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rules_of_dancesport"/><text:bookmark-start text:name="__RefHeading___rules_of_dancesport_1"/><text:bookmark-start text:name="rules_of_dancesport"/>Rules of DanceSport<text:bookmark-end text:name="__RefHeading___rules_of_dancesport_1"/><text:bookmark-end text:name="rules_of_dancesport"/></text:h>
      <text:list text:style-name="List_20_1" text:continue-numbering="false">
        <text:list-item>
          <text:p text:style-name="List_20_1_Content_First"> <text:a xlink:type="simple" xlink:href="https://dancesport.org.au/dswiki/doku.php?id=rules:start" text:style-name="Internet_20_link" text:visited-style-name="Visited_20_Internet_20_Link">Contents</text:a></text:p>
        </text:list-item>
        <text:list-item>
          <text:p text:style-name="List_20_1_Content"> <text:a xlink:type="simple" xlink:href="https://dancesport.org.au/dswiki/doku.php?id=rules:general" text:style-name="Internet_20_link" text:visited-style-name="Visited_20_Internet_20_Link">General</text:a></text:p>
        </text:list-item>
        <text:list-item>
          <text:p text:style-name="List_20_1_Content"> <text:a xlink:type="simple" xlink:href="https://dancesport.org.au/dswiki/doku.php?id=rules:competition_classifications" text:style-name="Internet_20_link" text:visited-style-name="Visited_20_Internet_20_Link">Competition Classifications</text:a></text:p>
        </text:list-item>
        <text:list-item>
          <text:p text:style-name="List_20_1_Content"> <text:a xlink:type="simple" xlink:href="https://dancesport.org.au/dswiki/doku.php?id=rules:licensing" text:style-name="Internet_20_link" text:visited-style-name="Visited_20_Internet_20_Link">Regulations for Licensing of Competitions</text:a></text:p>
        </text:list-item>
        <text:list-item>
          <text:p text:style-name="List_20_1_Content"> <text:a xlink:type="simple" xlink:href="https://dancesport.org.au/dswiki/doku.php?id=rules:organisers" text:style-name="Internet_20_link" text:visited-style-name="Visited_20_Internet_20_Link">Regulations for Competition Organisers</text:a></text:p>
        </text:list-item>
        <text:list-item>
          <text:p text:style-name="List_20_1_Content"> <text:a xlink:type="simple" xlink:href="https://dancesport.org.au/dswiki/doku.php?id=rules:services" text:style-name="Internet_20_link" text:visited-style-name="Visited_20_Internet_20_Link">Services Provided by DanceSport Australia</text:a></text:p>
        </text:list-item>
        <text:list-item>
          <text:p text:style-name="List_20_1_Content"> <text:a xlink:type="simple" xlink:href="https://dancesport.org.au/dswiki/doku.php?id=rules:fees_and_charges" text:style-name="Internet_20_link" text:visited-style-name="Visited_20_Internet_20_Link">Competition Fees and Charges</text:a></text:p>
        </text:list-item>
        <text:list-item>
          <text:p text:style-name="List_20_1_Content"> <text:a xlink:type="simple" xlink:href="https://dancesport.org.au/dswiki/doku.php?id=rules:competitors" text:style-name="Internet_20_link" text:visited-style-name="Visited_20_Internet_20_Link">Regulations for Competitors</text:a></text:p>
        </text:list-item>
        <text:list-item>
          <text:p text:style-name="List_20_1_Content"> <text:a xlink:type="simple" xlink:href="https://dancesport.org.au/dswiki/doku.php?id=rules:conduct" text:style-name="Internet_20_link" text:visited-style-name="Visited_20_Internet_20_Link">Regulations for Competitions</text:a></text:p>
        </text:list-item>
        <text:list-item>
          <text:p text:style-name="List_20_1_Content"> <text:a xlink:type="simple" xlink:href="https://dancesport.org.au/dswiki/doku.php?id=rules:doping" text:style-name="Internet_20_link" text:visited-style-name="Visited_20_Internet_20_Link">Doping</text:a></text:p>
        </text:list-item>
        <text:list-item>
          <text:p text:style-name="List_20_1_Content"> <text:a xlink:type="simple" xlink:href="https://dancesport.org.au/dswiki/doku.php?id=rules:appendix1_under16_dress" text:style-name="Internet_20_link" text:visited-style-name="Visited_20_Internet_20_Link">Dress Restrictions — Under 16 (Sub-Juvenile &amp; Juvenile)</text:a></text:p>
        </text:list-item>
        <text:list-item>
          <text:p text:style-name="List_20_1_Content"> <text:a xlink:type="simple" xlink:href="https://dancesport.org.au/dswiki/doku.php?id=rules:appendix2_adult_dress" text:style-name="Internet_20_link" text:visited-style-name="Visited_20_Internet_20_Link">Dress Restrictions — Under 21, Adult, Masters &amp; Recreational Dress</text:a></text:p>
        </text:list-item>
        <text:list-item>
          <text:p text:style-name="List_20_1_Content_Last"> <text:a xlink:type="simple" xlink:href="https://dancesport.org.au/dswiki/doku.php?id=rules:appendix3_syllabus" text:style-name="Internet_20_link" text:visited-style-name="Visited_20_Internet_20_Link">Appendix 3 — Approved Syllabu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15:33</meta:creation-date>
    <dc:creator>Generated</dc:creator>
    <dc:date>2026-09-10T02::15:33</dc:date>
    <dc:language>en-US</dc:language>
    <meta:editing-cycles>1</meta:editing-cycles>
    <meta:editing-duration>PT0S</meta:editing-duration>
    <dc:title>wiki:ebook:rules_of_dancesport</dc:title>
  </office:meta>
</office:document-meta>
</file>