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07533c5dca2e5754cb3c5430e1b468c.png"/>
  <manifest:file-entry manifest:media-type="image/svg+xml" manifest:full-path="Pictures/14dc2faf2c12b71b28ca3cf107bfd50c.svg"/>
  <manifest:file-entry manifest:media-type="image/svg+xml" manifest:full-path="Pictures/f69093f55f46949be208d9badf1381f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207533c5dca2e5754cb3c5430e1b468c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dancesport.org.au/dswiki/doku.php?id=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dancesport.org.au/dswiki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14dc2faf2c12b71b28ca3cf107bfd50c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14dc2faf2c12b71b28ca3cf107bfd50c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14dc2faf2c12b71b28ca3cf107bfd50c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14dc2faf2c12b71b28ca3cf107bfd50c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14dc2faf2c12b71b28ca3cf107bfd50c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f69093f55f46949be208d9badf1381f2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0::42:10</meta:creation-date>
    <dc:creator>Generated</dc:creator>
    <dc:date>2026-09-10T00::42:10</dc:date>
    <dc:language>en-US</dc:language>
    <meta:editing-cycles>1</meta:editing-cycles>
    <meta:editing-duration>PT0S</meta:editing-duration>
    <dc:title>wiki:dokuwiki</dc:title>
  </office:meta>
</office:document-meta>
</file>