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yllabus:waltz"/>CLOSED CHANGE ON RF<text:line-break/>
Start: RF fwd (Closed Position) <text:line-break/>
Finish: RF closes to LF (Closed Position)
Timing: 123 </text:p>
      <text:p text:style-name="Text_20_body">CLOSED CHANGE ON LF
Start: LF fwd (Closed Position)
Finish: LF closes to RF
Timing: 123</text:p>
      <text:p text:style-name="Text_20_body">NATURAL TURN
Start: RF fwd (Closed Position)
Finish: LF closes to RF
Timing: 123 123</text:p>
      <text:p text:style-name="Text_20_body">NOTE - General: Steps 1-3 or 4-6 only may be used
NOTE- Foot Placement/Couple Position: May start with RF fwd in CBMP in Outside Partner Position.
If steps 4-6 only are used, step 4 may start LF bwd in CBMP in Outside Partner Position.
2.1.4 REVERSE TURN
Start: LF fwd (Closed Position)
Finish: RF closes to LF
Timing: 123 123
NOTE - General: Steps 1-3 or 4-6 only may be used
NOTE- Foot Placement/Couple Position: May start with LF fwd in CBMP in Wing Position.
2.1.5 PROGRESSIVE CHASSE TO R
Start: LF fwd and slightly to side (Closed Position)
Finish: RF to side and slightly bwd (Closed Position)
Timing: 12&amp;3
NOTE- Foot Placement/Couple Position: May start with LF fwd in CBMP in Wing Position.
2.1.6 WHISK
Start: LF fwd (Closed Position)
Finish: LF crosses behind RF (Promenade Position)
Timing: 123
NOTE - Quantity of Turn: may turn up to ¼ to L
NOTE - Foot Placement/Couple Position: may start LF fwd in Wing Position
2.1.7 BACK WHISK
Start: LF bwd in CBMP (Outside Partner Position)
Finish: LF crosses behind RF (Promenade Position)
Timing: 123
16
NOTE - Quantity of Turn: May be turned up to 3/8 to R
NOTE-Foot Placement/Couple Position: may start LF bwd in Closed Position
2.1.8 OUTSIDE CHANGE
Start: LF bwd in CBMP (Outside Partner Position)
Finish: LF to side and slightly fwd (Closed Position)
Timing: 123
NOTE - Foot Placement/Couple Position: may end in Promenade position. It may start LF Bwd in
Closed Position.
2.1.9 BASIC WEAVE
Start: RF bwd (Closed Position)
Finish: LF to side and slightly fwd (Closed Position)
Timing: 123 123
NOTE - General: steps 1-3 or 4-6 only may be used.
NOTE-Couple Position: may end in Promenade Position
2.1.10
CHASSE FROM PP
Start: RF fwd and across in CBMP (Promenade Position)
Finish: LF to side and slightly fwd (Closed Position)
Timing: 12&amp;3
2.1.11
BACKWARD LOCK
Start: LF bwd in CBMP (Outside Partner Position)
Finish: RF diag, bwd (Closed Position)
Timing: 12&amp;3
NOTE - Foot Placement/Couple Position: may start LF bwd in Closed Position
2.1.12
OPEN NATURAL TURN
Start: RF fwd and across in CBMP (Promenade Position)
Finish: RF bwd R Side leading (Closed Position)
Timing: 123
NOTE - Foot Placement/Couple Position: may start RF fwd in CBMP in Outside Partner position
17
2.1.13
HESITATION CHANGE
Start: LF bwd and slightly to side (Closed Position)
Finish: LF closes to RF w/o weight-weight on RF (Closed Position)
Timing: 123
NOTE - Foot Placement/Couple Position: may start LF bwd in CBMP in Outside Partner Position
2.1.14
NATURAL SPIN TURN
Start: RF fwd (Closed Position)
Finish: LF bwd and slightly to side (Closed Position)
Timing: 123 123
NOTE - Foot Placement/Couple Position: it may start RF fwd in CBMP in Outside Partner Position
NOTE - Quantity of Turn: may be underturned to end backing DC against LOD or overturned to end
almost backing LOD
2.1.15
DOUBLE REVERSE SPIN
Start: LF fwd and slightly to side (Closed Position)
Finish: Weight on RF
Timing: 123 (12&amp;3 Lady)
NOTE - Quantity of Turn: may turn between ¾ and 1 full turn to L
NOTE- Timing: alternative timing of 123&amp; may be used for the Lady
2.1.16
TELEMARK
Start: LF fwd and slightly to side (Closed Position)
Finish: LF to side and slightly fwd (Closed Position)
Timing: 123
NOTE -Foot Placement/ Couple Position: it may start LF Fwd in CBMP in Wing Position
2.1.17
TELEMARK TO PP
Start: LF Fwd and slightly to side (Closed Position)
Finish: LF to side (Promenade Position)
Timing: 123
NOTE -Foot Placement/ Couple Position: it may start LF fwd in CBMP in Wing Position
2.1.18
WEAVE FROM PP
Start: RF fwd and across in CBMP (Promenade Position)
Finish: LF to side and slightly fwd (Closed Position)
Timing: 123 123
18
NOTE - General: steps 1-3 or 4-6 only may be used.
NOTE - Couple Position: may end in Promenade position
2.1.19
IMPETUS
Start: LF bwd and slightly to side (Closed Position)
Finish: LF to side and slightly Bwd (Closed Position)
Timing: 123
NOTE - Foot Placement/ Couple Position: it may start LF Bwd in CBMP in Outside Partner Position
2.1.20
IMPETUS TO PP
Start: LF Bwd and slightly to side (Closed Position)
Finish: LF diag Fwd L side leading (Promenade Position)
Timing: 123
NOTE - Foot Placement/ Couple Position: it may start LF Bwd in CBMP in Outside Partner Position
2.1.21
DRAG HESITATION
Start: LF Fwd and slightly to side (Closed Position)
Finish: LF closes to RF w/o weight, weight on RF (Closed Position)
Timing: 123
NOTE - Foot Placement/ Couple Position: may start LF Fwd in CBMP in Wing Position
2.1.22
OUTSIDE SPIN
Start: LF Bwd in CBMP (small step)
Finish: LF to side
Timing: 123
NOTE - Quantity of Turn: may be underturned (no Pivot on step3) in which case the exit is RF bwd
into any suitable figure
2.1.23
NATURAL TURNING LOCK
Start: RF bwd with R side leading (Closed Position)
Finish: LF diag. fwd L side leading (Promenade Position)
Timing: 1&amp;23
NOTE - Couple Position/ Foot Placement: may end in Closed Position, the following step is taken RF
fwd in CBMP in Outside Partner Position.
NOTE- Quantity of Turn/ Couple Position: may overturn to end backing DC in Closed position.
19
2.1.24
REVERSE TURNING LOCK
Start: RF bwd with R side leading (Closed Position)
Finish: LF to side and slightly fwd (Closed Position)
Timing: 1&amp;23
NOTE - Couple Position: may end in Promenade Position
2.1.25
WING
Start: RF fwd in CBMP (Outside Partner Position)
Finish: LF closes to RF w/o weight, weight on RF (Wing Position)
Timing: 1 (23)
2.1.26
WING FROM PP
Start: RF fwd and across in CBMP (Promenade Position)
Finish: LF closes to RF w/o weight, weight on RF (Wing Position)
Timing: 1 (23)
2.1.27
CROSS HESITATION FROM PP
Start: RF fwd in CBMP (Promenade Position)
Finish: Weight on RF
Timing: 1 (23)
NOTE - Quantity of Turn: may turn up to ¼ to L (Man)
2.1.28
REVERSE PIVOT
Start: RF diag, bwd outside Lady’s LF (Closed Position)
Finish: weight on RF (Closed Position)
Timing: &amp;
2.1.29
FALLAWAY NATURAL TURN
Start: RF fwd and across in CBMP (Promenade Position)
Finish: LF to side and slightly fwd (Closed Position)
Timing: 123 123
NOTE - Foot Placement/ Couple Position: may start RF fwd in CBMP in Outside Partner position. It
may end in Promenade Position.
20
2.1.30
RUNNING WEAVE FROM PP
Start: RF fwd and across in CBMP (Promenade Position)
Finish: RF crosses behind LF (Closed Position)
Timing: 1&amp;23 123
NOTE - General: steps 1-4 or 5-7 only may be used.
NOTE-Foot Placement/ Couple Position: May start RF fwd in CBMP in Outside Partner Position
NOTE - Timing: alternative timing of 12&amp;3 may be used on steps 1-4.
2.1.31
RUNNING SPIN TURN
Start: RF fwd (Closed Position)
Finish: RF bwd R side leading (Closed Position)
Timing: 123 1&amp;23
NOTE - Timing: alternative timing of 123 112&amp;3 may be used.
NOTE-Foot Placement/ Couple Position: May start RF fwd in CBMP in Outside Partner Position
2.1.32
OVERTURNED RUNNING SPIN TURN
Start: RF fwd (Closed Position)
Finish: LF closes to RF w/o weight, weight on RF (Wing Position)
Timing: 123 1&amp;23 12&amp;3
NOTE - Couple Position/ Timing: From step 8 (instead of quick Wing) both partners may dance two
steps fwd in Promenade Position with timing 23.
NOTE - Timing: alternative timing of 12&amp;3 may be used on steps 4-7.
NOTE-Foot Placement/ Couple Position: May start RF fwd in CBMP in Outside Partner Position
2.1.33
RUNNING CROSS CHASSE
Start: RF fwd in CBMP (Outside Partner position)
Finish: LF fwd L side leading (Closed Position)
Timing: 1&amp;23
NOTE - Couple Position: may start and end in promenade Position.
NOTE - Timing: alternative timing of   12&amp;3 may be used.
21
2.1.34
FALLAWAY REVERSE AND SLIP PIVOT
Start: LF fwd and slightly to side (Closed position)
Finish: RF bwd (Slip Pivot) weight on RF, LF held in position (Closed Position)
Timing: 1&amp;23
NOTE- Foot Placement/Couple Position: May start with LF fwd in CBMP in Wing Position.
NOTE- Quantity of Turn: may be danced with less or no turn (when danced into a corner).
NOTE - Timing: alternative timings of 12&amp;3 or 123&amp; may be used
2.1.35
HOVER CORTE
Start: RF bwd and slightly to side (Closed Position)
Finish: Transfer weight to RF (Closed Position)
Timing: 123
NOTE - Timing: alternative timing using 2 bars of music may be used (123 123).
NOTE - Couple Position: it may start in Promenade Position
2.1.36
CURVED FEATHER (SEE SLOW FOX)
Start: RF fwd (Closed Position)
Finish: RF fwd in CBMP (Outside Partner Position)
Timing: 123
NOTE - Foot Placement/ Couple Position: step 1 may be danced RF fwd in CBMP in Outside Partner
Position. May start in Promenade Position.
2.1.37
RUNNING FINISH (SEE QUICKSTEP)
Start: LF bwd in CBMP (Outside Partner Position)
Finish: LF fwd L side leading (Closed Position)
Timing: 123
NOTE - Couple Position: may end in Promenade Position
2.1.38
OUTSIDE SWIVEL (SEE SLOW FOX)
Start: LF back in CBMP (Outside Partner Position)
Finish: Weight on LF (Promenade position)
Timing: 1 (23)
22
2.1.39
PROGRESSIVE CHASSE TO L (SEE QUICKSTEP)
Start: RF bwd (Closed Position)
Finish: LF side and slightly fwd (Closed Position)
Timing: 12&amp;3
NOTE - Quantity of Turn: may turn up to 3/8 to L.
2.1.40
BOUNCE FALLAWAY WEAVE ENDING (SEE SLOW FOX)
Start: LF fwd and slightly to side (Closed Position)
Finish: LF side and slightly fwd (Closed Position)
Timing: 1&amp;23 123
NOTE - General: dance steps 1-4 of bounce fallaway followed by steps 4-6 of weave from PP
2.1.41
QUICK OPEN REVERSE (SEE SLOW FOX)
Start: RF fwd in CBMP (Outside Partner position)
Finish: LF bwd in CBMP (Outside Partner position)
Timing: 1&amp;23
NOTE - General: dance steps 1-4 of Quick Open Reverse Turn.
NOTE - Couple Position: may start in promenade Posi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1T04::50:29</meta:creation-date>
    <dc:creator>Generated</dc:creator>
    <dc:date>2026-09-11T04::50:29</dc:date>
    <dc:language>en-US</dc:language>
    <meta:editing-cycles>1</meta:editing-cycles>
    <meta:editing-duration>PT0S</meta:editing-duration>
    <dc:title>syllabus:waltz</dc:title>
  </office:meta>
</office:document-meta>
</file>