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span text:style-name="Strong_20_Emphasis"><text:bookmark text:name="syllabus:waltz:waltz"/>CLOSED CHANGE ON RF</text:span> <text:line-break/>
Start: RF fwd (Closed Position) <text:line-break/>
Finish: RF closes to LF (Closed Position) <text:line-break/>
Timing: 123 <text:line-break/></text:p>
      <text:p text:style-name="Text_20_body"><text:span text:style-name="Strong_20_Emphasis">CLOSED CHANGE ON LF</text:span> <text:line-break/>
Start: LF fwd (Closed Position) <text:line-break/>
Finish: LF closes to RF <text:line-break/>
Timing: 123<text:line-break/></text:p>
      <text:p text:style-name="Text_20_body">
<text:span text:style-name="Strong_20_Emphasis">NATURAL TURN</text:span> <text:line-break/>
Start: RF fwd (Closed Position) <text:line-break/>
Finish: LF closes to RF <text:line-break/>
Timing: 123 123<text:line-break/></text:p>
      <text:p text:style-name="Text_20_body">NOTE - General: Steps 1-3 or 4-6 only may be used <text:line-break/>
NOTE- Foot Placement/Couple Position: May start with RF fwd in CBMP in Outside Partner Position. <text:line-break/>
If steps 4-6 only are used, step 4 may start LF bwd in CBMP in Outside Partner Position. <text:line-break/></text:p>
      <text:p text:style-name="Text_20_body">
<text:span text:style-name="Strong_20_Emphasis">REVERSE TURN</text:span> <text:line-break/>
Start: LF fwd (Closed Position) <text:line-break/>
Finish: RF closes to LF <text:line-break/>
Timing: 123 123 <text:line-break/></text:p>
      <text:p text:style-name="Text_20_body">NOTE - General: Steps 1-3 or 4-6 only may be used
NOTE- Foot Placement/Couple Position: May start with LF fwd in CBMP in Wing Position.</text:p>
      <text:p text:style-name="Text_20_body">
<text:span text:style-name="Strong_20_Emphasis">PROGRESSIVE CHASSE TO Right</text:span> <text:line-break/>
Start: LF fwd and slightly to side (Closed Position)
Finish: RF to side and slightly bwd (Closed Position)
Timing: 12&amp;3
NOTE- Foot Placement/Couple Position: May start with LF fwd in CBMP in Wing Position.</text:p>
      <text:p text:style-name="Text_20_body">
**WHISK ** <text:line-break/>
Start: LF fwd (Closed Position)
Finish: LF crosses behind RF (Promenade Position)
Timing: 123
NOTE - Quantity of Turn: may turn up to ¼ to L
NOTE - Foot Placement/Couple Position: may start LF fwd in Wing Position </text:p>
      <text:p text:style-name="Text_20_body">
<text:span text:style-name="Strong_20_Emphasis">BACK WHISK</text:span> <text:line-break/>
Start: LF bwd in CBMP (Outside Partner Position)
Finish: LF crosses behind RF (Promenade Position)
Timing: 123
16
NOTE - Quantity of Turn: May be turned up to 3/8 to R
NOTE-Foot Placement/Couple Position: may start LF bwd in Closed Position</text:p>
      <text:p text:style-name="Text_20_body">
<text:span text:style-name="Strong_20_Emphasis">OUTSIDE CHANGE</text:span> <text:line-break/>
Start: LF bwd in CBMP (Outside Partner Position) <text:line-break/>
Finish: LF to side and slightly fwd (Closed Position) <text:line-break/>
Timing: 123 <text:line-break/></text:p>
      <text:p text:style-name="Text_20_body">NOTE - Foot Placement/Couple Position: may end in Promenade position. It may start LF Bwd in
Closed Position. </text:p>
      <text:p text:style-name="Text_20_body">
<text:span text:style-name="Strong_20_Emphasis">BASIC WEAVE</text:span> <text:line-break/>
Start: RF bwd (Closed Position) <text:line-break/>
Finish: LF to side and slightly fwd (Closed Position) <text:line-break/>
Timing: 123 123 <text:line-break/></text:p>
      <text:p text:style-name="Text_20_body">NOTE - General: steps 1-3 or 4-6 only may be used.<text:line-break/>
NOTE-Couple Position: may end in Promenade Position <text:line-break/></text:p>
      <text:p text:style-name="Text_20_body">
<text:span text:style-name="Strong_20_Emphasis">CHASSE FROM PP</text:span> <text:line-break/>
Start: RF fwd and across in CBMP (Promenade Position) <text:line-break/>
Finish: LF to side and slightly fwd (Closed Position) <text:line-break/>
Timing: 12&amp;3 <text:line-break/></text:p>
      <text:p text:style-name="Text_20_body">
<text:span text:style-name="Strong_20_Emphasis">BACKWARD LOCK</text:span> <text:line-break/>
Start: LF bwd in CBMP (Outside Partner Position) <text:line-break/>
Finish: RF diag, bwd (Closed Position) <text:line-break/>
Timing: 12&amp;3 <text:line-break/></text:p>
      <text:p text:style-name="Text_20_body">NOTE - Foot Placement/Couple Position: may start LF bwd in Closed Position <text:line-break/></text:p>
      <text:p text:style-name="Text_20_body">
<text:span text:style-name="Strong_20_Emphasis">OPEN NATURAL TURN</text:span> <text:line-break/>
Start: RF fwd and across in CBMP (Promenade Position) <text:line-break/>
Finish: RF bwd R Side leading (Closed Position) <text:line-break/>
Timing: 123 <text:line-break/></text:p>
      <text:p text:style-name="Text_20_body">NOTE - Foot Placement/Couple Position: may start RF fwd in CBMP in Outside Partner position <text:line-break/></text:p>
      <text:p text:style-name="Text_20_body">
<text:span text:style-name="Strong_20_Emphasis">HESITATION CHANGE</text:span> <text:line-break/>
Start: LF bwd and slightly to side (Closed Position) <text:line-break/>
Finish: LF closes to RF w/o weight-weight on RF (Closed Position) <text:line-break/>
Timing: 123 <text:line-break/></text:p>
      <text:p text:style-name="Text_20_body">NOTE - Foot Placement/Couple Position: may start LF bwd in CBMP in Outside Partner Position <text:line-break/></text:p>
      <text:p text:style-name="Text_20_body">
<text:span text:style-name="Strong_20_Emphasis">NATURAL SPIN TURN</text:span> <text:line-break/>
Start: RF fwd (Closed Position) <text:line-break/>
Finish: LF bwd and slightly to side (Closed Position) <text:line-break/>
Timing: 123 123 <text:line-break/></text:p>
      <text:p text:style-name="Text_20_body">NOTE - Foot Placement/Couple Position: it may start RF fwd in CBMP in Outside Partner Position <text:line-break/>
NOTE - Quantity of Turn: may be underturned to end backing DC against LOD or overturned to end almost backing LOD <text:line-break/></text:p>
      <text:p text:style-name="Text_20_body">
<text:span text:style-name="Strong_20_Emphasis">DOUBLE REVERSE SPIN</text:span> <text:line-break/>
Start: LF fwd and slightly to side (Closed Position) <text:line-break/>
Finish: Weight on RF <text:line-break/>
Timing: 123 (12&amp;3 Lady) <text:line-break/></text:p>
      <text:p text:style-name="Text_20_body">NOTE - Quantity of Turn: may turn between ¾ and 1 full turn to L <text:line-break/>
NOTE- Timing: alternative timing of 123&amp; may be used for the Lady <text:line-break/></text:p>
      <text:p text:style-name="Text_20_body">
<text:span text:style-name="Strong_20_Emphasis">TELEMARK</text:span> <text:line-break/>
Start: LF fwd and slightly to side (Closed Position) <text:line-break/>
Finish: LF to side and slightly fwd (Closed Position) <text:line-break/>
Timing: 123 <text:line-break/></text:p>
      <text:p text:style-name="Text_20_body">NOTE -Foot Placement/ Couple Position: it may start LF Fwd in CBMP in Wing Position <text:line-break/></text:p>
      <text:p text:style-name="Text_20_body">
<text:span text:style-name="Strong_20_Emphasis">TELEMARK TO PP</text:span> <text:line-break/>
Start: LF Fwd and slightly to side (Closed Position) <text:line-break/>
Finish: LF to side (Promenade Position) <text:line-break/>
Timing: 123 <text:line-break/></text:p>
      <text:p text:style-name="Text_20_body">NOTE -Foot Placement/ Couple Position: it may start LF fwd in CBMP in Wing Position <text:line-break/></text:p>
      <text:p text:style-name="Text_20_body">
<text:span text:style-name="Strong_20_Emphasis">WEAVE FROM PP</text:span> <text:line-break/>
Start: RF fwd and across in CBMP (Promenade Position) <text:line-break/>
Finish: LF to side and slightly fwd (Closed Position) <text:line-break/>
Timing: 123 123 <text:line-break/></text:p>
      <text:p text:style-name="Text_20_body">NOTE - General: steps 1-3 or 4-6 only may be used <text:line-break/>
NOTE - Couple Position: may end in Promenade position <text:line-break/></text:p>
      <text:p text:style-name="Text_20_body">
<text:span text:style-name="Strong_20_Emphasis">IMPETUS</text:span> <text:line-break/>
Start: LF bwd and slightly to side (Closed Position) <text:line-break/>
Finish: LF to side and slightly Bwd (Closed Position) <text:line-break/>
Timing: 123 <text:line-break/></text:p>
      <text:p text:style-name="Text_20_body">NOTE - Foot Placement/ Couple Position: it may start LF Bwd in CBMP in Outside Partner Position <text:line-break/></text:p>
      <text:p text:style-name="Text_20_body">
<text:span text:style-name="Strong_20_Emphasis">IMPETUS TO PP</text:span> <text:line-break/>
Start: LF Bwd and slightly to side (Closed Position) <text:line-break/>
Finish: LF diag Fwd L side leading (Promenade Position) <text:line-break/>
Timing: 123 <text:line-break/></text:p>
      <text:p text:style-name="Text_20_body">NOTE - Foot Placement/ Couple Position: it may start LF Bwd in CBMP in Outside Partner Position <text:line-break/></text:p>
      <text:p text:style-name="Text_20_body">
<text:span text:style-name="Strong_20_Emphasis">DRAG HESITATION</text:span> <text:line-break/>
Start: LF Fwd and slightly to side (Closed Position) <text:line-break/>
Finish: LF closes to RF w/o weight, weight on RF (Closed Position) <text:line-break/>
Timing: 123 <text:line-break/></text:p>
      <text:p text:style-name="Text_20_body">NOTE - Foot Placement/ Couple Position: may start LF Fwd in CBMP in Wing Position <text:line-break/></text:p>
      <text:p text:style-name="Text_20_body">
<text:span text:style-name="Strong_20_Emphasis">OUTSIDE SPIN</text:span> <text:line-break/>
Start: LF Bwd in CBMP (small step) <text:line-break/>
Finish: LF to side <text:line-break/>
Timing: 123 <text:line-break/></text:p>
      <text:p text:style-name="Text_20_body">NOTE - Quantity of Turn: may be underturned (no Pivot on step3) in which case the exit is RF bwd into any suitable figure <text:line-break/></text:p>
      <text:p text:style-name="Text_20_body">
<text:span text:style-name="Strong_20_Emphasis">NATURAL TURNING LOCK</text:span> <text:line-break/>
Start: RF bwd with R side leading (Closed Position) <text:line-break/>
Finish: LF diag. fwd L side leading (Promenade Position) <text:line-break/>
Timing: 1&amp;23 <text:line-break/></text:p>
      <text:p text:style-name="Text_20_body">NOTE - Couple Position/ Foot Placement: may end in Closed Position, the following step is taken RF fwd in CBMP in Outside Partner Position. <text:line-break/>
NOTE- Quantity of Turn/ Couple Position: may overturn to end backing DC in Closed position. <text:line-break/></text:p>
      <text:p text:style-name="Text_20_body">
<text:span text:style-name="Strong_20_Emphasis">REVERSE TURNING LOCK</text:span> <text:line-break/>
Start: RF bwd with R side leading (Closed Position)
Finish: LF to side and slightly fwd (Closed Position)
Timing: 1&amp;23 <text:line-break/></text:p>
      <text:p text:style-name="Text_20_body">NOTE - Couple Position: may end in Promenade Position </text:p>
      <text:p text:style-name="Text_20_body">
<text:span text:style-name="Strong_20_Emphasis">WING</text:span> <text:line-break/>
Start: RF fwd in CBMP (Outside Partner Position) <text:line-break/>
Finish: LF closes to RF w/o weight, weight on RF (Wing Position) <text:line-break/>
Timing: 1 (23) <text:line-break/></text:p>
      <text:p text:style-name="Text_20_body">
<text:span text:style-name="Strong_20_Emphasis">WING FROM PP</text:span> <text:line-break/>
Start: RF fwd and across in CBMP (Promenade Position) <text:line-break/>
Finish: LF closes to RF w/o weight, weight on RF (Wing Position) <text:line-break/>
Timing: 1 (23) <text:line-break/></text:p>
      <text:p text:style-name="Text_20_body">
<text:span text:style-name="Strong_20_Emphasis">CROSS HESITATION FROM PP</text:span> <text:line-break/>
Start: RF fwd in CBMP (Promenade Position) <text:line-break/>
Finish: Weight on RF <text:line-break/>
Timing: 1 (23) <text:line-break/></text:p>
      <text:p text:style-name="Text_20_body">NOTE - Quantity of Turn: may turn up to ¼ to L (Man) <text:line-break/></text:p>
      <text:p text:style-name="Text_20_body">
<text:span text:style-name="Strong_20_Emphasis">REVERSE PIVOT</text:span> <text:line-break/>
Start: RF diag, bwd outside Lady’s LF (Closed Position) <text:line-break/>
Finish: weight on RF (Closed Position) <text:line-break/>
Timing: &amp; <text:line-break/></text:p>
      <text:p text:style-name="Text_20_body">
**FALLAWAY NATURAL TURN
Start: RF fwd and across in CBMP (Promenade Position)
Finish: LF to side and slightly fwd (Closed Position)
Timing: 123 123
NOTE - Foot Placement/ Couple Position: may start RF fwd in CBMP in Outside Partner position. It
may end in Promenade Position. </text:p>
      <text:p text:style-name="Text_20_body">
RUNNING WEAVE FROM PP
Start: RF fwd and across in CBMP (Promenade Position)
Finish: RF crosses behind LF (Closed Position)
Timing: 1&amp;23 123
NOTE - General: steps 1-4 or 5-7 only may be used.
NOTE-Foot Placement/ Couple Position: May start RF fwd in CBMP in Outside Partner Position
NOTE - Timing: alternative timing of 12&amp;3 may be used on steps 1-4. </text:p>
      <text:p text:style-name="Text_20_body">
RUNNING SPIN TURN
Start: RF fwd (Closed Position)
Finish: RF bwd R side leading (Closed Position)
Timing: 123 1&amp;23
NOTE - Timing: alternative timing of 123 112&amp;3 may be used.
NOTE-Foot Placement/ Couple Position: May start RF fwd in CBMP in Outside Partner Position </text:p>
      <text:p text:style-name="Text_20_body">
OVERTURNED RUNNING SPIN TURN
Start: RF fwd (Closed Position)
Finish: LF closes to RF w/o weight, weight on RF (Wing Position)
Timing: 123 1&amp;23 12&amp;3
NOTE - Couple Position/ Timing: From step 8 (instead of quick Wing) both partners may dance two
steps fwd in Promenade Position with timing 23.
NOTE - Timing: alternative timing of 12&amp;3 may be used on steps 4-7.
NOTE-Foot Placement/ Couple Position: May start RF fwd in CBMP in Outside Partner Position </text:p>
      <text:p text:style-name="Text_20_body">
RUNNING CROSS CHASSE
Start: RF fwd in CBMP (Outside Partner position)
Finish: LF fwd L side leading (Closed Position)
Timing: 1&amp;23
NOTE - Couple Position: may start and end in promenade Position.
NOTE - Timing: alternative timing of   12&amp;3 may be used.  </text:p>
      <text:p text:style-name="Text_20_body">
FALLAWAY REVERSE AND SLIP PIVOT
Start: LF fwd and slightly to side (Closed position)
Finish: RF bwd (Slip Pivot) weight on RF, LF held in position (Closed Position)
Timing: 1&amp;23
NOTE- Foot Placement/Couple Position: May start with LF fwd in CBMP in Wing Position.
NOTE- Quantity of Turn: may be danced with less or no turn (when danced into a corner).
NOTE - Timing: alternative timings of 12&amp;3 or 123&amp; may be used </text:p>
      <text:p text:style-name="Text_20_body">
HOVER CORTE
Start: RF bwd and slightly to side (Closed Position)
Finish: Transfer weight to RF (Closed Position)
Timing: 123
NOTE - Timing: alternative timing using 2 bars of music may be used (123 123).
NOTE - Couple Position: it may start in Promenade Position </text:p>
      <text:p text:style-name="Text_20_body">
CURVED FEATHER (SEE SLOW FOX)
Start: RF fwd (Closed Position)
Finish: RF fwd in CBMP (Outside Partner Position) </text:p>
      <text:p text:style-name="Text_20_body">NOTE - Foot Placement/ Couple Position: step 1 may be danced RF fwd in CBMP in Outside Partner
Position. May start in Promenade Position. </text:p>
      <text:p text:style-name="Text_20_body">
RUNNING FINISH (SEE QUICKSTEP)
Start: LF bwd in CBMP (Outside Partner Position)
Finish: LF fwd L side leading (Closed Position)
Timing: 123
NOTE - Couple Position: may end in Promenade Position </text:p>
      <text:p text:style-name="Text_20_body">
OUTSIDE SWIVEL (SEE SLOW FOX)
Start: LF back in CBMP (Outside Partner Position)
Finish: Weight on LF (Promenade position)
Timing: 1 (23) </text:p>
      <text:p text:style-name="Text_20_body">
PROGRESSIVE CHASSE TO L (SEE QUICKSTEP)
Start: RF bwd (Closed Position)
Finish: LF side and slightly fwd (Closed Position)
Timing: 12&amp;3
NOTE - Quantity of Turn: may turn up to 3/8 to L. </text:p>
      <text:p text:style-name="Text_20_body">
BOUNCE FALLAWAY WEAVE ENDING (SEE SLOW FOX)
Start: LF fwd and slightly to side (Closed Position)
Finish: LF side and slightly fwd (Closed Position)
Timing: 1&amp;23 123
NOTE - General: dance steps 1-4 of bounce fallaway followed by steps 4-6 of weave from PP </text:p>
      <text:p text:style-name="Text_20_body">
QUICK OPEN REVERSE (SEE SLOW FOX)
Start: RF fwd in CBMP (Outside Partner position)
Finish: LF bwd in CBMP (Outside Partner position)
Timing: 1&amp;23
NOTE - General: dance steps 1-4 of Quick Open Reverse Turn.
NOTE - Couple Position: may start in promenade Position. </text:p>
      <text:h text:style-name="Heading_20_2" text:outline-level="2"><text:bookmark-start text:name="__RefHeading___figures_pending_description_1"/><text:bookmark-start text:name="figures_pending_description"/>Figures pending description<text:bookmark-end text:name="__RefHeading___figures_pending_description_1"/><text:bookmark-end text:name="figures_pending_description"/></text:h>
      <text:p text:style-name="Text_20_body">
<text:span text:style-name="Strong_20_Emphasis">Reverse Corte</text:span> <text:span text:style-name="Emphasis">(ISTD only)</text:span> <text:line-break/>
<text:span text:style-name="Emphasis">Description to be added.</text:span></text:p>
      <text:p text:style-name="Text_20_body">
<text:span text:style-name="Strong_20_Emphasis">Left Whisk</text:span> <text:span text:style-name="Emphasis">(ISTD only)</text:span> <text:line-break/>
<text:span text:style-name="Emphasis">Description to be added.</text:span></text:p>
      <text:p text:style-name="Text_20_body">
<text:span text:style-name="Strong_20_Emphasis">Contra Check</text:span> <text:span text:style-name="Emphasis">(ISTD only)</text:span> <text:line-break/>
<text:span text:style-name="Emphasis">Description to be added.</text:span></text:p>
      <text:p text:style-name="Text_20_body">
<text:span text:style-name="Strong_20_Emphasis">Fallaway Whisk</text:span> <text:span text:style-name="Emphasis">(ISTD only)</text:span> <text:line-break/>
<text:span text:style-name="Emphasis">Description to be added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3::09:00</meta:creation-date>
    <dc:creator>Generated</dc:creator>
    <dc:date>2026-09-10T03::09:00</dc:date>
    <dc:language>en-US</dc:language>
    <meta:editing-cycles>1</meta:editing-cycles>
    <meta:editing-duration>PT0S</meta:editing-duration>
    <dc:title>syllabus:waltz:waltz</dc:title>
  </office:meta>
</office:document-meta>
</file>