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llabus:waltz:start"/><text:bookmark-start text:name="__RefHeading___waltz_1"/><text:bookmark-start text:name="waltz"/>Waltz<text:bookmark-end text:name="__RefHeading___waltz_1"/><text:bookmark-end text:name="waltz"/></text:h>
      <text:p text:style-name="Text_20_body"><text:span text:style-name="Emphasis"><text:a xlink:type="simple" xlink:href="https://dancesport.org.au/dswiki/doku.php?id=syllabus:approved_syllabus" text:style-name="Internet_20_link" text:visited-style-name="Visited_20_Internet_20_Link">Approved Syllabus</text:a> · Standard Style</text:span></text:p>
      <text:p text:style-name="Text_20_body">Click a figure to jump to its description.</text:p>
      <text:list text:style-name="Numbering_20_1" text:continue-numbering="false">
        <text:list-item>
          <text:p text:style-name="Numbering_20_1_Content_First"> <text:a xlink:type="simple" xlink:href="https://dancesport.org.au/dswiki/doku.php?id=syllabus:waltz:waltz#closed_changes" text:style-name="Internet_20_link" text:visited-style-name="Visited_20_Internet_20_Link">Closed Changes</text:a></text:p>
        </text:list-item>
        <text:list-item>
          <text:p text:style-name="Numbering_20_1_Content"> <text:a xlink:type="simple" xlink:href="https://dancesport.org.au/dswiki/doku.php?id=syllabus:waltz:waltz#natural_turn" text:style-name="Internet_20_link" text:visited-style-name="Visited_20_Internet_20_Link">Natural Turn</text:a></text:p>
        </text:list-item>
        <text:list-item>
          <text:p text:style-name="Numbering_20_1_Content"> <text:a xlink:type="simple" xlink:href="https://dancesport.org.au/dswiki/doku.php?id=syllabus:waltz:waltz#reverse_turn" text:style-name="Internet_20_link" text:visited-style-name="Visited_20_Internet_20_Link">Reverse Turn</text:a></text:p>
        </text:list-item>
        <text:list-item>
          <text:p text:style-name="Numbering_20_1_Content"> <text:a xlink:type="simple" xlink:href="https://dancesport.org.au/dswiki/doku.php?id=syllabus:waltz:waltz#natural_spin_turn" text:style-name="Internet_20_link" text:visited-style-name="Visited_20_Internet_20_Link">Natural Spin Turn</text:a></text:p>
        </text:list-item>
        <text:list-item>
          <text:p text:style-name="Numbering_20_1_Content"> <text:a xlink:type="simple" xlink:href="https://dancesport.org.au/dswiki/doku.php?id=syllabus:waltz:waltz#whisk" text:style-name="Internet_20_link" text:visited-style-name="Visited_20_Internet_20_Link">Whisk</text:a></text:p>
        </text:list-item>
        <text:list-item>
          <text:p text:style-name="Numbering_20_1_Content"> <text:a xlink:type="simple" xlink:href="https://dancesport.org.au/dswiki/doku.php?id=syllabus:waltz:waltz#chasse_from_promenade_position" text:style-name="Internet_20_link" text:visited-style-name="Visited_20_Internet_20_Link">Chasse from Promenade Position</text:a></text:p>
        </text:list-item>
        <text:list-item>
          <text:p text:style-name="Numbering_20_1_Content"> <text:a xlink:type="simple" xlink:href="https://dancesport.org.au/dswiki/doku.php?id=syllabus:waltz:waltz#outside_change" text:style-name="Internet_20_link" text:visited-style-name="Visited_20_Internet_20_Link">Outside Change</text:a></text:p>
        </text:list-item>
        <text:list-item>
          <text:p text:style-name="Numbering_20_1_Content"> <text:a xlink:type="simple" xlink:href="https://dancesport.org.au/dswiki/doku.php?id=syllabus:waltz:waltz#natural_hesitation_change" text:style-name="Internet_20_link" text:visited-style-name="Visited_20_Internet_20_Link">Natural Hesitation Change</text:a></text:p>
        </text:list-item>
        <text:list-item>
          <text:p text:style-name="Numbering_20_1_Content"> <text:a xlink:type="simple" xlink:href="https://dancesport.org.au/dswiki/doku.php?id=syllabus:waltz:waltz#reverse_corte" text:style-name="Internet_20_link" text:visited-style-name="Visited_20_Internet_20_Link">Reverse Corte</text:a> <text:span text:style-name="Emphasis">(ISTD only)</text:span></text:p>
        </text:list-item>
        <text:list-item>
          <text:p text:style-name="Numbering_20_1_Content"> <text:a xlink:type="simple" xlink:href="https://dancesport.org.au/dswiki/doku.php?id=syllabus:waltz:waltz#double_reverse_spin" text:style-name="Internet_20_link" text:visited-style-name="Visited_20_Internet_20_Link">Double Reverse Spin</text:a></text:p>
        </text:list-item>
        <text:list-item>
          <text:p text:style-name="Numbering_20_1_Content"> <text:a xlink:type="simple" xlink:href="https://dancesport.org.au/dswiki/doku.php?id=syllabus:waltz:waltz#back_whisk" text:style-name="Internet_20_link" text:visited-style-name="Visited_20_Internet_20_Link">Back Whisk</text:a></text:p>
        </text:list-item>
        <text:list-item>
          <text:p text:style-name="Numbering_20_1_Content"> <text:a xlink:type="simple" xlink:href="https://dancesport.org.au/dswiki/doku.php?id=syllabus:waltz:waltz#progressive_chasse_to_right" text:style-name="Internet_20_link" text:visited-style-name="Visited_20_Internet_20_Link">Progressive Chasse to Right</text:a></text:p>
        </text:list-item>
        <text:list-item>
          <text:p text:style-name="Numbering_20_1_Content"> <text:a xlink:type="simple" xlink:href="https://dancesport.org.au/dswiki/doku.php?id=syllabus:waltz:waltz#basic_weave" text:style-name="Internet_20_link" text:visited-style-name="Visited_20_Internet_20_Link">Basic Weave</text:a></text:p>
        </text:list-item>
        <text:list-item>
          <text:p text:style-name="Numbering_20_1_Content"> <text:a xlink:type="simple" xlink:href="https://dancesport.org.au/dswiki/doku.php?id=syllabus:waltz:waltz#reverse_pivot" text:style-name="Internet_20_link" text:visited-style-name="Visited_20_Internet_20_Link">Reverse Pivot</text:a></text:p>
        </text:list-item>
        <text:list-item>
          <text:p text:style-name="Numbering_20_1_Content"> <text:a xlink:type="simple" xlink:href="https://dancesport.org.au/dswiki/doku.php?id=syllabus:waltz:waltz#closed_impetus_turn" text:style-name="Internet_20_link" text:visited-style-name="Visited_20_Internet_20_Link">Closed Impetus Turn</text:a></text:p>
        </text:list-item>
        <text:list-item>
          <text:p text:style-name="Numbering_20_1_Content"> <text:a xlink:type="simple" xlink:href="https://dancesport.org.au/dswiki/doku.php?id=syllabus:waltz:waltz#closed_telemark" text:style-name="Internet_20_link" text:visited-style-name="Visited_20_Internet_20_Link">Closed Telemark</text:a></text:p>
        </text:list-item>
        <text:list-item>
          <text:p text:style-name="Numbering_20_1_Content"> <text:a xlink:type="simple" xlink:href="https://dancesport.org.au/dswiki/doku.php?id=syllabus:waltz:waltz#open_telemark" text:style-name="Internet_20_link" text:visited-style-name="Visited_20_Internet_20_Link">Open Telemark</text:a></text:p>
        </text:list-item>
        <text:list-item>
          <text:p text:style-name="Numbering_20_1_Content"> <text:a xlink:type="simple" xlink:href="https://dancesport.org.au/dswiki/doku.php?id=syllabus:waltz:waltz#cross_hesitation" text:style-name="Internet_20_link" text:visited-style-name="Visited_20_Internet_20_Link">Cross Hesitation</text:a></text:p>
        </text:list-item>
        <text:list-item>
          <text:p text:style-name="Numbering_20_1_Content"> <text:a xlink:type="simple" xlink:href="https://dancesport.org.au/dswiki/doku.php?id=syllabus:waltz:waltz#wing" text:style-name="Internet_20_link" text:visited-style-name="Visited_20_Internet_20_Link">Wing</text:a></text:p>
        </text:list-item>
        <text:list-item>
          <text:p text:style-name="Numbering_20_1_Content"> <text:a xlink:type="simple" xlink:href="https://dancesport.org.au/dswiki/doku.php?id=syllabus:waltz:waltz#closed_wing" text:style-name="Internet_20_link" text:visited-style-name="Visited_20_Internet_20_Link">Closed Wing</text:a></text:p>
        </text:list-item>
        <text:list-item>
          <text:p text:style-name="Numbering_20_1_Content"> <text:a xlink:type="simple" xlink:href="https://dancesport.org.au/dswiki/doku.php?id=syllabus:waltz:waltz#outside_spin" text:style-name="Internet_20_link" text:visited-style-name="Visited_20_Internet_20_Link">Outside Spin</text:a></text:p>
        </text:list-item>
        <text:list-item>
          <text:p text:style-name="Numbering_20_1_Content"> <text:a xlink:type="simple" xlink:href="https://dancesport.org.au/dswiki/doku.php?id=syllabus:waltz:waltz#drag_hesitation" text:style-name="Internet_20_link" text:visited-style-name="Visited_20_Internet_20_Link">Drag Hesitation</text:a></text:p>
        </text:list-item>
        <text:list-item>
          <text:p text:style-name="Numbering_20_1_Content"> <text:a xlink:type="simple" xlink:href="https://dancesport.org.au/dswiki/doku.php?id=syllabus:waltz:waltz#backward_lock" text:style-name="Internet_20_link" text:visited-style-name="Visited_20_Internet_20_Link">Backward Lock</text:a></text:p>
        </text:list-item>
        <text:list-item>
          <text:p text:style-name="Numbering_20_1_Content"> <text:a xlink:type="simple" xlink:href="https://dancesport.org.au/dswiki/doku.php?id=syllabus:waltz:waltz#weave_from_promenade_position" text:style-name="Internet_20_link" text:visited-style-name="Visited_20_Internet_20_Link">Weave from Promenade Position</text:a></text:p>
        </text:list-item>
        <text:list-item>
          <text:p text:style-name="Numbering_20_1_Content"> <text:a xlink:type="simple" xlink:href="https://dancesport.org.au/dswiki/doku.php?id=syllabus:waltz:waltz#turning_lock_left" text:style-name="Internet_20_link" text:visited-style-name="Visited_20_Internet_20_Link">Turning Lock Left</text:a></text:p>
        </text:list-item>
        <text:list-item>
          <text:p text:style-name="Numbering_20_1_Content"> <text:a xlink:type="simple" xlink:href="https://dancesport.org.au/dswiki/doku.php?id=syllabus:waltz:waltz#turning_lock_right" text:style-name="Internet_20_link" text:visited-style-name="Visited_20_Internet_20_Link">Turning Lock Right</text:a></text:p>
        </text:list-item>
        <text:list-item>
          <text:p text:style-name="Numbering_20_1_Content"> <text:a xlink:type="simple" xlink:href="https://dancesport.org.au/dswiki/doku.php?id=syllabus:waltz:waltz#open_impetus_turn" text:style-name="Internet_20_link" text:visited-style-name="Visited_20_Internet_20_Link">Open Impetus Turn</text:a></text:p>
        </text:list-item>
        <text:list-item>
          <text:p text:style-name="Numbering_20_1_Content"> <text:a xlink:type="simple" xlink:href="https://dancesport.org.au/dswiki/doku.php?id=syllabus:waltz:waltz#left_whisk" text:style-name="Internet_20_link" text:visited-style-name="Visited_20_Internet_20_Link">Left Whisk</text:a> <text:span text:style-name="Emphasis">(ISTD only)</text:span></text:p>
        </text:list-item>
        <text:list-item>
          <text:p text:style-name="Numbering_20_1_Content"> <text:a xlink:type="simple" xlink:href="https://dancesport.org.au/dswiki/doku.php?id=syllabus:waltz:waltz#contra_check" text:style-name="Internet_20_link" text:visited-style-name="Visited_20_Internet_20_Link">Contra Check</text:a> <text:span text:style-name="Emphasis">(ISTD only)</text:span></text:p>
        </text:list-item>
        <text:list-item>
          <text:p text:style-name="Numbering_20_1_Content"> <text:a xlink:type="simple" xlink:href="https://dancesport.org.au/dswiki/doku.php?id=syllabus:waltz:waltz#fallaway_reverse_and_slip_pivot" text:style-name="Internet_20_link" text:visited-style-name="Visited_20_Internet_20_Link">Fallaway Reverse and Slip Pivot</text:a></text:p>
        </text:list-item>
        <text:list-item>
          <text:p text:style-name="Numbering_20_1_Content"> <text:a xlink:type="simple" xlink:href="https://dancesport.org.au/dswiki/doku.php?id=syllabus:waltz:waltz#fallaway_whisk" text:style-name="Internet_20_link" text:visited-style-name="Visited_20_Internet_20_Link">Fallaway Whisk</text:a> <text:span text:style-name="Emphasis">(ISTD only)</text:span></text:p>
        </text:list-item>
        <text:list-item>
          <text:p text:style-name="Numbering_20_1_Content"> <text:a xlink:type="simple" xlink:href="https://dancesport.org.au/dswiki/doku.php?id=syllabus:waltz:waltz#hover_corte" text:style-name="Internet_20_link" text:visited-style-name="Visited_20_Internet_20_Link">Hover Corte</text:a></text:p>
        </text:list-item>
        <text:list-item>
          <text:p text:style-name="Numbering_20_1_Content"> <text:a xlink:type="simple" xlink:href="https://dancesport.org.au/dswiki/doku.php?id=syllabus:waltz:waltz#open_natural_turn" text:style-name="Internet_20_link" text:visited-style-name="Visited_20_Internet_20_Link">Open Natural Turn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waltz:waltz#running_weave_from_pp" text:style-name="Internet_20_link" text:visited-style-name="Visited_20_Internet_20_Link">Running Weave from PP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waltz:waltz#running_spin_turn" text:style-name="Internet_20_link" text:visited-style-name="Visited_20_Internet_20_Link">Running Spin Turn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waltz:waltz#overturned_running_spin_turn" text:style-name="Internet_20_link" text:visited-style-name="Visited_20_Internet_20_Link">Overturned Running Spin Turn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waltz:waltz#running_cross_chasse" text:style-name="Internet_20_link" text:visited-style-name="Visited_20_Internet_20_Link">Running Cross Chasse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waltz:waltz#curved_feather" text:style-name="Internet_20_link" text:visited-style-name="Visited_20_Internet_20_Link">Curved Feather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waltz:waltz#running_finish" text:style-name="Internet_20_link" text:visited-style-name="Visited_20_Internet_20_Link">Running Finish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waltz:waltz#outside_swivel" text:style-name="Internet_20_link" text:visited-style-name="Visited_20_Internet_20_Link">Outside Swivel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waltz:waltz#progressive_chasse_to_left" text:style-name="Internet_20_link" text:visited-style-name="Visited_20_Internet_20_Link">Progressive Chasse to Left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waltz:waltz#bounce_fallaway_weave_ending" text:style-name="Internet_20_link" text:visited-style-name="Visited_20_Internet_20_Link">Bounce Fallaway Weave Ending</text:a> <text:span text:style-name="Emphasis">(WDSF only)</text:span></text:p>
        </text:list-item>
        <text:list-item>
          <text:p text:style-name="Numbering_20_1_Content_Last"> <text:a xlink:type="simple" xlink:href="https://dancesport.org.au/dswiki/doku.php?id=syllabus:waltz:waltz#quick_open_reverse" text:style-name="Internet_20_link" text:visited-style-name="Visited_20_Internet_20_Link">Quick Open Reverse</text:a> <text:span text:style-name="Emphasis">(WDSF only)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3::25:14</meta:creation-date>
    <dc:creator>Generated</dc:creator>
    <dc:date>2026-09-09T23::25:14</dc:date>
    <dc:language>en-US</dc:language>
    <meta:editing-cycles>1</meta:editing-cycles>
    <meta:editing-duration>PT0S</meta:editing-duration>
    <dc:title>syllabus:waltz:start</dc:title>
  </office:meta>
</office:document-meta>
</file>