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vwaltz:vwaltz"/><text:bookmark-start text:name="__RefHeading___viennese_waltz_figure_descriptions_1"/><text:bookmark-start text:name="viennese_waltz_figure_descriptions"/>Viennese Waltz — Figure Descriptions<text:bookmark-end text:name="__RefHeading___viennese_waltz_figure_descriptions_1"/><text:bookmark-end text:name="viennese_waltz_figure_descriptions"/></text:h>
      <text:h text:style-name="Heading_20_2" text:outline-level="2"><text:bookmark-start text:name="__RefHeading___natural_turn_2"/><text:bookmark-start text:name="natural_turn"/>Natural Turn<text:bookmark-end text:name="__RefHeading___natural_turn_2"/><text:bookmark-end text:name="natural_turn"/></text:h>
      <text:p text:style-name="Text_20_body">Start: RF fwd (Closed Position) <text:line-break/>
Finish: LF closes to RF (Closed Position) <text:line-break/>
Timing: 123 123 <text:line-break/>
NOTE - General: steps 1-3 or 4-6 only may be used.</text:p>
      <text:h text:style-name="Heading_20_2" text:outline-level="2"><text:bookmark-start text:name="__RefHeading___reverse_turn_3"/><text:bookmark-start text:name="reverse_turn"/>Reverse Turn<text:bookmark-end text:name="__RefHeading___reverse_turn_3"/><text:bookmark-end text:name="reverse_turn"/></text:h>
      <text:p text:style-name="Text_20_body">Start: LF fwd (Closed Position) <text:line-break/>
Finish: RF closes to LF (Closed Position) <text:line-break/>
Timing: 123 123 <text:line-break/>
NOTE - General: steps 1-3 or 4-6 only may be used.</text:p>
      <text:h text:style-name="Heading_20_2" text:outline-level="2"><text:bookmark-start text:name="__RefHeading___forward_change_steps_-_natural_to_reverse_4"/><text:bookmark-start text:name="forward_change_steps_-_natural_to_reverse"/>Forward Change Steps - Natural to Reverse<text:bookmark-end text:name="__RefHeading___forward_change_steps_-_natural_to_reverse_4"/><text:bookmark-end text:name="forward_change_steps_-_natural_to_reverse"/></text:h>
      <text:p text:style-name="Text_20_body">Start: RF fwd (Closed Position) <text:line-break/>
Finish: RF closes to LF <text:line-break/>
Timing: 123</text:p>
      <text:h text:style-name="Heading_20_2" text:outline-level="2"><text:bookmark-start text:name="__RefHeading___forward_change_steps_reverse_to_natural_5"/><text:bookmark-start text:name="forward_change_steps_reverse_to_natural"/>Forward Change Steps – Reverse to Natural<text:bookmark-end text:name="__RefHeading___forward_change_steps_reverse_to_natural_5"/><text:bookmark-end text:name="forward_change_steps_reverse_to_natural"/></text:h>
      <text:p text:style-name="Text_20_body">Start: LF fwd (Closed Position) <text:line-break/>
Finish: LF closes to RF <text:line-break/>
Timing: 123</text:p>
      <text:h text:style-name="Heading_20_2" text:outline-level="2"><text:bookmark-start text:name="__RefHeading___backward_change_steps_natural_to_reverse_6"/><text:bookmark-start text:name="backward_change_steps_natural_to_reverse"/>Backward Change Steps – Natural to Reverse<text:bookmark-end text:name="__RefHeading___backward_change_steps_natural_to_reverse_6"/><text:bookmark-end text:name="backward_change_steps_natural_to_reverse"/></text:h>
      <text:p text:style-name="Text_20_body">Start: LF bwd (Closed Position) <text:line-break/>
Finish: RF closes to LF (Closed Position) <text:line-break/>
Timing: 123</text:p>
      <text:h text:style-name="Heading_20_2" text:outline-level="2"><text:bookmark-start text:name="__RefHeading___backward_change_steps_reverse_to_natural_7"/><text:bookmark-start text:name="backward_change_steps_reverse_to_natural"/>Backward Change Steps – Reverse to Natural<text:bookmark-end text:name="__RefHeading___backward_change_steps_reverse_to_natural_7"/><text:bookmark-end text:name="backward_change_steps_reverse_to_natural"/></text:h>
      <text:p text:style-name="Text_20_body">Start: RF bwd (Closed Position) <text:line-break/>
Finish: LF closes to RF (Closed Position) <text:line-break/>
Timing: 123 <text:line-break/>
NOTE -FOOT ACTION/GENERAL: a series of forward or backward changes may be <text:line-break/>
danced in the Viennese Waltz, alternating between a RF and LF Change. In such case Foot Action <text:line-break/>
Ball (B) should be used on all steps, with the exception of the first and last step of the sequence, <text:line-break/>
which is BH. <text:line-break/>
3 List of Figures in Latin</text:p>
      <text:h text:style-name="Heading_20_2" text:outline-level="2"><text:bookmark-start text:name="__RefHeading___reverse_fleckerl_8"/><text:bookmark-start text:name="reverse_fleckerl"/>Reverse Fleckerl<text:bookmark-end text:name="__RefHeading___reverse_fleckerl_8"/><text:bookmark-end text:name="reverse_fleckerl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natural_fleckerl_9"/><text:bookmark-start text:name="natural_fleckerl"/>Natural Fleckerl<text:bookmark-end text:name="__RefHeading___natural_fleckerl_9"/><text:bookmark-end text:name="natural_fleckerl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contra_check_10"/><text:bookmark-start text:name="contra_check"/>Contra Check<text:bookmark-end text:name="__RefHeading___contra_check_10"/><text:bookmark-end text:name="contra_check"/></text:h>
      <text:p text:style-name="Text_20_body"><text:span text:style-name="Emphasis">(ISTD only)</text:span><text:line-break/>
Start: <text:line-break/>
Finish: <text:line-break/>
//Timing: /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33:16</meta:creation-date>
    <dc:creator>Generated</dc:creator>
    <dc:date>2026-09-10T03::33:16</dc:date>
    <dc:language>en-US</dc:language>
    <meta:editing-cycles>1</meta:editing-cycles>
    <meta:editing-duration>PT0S</meta:editing-duration>
    <dc:title>syllabus:vwaltz:vwaltz</dc:title>
  </office:meta>
</office:document-meta>
</file>