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vwaltz:start"/><text:bookmark-start text:name="__RefHeading___viennese_waltz_1"/><text:bookmark-start text:name="viennese_waltz"/>Viennese Waltz<text:bookmark-end text:name="__RefHeading___viennese_waltz_1"/><text:bookmark-end text:name="viennese_waltz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Standard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vwaltz:vwaltz#natural_turn" text:style-name="Internet_20_link" text:visited-style-name="Visited_20_Internet_20_Link">Natural Turn</text:a></text:p>
        </text:list-item>
        <text:list-item>
          <text:p text:style-name="Numbering_20_1_Content"> <text:a xlink:type="simple" xlink:href="https://dancesport.org.au/dswiki/doku.php?id=syllabus:vwaltz:vwaltz#reverse_turn" text:style-name="Internet_20_link" text:visited-style-name="Visited_20_Internet_20_Link">Reverse Turn</text:a></text:p>
        </text:list-item>
        <text:list-item>
          <text:p text:style-name="Numbering_20_1_Content"> <text:a xlink:type="simple" xlink:href="https://dancesport.org.au/dswiki/doku.php?id=syllabus:vwaltz:vwaltz#forward_change_steps_natural_to_reverse" text:style-name="Internet_20_link" text:visited-style-name="Visited_20_Internet_20_Link">Forward Change Steps - Natural to Reverse</text:a></text:p>
        </text:list-item>
        <text:list-item>
          <text:p text:style-name="Numbering_20_1_Content"> <text:a xlink:type="simple" xlink:href="https://dancesport.org.au/dswiki/doku.php?id=syllabus:vwaltz:vwaltz#forward_change_steps_reverse_to_natural" text:style-name="Internet_20_link" text:visited-style-name="Visited_20_Internet_20_Link">Forward Change Steps – Reverse to Natural</text:a></text:p>
        </text:list-item>
        <text:list-item>
          <text:p text:style-name="Numbering_20_1_Content"> <text:a xlink:type="simple" xlink:href="https://dancesport.org.au/dswiki/doku.php?id=syllabus:vwaltz:vwaltz#backward_change_steps_natural_to_reverse" text:style-name="Internet_20_link" text:visited-style-name="Visited_20_Internet_20_Link">Backward Change Steps – Natural to Reverse</text:a></text:p>
        </text:list-item>
        <text:list-item>
          <text:p text:style-name="Numbering_20_1_Content"> <text:a xlink:type="simple" xlink:href="https://dancesport.org.au/dswiki/doku.php?id=syllabus:vwaltz:vwaltz#backward_change_steps_reverse_to_natural" text:style-name="Internet_20_link" text:visited-style-name="Visited_20_Internet_20_Link">Backward Change Steps – Reverse to Natural</text:a></text:p>
        </text:list-item>
        <text:list-item>
          <text:p text:style-name="Numbering_20_1_Content"> <text:a xlink:type="simple" xlink:href="https://dancesport.org.au/dswiki/doku.php?id=syllabus:vwaltz:vwaltz#reverse_fleckerl" text:style-name="Internet_20_link" text:visited-style-name="Visited_20_Internet_20_Link">Reverse Fleckerl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vwaltz:vwaltz#natural_fleckerl" text:style-name="Internet_20_link" text:visited-style-name="Visited_20_Internet_20_Link">Natural Fleckerl</text:a> <text:span text:style-name="Emphasis">(ISTD only)</text:span></text:p>
        </text:list-item>
        <text:list-item>
          <text:p text:style-name="Numbering_20_1_Content_Last"> <text:a xlink:type="simple" xlink:href="https://dancesport.org.au/dswiki/doku.php?id=syllabus:vwaltz:vwaltz#contra_check" text:style-name="Internet_20_link" text:visited-style-name="Visited_20_Internet_20_Link">Contra Check</text:a> <text:span text:style-name="Emphasis">(ISTD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36:21</meta:creation-date>
    <dc:creator>Generated</dc:creator>
    <dc:date>2026-09-09T23::36:21</dc:date>
    <dc:language>en-US</dc:language>
    <meta:editing-cycles>1</meta:editing-cycles>
    <meta:editing-duration>PT0S</meta:editing-duration>
    <dc:title>syllabus:vwaltz:start</dc:title>
  </office:meta>
</office:document-meta>
</file>