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llabus:tango:tango"/>﻿====== Tango — Figure Descriptions ======</text:p>
      <text:h text:style-name="Heading_20_2" text:outline-level="2"><text:bookmark-start text:name="__RefHeading___walks_1"/><text:bookmark-start text:name="walks"/>Walks<text:bookmark-end text:name="__RefHeading___walks_1"/><text:bookmark-end text:name="walks"/></text:h>
      <text:p text:style-name="Text_20_body">Start: LF fwd (Closed Position) <text:line-break/>
Finish: RF fwd (Closed Position) <text:line-break/>
Timing: SS <text:line-break/>
NOTE - General: LF or RF walk only may be used. <text:line-break/></text:p>
      <text:h text:style-name="Heading_20_2" text:outline-level="2"><text:bookmark-start text:name="__RefHeading___progressive_side_step_2"/><text:bookmark-start text:name="progressive_side_step"/>Progressive Side Step<text:bookmark-end text:name="__RefHeading___progressive_side_step_2"/><text:bookmark-end text:name="progressive_side_step"/></text:h>
      <text:p text:style-name="Text_20_body">Start: LF fwd in CBMP (Closed Position) <text:line-break/>
Finish: LF fwd in CBMP (Closed Position) <text:line-break/>
Timing: QQS <text:line-break/>
NOTE - General: steps 1-2 only may be used. <text:line-break/>
NOTE - Quantity of turn: figure may be turned up to 3/8 to L. <text:line-break/></text:p>
      <text:h text:style-name="Heading_20_2" text:outline-level="2"><text:bookmark-start text:name="__RefHeading___progressive_link_3"/><text:bookmark-start text:name="progressive_link"/>Progressive Link<text:bookmark-end text:name="__RefHeading___progressive_link_3"/><text:bookmark-end text:name="progressive_link"/></text:h>
      <text:p text:style-name="Text_20_body">Start: LF fwd in CMBP (Closed Position) <text:line-break/>
Finish: RF to side and slightly bwd (Promenade Position) <text:line-break/>
Timing: QQ <text:line-break/></text:p>
      <text:h text:style-name="Heading_20_2" text:outline-level="2"><text:bookmark-start text:name="__RefHeading___open_reverse_turn_lady_outside_4"/><text:bookmark-start text:name="open_reverse_turn_lady_outside"/>Open Reverse Turn, Lady outside<text:bookmark-end text:name="__RefHeading___open_reverse_turn_lady_outside_4"/><text:bookmark-end text:name="open_reverse_turn_lady_outside"/></text:h>
      <text:p text:style-name="Text_20_body">Start: LF fwd and slightly to side (Closed Position) <text:line-break/>
Finish: RF closes to LF slightly bwd (Closed Position) <text:line-break/>
Timing: QQS QQS <text:line-break/>
NOTE - General: steps 1-3 or 4-6 only may be used. Closed Finish may be replaced with Open Finish. <text:line-break/></text:p>
      <text:h text:style-name="Heading_20_2" text:outline-level="2"><text:bookmark-start text:name="__RefHeading___open_finish_5"/><text:bookmark-start text:name="open_finish"/>Open finish<text:bookmark-end text:name="__RefHeading___open_finish_5"/><text:bookmark-end text:name="open_finish"/></text:h>
      <text:p text:style-name="Text_20_body">Start: <text:line-break/>
Finish: <text:line-break/>
//Timing: //<text:line-break/></text:p>
      <text:h text:style-name="Heading_20_2" text:outline-level="2"><text:bookmark-start text:name="__RefHeading___closed_promenade_6"/><text:bookmark-start text:name="closed_promenade"/>Closed Promenade<text:bookmark-end text:name="__RefHeading___closed_promenade_6"/><text:bookmark-end text:name="closed_promenade"/></text:h>
      <text:p text:style-name="Text_20_body">Start: LF to side (Promenade Position) <text:line-break/>
Finish: RF closes to LF slightly bwd (Closed Position) <text:line-break/>
Timing: SQQS <text:line-break/>
NOTE - General: May start from step 2. <text:line-break/>
NOTE - Couple position: Man may turn square to Lady on step 3. <text:line-break/></text:p>
      <text:h text:style-name="Heading_20_2" text:outline-level="2"><text:bookmark-start text:name="__RefHeading___open_promenade_7"/><text:bookmark-start text:name="open_promenade"/>Open Promenade<text:bookmark-end text:name="__RefHeading___open_promenade_7"/><text:bookmark-end text:name="open_promenade"/></text:h>
      <text:p text:style-name="Text_20_body">Start: LF to side (Promenade Positon) <text:line-break/>
Finish: RF fwd in CBMP (Outside Partner Position) <text:line-break/>
Timing: SQQS <text:line-break/>
NOTE - General: May start from step 2. <text:line-break/></text:p>
      <text:h text:style-name="Heading_20_2" text:outline-level="2"><text:bookmark-start text:name="__RefHeading___back_corte_8"/><text:bookmark-start text:name="back_corte"/>Back Corte<text:bookmark-end text:name="__RefHeading___back_corte_8"/><text:bookmark-end text:name="back_corte"/></text:h>
      <text:p text:style-name="Text_20_body">Start: LF to side (Closed Position) <text:line-break/>
Finish: RF closes to LF slightly bwd (Closed Position) <text:line-break/>
Timing: SQQS <text:line-break/>
NOTE - General: Open Finish may be used instead of the Closed Finish. Steps 2-4 only may be used. <text:line-break/></text:p>
      <text:h text:style-name="Heading_20_2" text:outline-level="2"><text:bookmark-start text:name="__RefHeading___basic_reverse_turn_9"/><text:bookmark-start text:name="basic_reverse_turn"/>Basic Reverse Turn<text:bookmark-end text:name="__RefHeading___basic_reverse_turn_9"/><text:bookmark-end text:name="basic_reverse_turn"/></text:h>
      <text:p text:style-name="Text_20_body">Start: LF fwd and slightly to side (Closed Position) <text:line-break/>
Finish: RF closes to LF slightly bwd (Closed Position) <text:line-break/>
Timing: QQS QQS <text:line-break/>
NOTE - General: steps 1-3 or 4-6 only may be used. Closed Finish may be replaced with Open Finish. <text:line-break/></text:p>
      <text:h text:style-name="Heading_20_2" text:outline-level="2"><text:bookmark-start text:name="__RefHeading___rock_turn_10"/><text:bookmark-start text:name="rock_turn"/>Rock Turn<text:bookmark-end text:name="__RefHeading___rock_turn_10"/><text:bookmark-end text:name="rock_turn"/></text:h>
      <text:p text:style-name="Text_20_body">Start: RF fwd (Closed Position) <text:line-break/>
Finish: RF closes to LF slightly bwd (Closed Position) <text:line-break/>
Timing: SQQS QQS <text:line-break/>
NOTE - General: when a Rock Turn follows the Natural Turn from PP, step 4 of the Natural Promenade <text:line-break/></text:p>
      <text:h text:style-name="Heading_20_2" text:outline-level="2"><text:bookmark-start text:name="__RefHeading___rock_back_on_lf_11"/><text:bookmark-start text:name="rock_back_on_lf"/>Rock Back on LF<text:bookmark-end text:name="__RefHeading___rock_back_on_lf_11"/><text:bookmark-end text:name="rock_back_on_lf"/></text:h>
      <text:p text:style-name="Text_20_body">Start: LF bwd L side leading (Closed Position) <text:line-break/>
Finish: LF bwd L side leading (Closed Position) <text:line-break/>
Timing: QQS <text:line-break/>
NOTE - General: figure may be danced with steps 1 and 3 in CBMP following any Open Finish. If <text:line-break/>
NOTE - Quantity of turn: up to ¼ to R may be made. <text:line-break/></text:p>
      <text:h text:style-name="Heading_20_2" text:outline-level="2"><text:bookmark-start text:name="__RefHeading___rock_back_on_rf_12"/><text:bookmark-start text:name="rock_back_on_rf"/>Rock Back on RF<text:bookmark-end text:name="__RefHeading___rock_back_on_rf_12"/><text:bookmark-end text:name="rock_back_on_rf"/></text:h>
      <text:p text:style-name="Text_20_body">Start: RF bwd in CBMP, L shoulder leading (Closed Position) <text:line-break/>
Finish: RF bwd in CBMP, L shoulder leading (Closed Position) <text:line-break/>
Timing: QQS <text:line-break/></text:p>
      <text:h text:style-name="Heading_20_2" text:outline-level="2"><text:bookmark-start text:name="__RefHeading___open_reverse_turn_lady_in_line_13"/><text:bookmark-start text:name="open_reverse_turn_lady_in_line"/>Open Reverse Turn, Lady in line<text:bookmark-end text:name="__RefHeading___open_reverse_turn_lady_in_line_13"/><text:bookmark-end text:name="open_reverse_turn_lady_in_line"/></text:h>
      <text:p text:style-name="Text_20_body">Start: LF fwd and slightly to side (Closed Position) <text:line-break/>
Finish: RF closes to LF slightly bwd (Closed Position) <text:line-break/>
Timing: QQS QQS <text:line-break/>
NOTE - General: steps 1-3 or 4-6 only may be used. Closed Finish may be replaced with Open Finish. <text:line-break/></text:p>
      <text:h text:style-name="Heading_20_2" text:outline-level="2"><text:bookmark-start text:name="__RefHeading___progressive_side_step_reverse_turn_14"/><text:bookmark-start text:name="progressive_side_step_reverse_turn"/>Progressive Side Step Reverse Turn<text:bookmark-end text:name="__RefHeading___progressive_side_step_reverse_turn_14"/><text:bookmark-end text:name="progressive_side_step_reverse_turn"/></text:h>
      <text:p text:style-name="Text_20_body">Start: LF fwd and slightly to side (Closed Position) <text:line-break/>
Finish: RF closes to LF slightly bwd (Closed Position) <text:line-break/>
Timing: QQSS QQS QQS <text:line-break/>
NOTE - General: steps 1-4 or 1-7 only may be used. Figure may be danced with an Open Finish. <text:line-break/></text:p>
      <text:h text:style-name="Heading_20_2" text:outline-level="2"><text:bookmark-start text:name="__RefHeading___natural_twist_turn_15"/><text:bookmark-start text:name="natural_twist_turn"/>Natural Twist Turn<text:bookmark-end text:name="__RefHeading___natural_twist_turn_15"/><text:bookmark-end text:name="natural_twist_turn"/></text:h>
      <text:p text:style-name="Text_20_body">Start: RF fwd (Closed Position) <text:line-break/>
Finish: Feet almost closed, weight on RF, LF placed to side w/o weight (Promenade Position) <text:line-break/>
Timing: SQ&amp;QS <text:line-break/>
NOTE - Couple Position/Quantity of Turn: it may end in Closed Position. The Man will turn 5/8 to R <text:line-break/></text:p>
      <text:h text:style-name="Heading_20_2" text:outline-level="2"><text:bookmark-start text:name="__RefHeading___natural_promenade_turn_16"/><text:bookmark-start text:name="natural_promenade_turn"/>Natural Promenade Turn<text:bookmark-end text:name="__RefHeading___natural_promenade_turn_16"/><text:bookmark-end text:name="natural_promenade_turn"/></text:h>
      <text:p text:style-name="Text_20_body">Start: LF to side (Promenade Position) <text:line-break/>
Finish: Weight on R foot LF placed to side w/o weight (Promenade Position) <text:line-break/>
Timing: SQQS <text:line-break/>
NOTE - General: it may start from step 2. <text:line-break/>
NOTE - Timing: alternative timing may be used- SQQS&amp;. <text:line-break/></text:p>
      <text:h text:style-name="Heading_20_2" text:outline-level="2"><text:bookmark-start text:name="__RefHeading___back_open_promenade_17"/><text:bookmark-start text:name="back_open_promenade"/>Back Open Promenade<text:bookmark-end text:name="__RefHeading___back_open_promenade_17"/><text:bookmark-end text:name="back_open_promenade"/></text:h>
      <text:p text:style-name="Text_20_body">Start: LF to side (Promenade Position) <text:line-break/>
Finish: RF bwd in CBMP (Closed Position) <text:line-break/>
Timing: SQQS <text:line-break/>
NOTE - General/Timing: steps 3 and 4 may be repeated. Timing will be SS or &amp;S. <text:line-break/>
NOTE - General: it may start from step 2. <text:line-break/></text:p>
      <text:h text:style-name="Heading_20_2" text:outline-level="2"><text:bookmark-start text:name="__RefHeading___promenade_link_18"/><text:bookmark-start text:name="promenade_link"/>Promenade Link<text:bookmark-end text:name="__RefHeading___promenade_link_18"/><text:bookmark-end text:name="promenade_link"/></text:h>
      <text:p text:style-name="Text_20_body">Start: LF to side (Promenade Position) <text:line-break/>
Finish: LF to side w/o weight (Closed Position) <text:line-break/>
Timing: SQQ <text:line-break/>
NOTE - General: it may start from step 2. <text:line-break/></text:p>
      <text:h text:style-name="Heading_20_2" text:outline-level="2"><text:bookmark-start text:name="__RefHeading___four_step_19"/><text:bookmark-start text:name="four_step"/>Four Step<text:bookmark-end text:name="__RefHeading___four_step_19"/><text:bookmark-end text:name="four_step"/></text:h>
      <text:p text:style-name="Text_20_body">Start: LF fwd and slightly to side (Closed Position) <text:line-break/>
Finish: RF closes to LF slightly bwd (Promenade Position) <text:line-break/>
Timing: QQQQ <text:line-break/>
NOTE - General: after steps 1-2 Outside Swivel may be danced. <text:line-break/></text:p>
      <text:h text:style-name="Heading_20_2" text:outline-level="2"><text:bookmark-start text:name="__RefHeading___fallaway_four_step_20"/><text:bookmark-start text:name="fallaway_four_step"/>Fallaway Four Step<text:bookmark-end text:name="__RefHeading___fallaway_four_step_20"/><text:bookmark-end text:name="fallaway_four_step"/></text:h>
      <text:p text:style-name="Text_20_body">Start: LF fwd and slightly to side (Closed Position) <text:line-break/>
Finish: RF closes to LF slightly bwd (Promenade Position) <text:line-break/>
Timing: QQQQ <text:line-break/></text:p>
      <text:h text:style-name="Heading_20_2" text:outline-level="2"><text:bookmark-start text:name="__RefHeading___fallaway_promenade_21"/><text:bookmark-start text:name="fallaway_promenade"/>Fallaway Promenade<text:bookmark-end text:name="__RefHeading___fallaway_promenade_21"/><text:bookmark-end text:name="fallaway_promenade"/></text:h>
      <text:p text:style-name="Text_20_body">Start: LF to side (Promenade Position) <text:line-break/>
Finish: RF closes to LF slightly bwd (Promenade Position) <text:line-break/>
Timing: SQQ SQQ <text:line-break/>
NOTE - General: it may start from step 2. <text:line-break/></text:p>
      <text:h text:style-name="Heading_20_2" text:outline-level="2"><text:bookmark-start text:name="__RefHeading___outside_swivels_22"/><text:bookmark-start text:name="outside_swivels"/>Outside Swivels<text:bookmark-end text:name="__RefHeading___outside_swivels_22"/><text:bookmark-end text:name="outside_swivels"/></text:h>
      <text:p text:style-name="Text_20_body">Start: LF bwd in CBMP (Outside Partner Position) <text:line-break/>
Finish: LF to side small step w/o weight, weight on R foot (Closed Position) <text:line-break/>
Timing: SQQ <text:line-break/>
NOTE - General: step 3 may be replaced by a Closed or Open Finish. It may end in PP (same as <text:line-break/></text:p>
      <text:h text:style-name="Heading_20_2" text:outline-level="2"><text:bookmark-start text:name="__RefHeading___brush_tap_23"/><text:bookmark-start text:name="brush_tap"/>Brush Tap<text:bookmark-end text:name="__RefHeading___brush_tap_23"/><text:bookmark-end text:name="brush_tap"/></text:h>
      <text:p text:style-name="Text_20_body">Start: LF FWD and slightly to side (Closed Position) <text:line-break/>
Finish: LF placed to side w/o weight, weight on R foot (Closed Position) <text:line-break/>
Timing: QQ&amp;S <text:line-break/>
NOTE - Quantity of turn: more turn may be made between steps 1 and 2, up to ¼ to L. Figure may <text:line-break/>
NOTE - Couple position: may end in Promenade Position. <text:line-break/></text:p>
      <text:h text:style-name="Heading_20_2" text:outline-level="2"><text:bookmark-start text:name="__RefHeading___four_step_change_24"/><text:bookmark-start text:name="four_step_change"/>Four Step Change<text:bookmark-end text:name="__RefHeading___four_step_change_24"/><text:bookmark-end text:name="four_step_change"/></text:h>
      <text:p text:style-name="Text_20_body">Start: LF fwd and slightly to side (Closed Position) <text:line-break/>
Finish: RF bwd small step (Closed Position) <text:line-break/>
Timing: QQ&amp;S <text:line-break/>
NOTE - Timing: alternative timing QQQQ may be used. <text:line-break/></text:p>
      <text:h text:style-name="Heading_20_2" text:outline-level="2"><text:bookmark-start text:name="__RefHeading___oversway_25"/><text:bookmark-start text:name="oversway"/>Oversway<text:bookmark-end text:name="__RefHeading___oversway_25"/><text:bookmark-end text:name="oversway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the_chase_26"/><text:bookmark-start text:name="the_chase"/>The Chase<text:bookmark-end text:name="__RefHeading___the_chase_26"/><text:bookmark-end text:name="the_chase"/></text:h>
      <text:p text:style-name="Text_20_body">Start: LF to side (Promenade Position) <text:line-break/>
Finish: RF to side and slightly fwd, LF placed to side w/o weight (Promenade Position) <text:line-break/>
Timing: SQQ QQS <text:line-break/>
NOTE - General: it may start from step 2. It may finish in Closed Position, Lady will turn only 5/8 to R <text:line-break/>
NOTE - Timing: alternative timing could be used: SQQQQS&amp;. <text:line-break/></text:p>
      <text:h text:style-name="Heading_20_2" text:outline-level="2"><text:bookmark-start text:name="__RefHeading___fallaway_reverse_and_slip_pivot_27"/><text:bookmark-start text:name="fallaway_reverse_and_slip_pivot"/>Fallaway Reverse and Slip Pivot<text:bookmark-end text:name="__RefHeading___fallaway_reverse_and_slip_pivot_27"/><text:bookmark-end text:name="fallaway_reverse_and_slip_pivot"/></text:h>
      <text:p text:style-name="Text_20_body">Start: LF fwd and slightly to side (Closed Position) <text:line-break/>
Finish: RF bwd (Slip Pivot) (Closed Position) <text:line-break/>
Timing: QQQQ <text:line-break/>
NOTE - Quantity of Turn: when danced into a corner there will be no turn on step 4 (Pivot). The <text:line-break/>
NOTE - Timing: alternative timings may be used: QQS&amp;, S&amp;QQ, SQ&amp;Q, SQQ&amp;, SQQS. <text:line-break/>
Start: LF fwd and slightly to side (Closed Position) <text:line-break/>
Finish: LF to side (Prom Position) <text:line-break/>
Timing: QQS <text:line-break/></text:p>
      <text:h text:style-name="Heading_20_2" text:outline-level="2"><text:bookmark-start text:name="__RefHeading___five_step_28"/><text:bookmark-start text:name="five_step"/>Five Step<text:bookmark-end text:name="__RefHeading___five_step_28"/><text:bookmark-end text:name="five_step"/></text:h>
      <text:p text:style-name="Text_20_body">Start: LF fwd and slightly to side (Closed Position) <text:line-break/>
Finish: Weight on R foot (Prom Position) <text:line-break/>
Timing: QQQQS <text:line-break/>
NOTE - Quantity of Turn: may be underturned when danced into a corner. <text:line-break/>
NOTE - Timing: alternative timing QQS&amp;S or S&amp;QQS may be used. <text:line-break/></text:p>
      <text:h text:style-name="Heading_20_2" text:outline-level="2"><text:bookmark-start text:name="__RefHeading___contra_check_29"/><text:bookmark-start text:name="contra_check"/>Contra Check<text:bookmark-end text:name="__RefHeading___contra_check_29"/><text:bookmark-end text:name="contra_check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whisk_30"/><text:bookmark-start text:name="whisk"/>Whisk<text:bookmark-end text:name="__RefHeading___whisk_30"/><text:bookmark-end text:name="whisk"/></text:h>
      <text:p text:style-name="Text_20_body"><text:span text:style-name="Emphasis">(WDSF only)</text:span><text:line-break/>
Start: LF fwd (Closed Position) <text:line-break/>
Finish: LF crosses behind RF (Promenade Position) <text:line-break/>
Timing: QQS <text:line-break/></text:p>
      <text:h text:style-name="Heading_20_2" text:outline-level="2"><text:bookmark-start text:name="__RefHeading___back_whisk_31"/><text:bookmark-start text:name="back_whisk"/>Back Whisk<text:bookmark-end text:name="__RefHeading___back_whisk_31"/><text:bookmark-end text:name="back_whisk"/></text:h>
      <text:p text:style-name="Text_20_body"><text:span text:style-name="Emphasis">(WDSF only)</text:span><text:line-break/>
Start: LF bwd in CBMP (Outside Partner Position) <text:line-break/>
Finish: LF crosses behind RF (Promenade Position) <text:line-break/>
Timing: QQS <text:line-break/></text:p>
      <text:h text:style-name="Heading_20_2" text:outline-level="2"><text:bookmark-start text:name="__RefHeading___mini_five_step_32"/><text:bookmark-start text:name="mini_five_step"/>Mini Five Step<text:bookmark-end text:name="__RefHeading___mini_five_step_32"/><text:bookmark-end text:name="mini_five_step"/></text:h>
      <text:p text:style-name="Text_20_body"><text:span text:style-name="Emphasis">(WDSF only)</text:span><text:line-break/>
Start: LF fwd and slightly to side (Closed Position) <text:line-break/>
Finish: Weight on R foot (Prom Position) <text:line-break/>
Timing: QQQQS <text:line-break/>
NOTE - Quantity of Turn: figure can be danced also without turn starting DC and continuing with the <text:line-break/>
NOTE - Timing: alternative timing QQS&amp;S or S&amp;QQS may be used. <text:line-break/></text:p>
      <text:h text:style-name="Heading_20_2" text:outline-level="2"><text:bookmark-start text:name="__RefHeading___quick_open_reverse_33"/><text:bookmark-start text:name="quick_open_reverse"/>Quick Open Reverse<text:bookmark-end text:name="__RefHeading___quick_open_reverse_33"/><text:bookmark-end text:name="quick_open_reverse"/></text:h>
      <text:p text:style-name="Text_20_body"><text:span text:style-name="Emphasis">(WDSF only)</text:span><text:line-break/>
Start: LF fwd and slightly to side (Closed Position) <text:line-break/>
Finish: RF closes to LF slightly bwd (Closed Position) <text:line-break/>
Timing: QQ&amp; QQS <text:line-break/>
NOTE - General: steps 1-3 or 4-6 only may be used. Closed Finish may be replaced by Open Finish. <text:line-break/></text:p>
      <text:h text:style-name="Heading_20_2" text:outline-level="2"><text:bookmark-start text:name="__RefHeading___telemark_to_pp_34"/><text:bookmark-start text:name="telemark_to_pp"/>Telemark to PP<text:bookmark-end text:name="__RefHeading___telemark_to_pp_34"/><text:bookmark-end text:name="telemark_to_pp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outside_spin_35"/><text:bookmark-start text:name="outside_spin"/>Outside Spin<text:bookmark-end text:name="__RefHeading___outside_spin_35"/><text:bookmark-end text:name="outside_spin"/></text:h>
      <text:p text:style-name="Text_20_body"><text:span text:style-name="Emphasis">(WDSF only)</text:span><text:line-break/>
Start: LF bwd in CBMP (Outside Partner Position) <text:line-break/>
Finish: LF to side (Closed Position) <text:line-break/>
Timing: QQS <text:line-break/>
NOTE - Quantity of Turn: when the figure is underturned (no pivot on step 3) the following step will <text:line-break/>
NOTE - Timing: alternative timing could be used: &amp;QQ. <text:line-break/></text:p>
      <text:h text:style-name="Heading_20_2" text:outline-level="2"><text:bookmark-start text:name="__RefHeading___reverse_pivot_36"/><text:bookmark-start text:name="reverse_pivot"/>Reverse Pivot<text:bookmark-end text:name="__RefHeading___reverse_pivot_36"/><text:bookmark-end text:name="reverse_pivot"/></text:h>
      <text:p text:style-name="Text_20_body"><text:span text:style-name="Emphasis">(WDSF only)</text:span><text:line-break/>
Start: RF Diag bwd (Closed Position) <text:line-break/>
Finish: RF diag. bwd (Closed Position) <text:line-break/>
Timing: &amp; <text:line-break/>
NOTE - Timing: alternative timing of S or Q may be used <text:line-break/></text:p>
      <text:h text:style-name="Heading_20_2" text:outline-level="2"><text:bookmark-start text:name="__RefHeading___in_-_out_37"/><text:bookmark-start text:name="in_-_out"/>IN - OUT<text:bookmark-end text:name="__RefHeading___in_-_out_37"/><text:bookmark-end text:name="in_-_out"/></text:h>
      <text:p text:style-name="Text_20_body"><text:span text:style-name="Emphasis">(WDSF only)</text:span><text:line-break/>
Timing: &amp;S <text:line-break/>
finishing position (Man) and the timing. All the variations of the figure that may be used in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07:08</meta:creation-date>
    <dc:creator>Generated</dc:creator>
    <dc:date>2026-09-10T03::07:08</dc:date>
    <dc:language>en-US</dc:language>
    <meta:editing-cycles>1</meta:editing-cycles>
    <meta:editing-duration>PT0S</meta:editing-duration>
    <dc:title>syllabus:tango:tango</dc:title>
  </office:meta>
</office:document-meta>
</file>