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tango:start"/><text:bookmark-start text:name="__RefHeading___tango_1"/><text:bookmark-start text:name="tango"/>Tango<text:bookmark-end text:name="__RefHeading___tango_1"/><text:bookmark-end text:name="tango"/></text:h>
      <text:p text:style-name="Text_20_body"><text:span text:style-name="Emphasis"><text:a xlink:type="simple" xlink:href="https://dancesport.org.au/dswiki/doku.php?id=syllabus:approved_syllabus" text:style-name="Internet_20_link" text:visited-style-name="Visited_20_Internet_20_Link">Approved Syllabus</text:a> · Standard Style</text:span></text:p>
      <text:p text:style-name="Text_20_body">Click a figure to jump to its description.</text:p>
      <text:list text:style-name="Numbering_20_1" text:continue-numbering="false">
        <text:list-item>
          <text:p text:style-name="Numbering_20_1_Content_First"> <text:a xlink:type="simple" xlink:href="https://dancesport.org.au/dswiki/doku.php?id=syllabus:tango:tango#walks" text:style-name="Internet_20_link" text:visited-style-name="Visited_20_Internet_20_Link">Walks</text:a></text:p>
        </text:list-item>
        <text:list-item>
          <text:p text:style-name="Numbering_20_1_Content"> <text:a xlink:type="simple" xlink:href="https://dancesport.org.au/dswiki/doku.php?id=syllabus:tango:tango#progressive_side_step" text:style-name="Internet_20_link" text:visited-style-name="Visited_20_Internet_20_Link">Progressive Side Step</text:a></text:p>
        </text:list-item>
        <text:list-item>
          <text:p text:style-name="Numbering_20_1_Content"> <text:a xlink:type="simple" xlink:href="https://dancesport.org.au/dswiki/doku.php?id=syllabus:tango:tango#progressive_link" text:style-name="Internet_20_link" text:visited-style-name="Visited_20_Internet_20_Link">Progressive Link</text:a></text:p>
        </text:list-item>
        <text:list-item>
          <text:p text:style-name="Numbering_20_1_Content"> <text:a xlink:type="simple" xlink:href="https://dancesport.org.au/dswiki/doku.php?id=syllabus:tango:tango#open_reverse_turn_lady_outside" text:style-name="Internet_20_link" text:visited-style-name="Visited_20_Internet_20_Link">Open Reverse Turn, Lady outside</text:a></text:p>
        </text:list-item>
        <text:list-item>
          <text:p text:style-name="Numbering_20_1_Content"> <text:a xlink:type="simple" xlink:href="https://dancesport.org.au/dswiki/doku.php?id=syllabus:tango:tango#open_finish" text:style-name="Internet_20_link" text:visited-style-name="Visited_20_Internet_20_Link">Open finish</text:a></text:p>
        </text:list-item>
        <text:list-item>
          <text:p text:style-name="Numbering_20_1_Content"> <text:a xlink:type="simple" xlink:href="https://dancesport.org.au/dswiki/doku.php?id=syllabus:tango:tango#closed_promenade" text:style-name="Internet_20_link" text:visited-style-name="Visited_20_Internet_20_Link">Closed Promenade</text:a></text:p>
        </text:list-item>
        <text:list-item>
          <text:p text:style-name="Numbering_20_1_Content"> <text:a xlink:type="simple" xlink:href="https://dancesport.org.au/dswiki/doku.php?id=syllabus:tango:tango#open_promenade" text:style-name="Internet_20_link" text:visited-style-name="Visited_20_Internet_20_Link">Open Promenade</text:a></text:p>
        </text:list-item>
        <text:list-item>
          <text:p text:style-name="Numbering_20_1_Content"> <text:a xlink:type="simple" xlink:href="https://dancesport.org.au/dswiki/doku.php?id=syllabus:tango:tango#back_corte" text:style-name="Internet_20_link" text:visited-style-name="Visited_20_Internet_20_Link">Back Corte</text:a></text:p>
        </text:list-item>
        <text:list-item>
          <text:p text:style-name="Numbering_20_1_Content"> <text:a xlink:type="simple" xlink:href="https://dancesport.org.au/dswiki/doku.php?id=syllabus:tango:tango#basic_reverse_turn" text:style-name="Internet_20_link" text:visited-style-name="Visited_20_Internet_20_Link">Basic Reverse Turn</text:a></text:p>
        </text:list-item>
        <text:list-item>
          <text:p text:style-name="Numbering_20_1_Content"> <text:a xlink:type="simple" xlink:href="https://dancesport.org.au/dswiki/doku.php?id=syllabus:tango:tango#rock_turn" text:style-name="Internet_20_link" text:visited-style-name="Visited_20_Internet_20_Link">Rock Turn</text:a></text:p>
        </text:list-item>
        <text:list-item>
          <text:p text:style-name="Numbering_20_1_Content"> <text:a xlink:type="simple" xlink:href="https://dancesport.org.au/dswiki/doku.php?id=syllabus:tango:tango#rock_back_on_lf" text:style-name="Internet_20_link" text:visited-style-name="Visited_20_Internet_20_Link">Rock Back on LF</text:a></text:p>
        </text:list-item>
        <text:list-item>
          <text:p text:style-name="Numbering_20_1_Content"> <text:a xlink:type="simple" xlink:href="https://dancesport.org.au/dswiki/doku.php?id=syllabus:tango:tango#rock_back_on_rf" text:style-name="Internet_20_link" text:visited-style-name="Visited_20_Internet_20_Link">Rock Back on RF</text:a></text:p>
        </text:list-item>
        <text:list-item>
          <text:p text:style-name="Numbering_20_1_Content"> <text:a xlink:type="simple" xlink:href="https://dancesport.org.au/dswiki/doku.php?id=syllabus:tango:tango#open_reverse_turn_lady_in_line" text:style-name="Internet_20_link" text:visited-style-name="Visited_20_Internet_20_Link">Open Reverse Turn, Lady in line</text:a></text:p>
        </text:list-item>
        <text:list-item>
          <text:p text:style-name="Numbering_20_1_Content"> <text:a xlink:type="simple" xlink:href="https://dancesport.org.au/dswiki/doku.php?id=syllabus:tango:tango#progressive_side_step_reverse_turn" text:style-name="Internet_20_link" text:visited-style-name="Visited_20_Internet_20_Link">Progressive Side Step Reverse Turn</text:a></text:p>
        </text:list-item>
        <text:list-item>
          <text:p text:style-name="Numbering_20_1_Content"> <text:a xlink:type="simple" xlink:href="https://dancesport.org.au/dswiki/doku.php?id=syllabus:tango:tango#natural_twist_turn" text:style-name="Internet_20_link" text:visited-style-name="Visited_20_Internet_20_Link">Natural Twist Turn</text:a></text:p>
        </text:list-item>
        <text:list-item>
          <text:p text:style-name="Numbering_20_1_Content"> <text:a xlink:type="simple" xlink:href="https://dancesport.org.au/dswiki/doku.php?id=syllabus:tango:tango#natural_promenade_turn" text:style-name="Internet_20_link" text:visited-style-name="Visited_20_Internet_20_Link">Natural Promenade Turn</text:a></text:p>
        </text:list-item>
        <text:list-item>
          <text:p text:style-name="Numbering_20_1_Content"> <text:a xlink:type="simple" xlink:href="https://dancesport.org.au/dswiki/doku.php?id=syllabus:tango:tango#back_open_promenade" text:style-name="Internet_20_link" text:visited-style-name="Visited_20_Internet_20_Link">Back Open Promenade</text:a></text:p>
        </text:list-item>
        <text:list-item>
          <text:p text:style-name="Numbering_20_1_Content"> <text:a xlink:type="simple" xlink:href="https://dancesport.org.au/dswiki/doku.php?id=syllabus:tango:tango#promenade_link" text:style-name="Internet_20_link" text:visited-style-name="Visited_20_Internet_20_Link">Promenade Link</text:a></text:p>
        </text:list-item>
        <text:list-item>
          <text:p text:style-name="Numbering_20_1_Content"> <text:a xlink:type="simple" xlink:href="https://dancesport.org.au/dswiki/doku.php?id=syllabus:tango:tango#four_step" text:style-name="Internet_20_link" text:visited-style-name="Visited_20_Internet_20_Link">Four Step</text:a></text:p>
        </text:list-item>
        <text:list-item>
          <text:p text:style-name="Numbering_20_1_Content"> <text:a xlink:type="simple" xlink:href="https://dancesport.org.au/dswiki/doku.php?id=syllabus:tango:tango#fallaway_four_step" text:style-name="Internet_20_link" text:visited-style-name="Visited_20_Internet_20_Link">Fallaway Four Step</text:a></text:p>
        </text:list-item>
        <text:list-item>
          <text:p text:style-name="Numbering_20_1_Content"> <text:a xlink:type="simple" xlink:href="https://dancesport.org.au/dswiki/doku.php?id=syllabus:tango:tango#fallaway_promenade" text:style-name="Internet_20_link" text:visited-style-name="Visited_20_Internet_20_Link">Fallaway Promenade</text:a></text:p>
        </text:list-item>
        <text:list-item>
          <text:p text:style-name="Numbering_20_1_Content"> <text:a xlink:type="simple" xlink:href="https://dancesport.org.au/dswiki/doku.php?id=syllabus:tango:tango#outside_swivels" text:style-name="Internet_20_link" text:visited-style-name="Visited_20_Internet_20_Link">Outside Swivels</text:a></text:p>
        </text:list-item>
        <text:list-item>
          <text:p text:style-name="Numbering_20_1_Content"> <text:a xlink:type="simple" xlink:href="https://dancesport.org.au/dswiki/doku.php?id=syllabus:tango:tango#brush_tap" text:style-name="Internet_20_link" text:visited-style-name="Visited_20_Internet_20_Link">Brush Tap</text:a></text:p>
        </text:list-item>
        <text:list-item>
          <text:p text:style-name="Numbering_20_1_Content"> <text:a xlink:type="simple" xlink:href="https://dancesport.org.au/dswiki/doku.php?id=syllabus:tango:tango#four_step_change" text:style-name="Internet_20_link" text:visited-style-name="Visited_20_Internet_20_Link">Four Step Change</text:a></text:p>
        </text:list-item>
        <text:list-item>
          <text:p text:style-name="Numbering_20_1_Content"> <text:a xlink:type="simple" xlink:href="https://dancesport.org.au/dswiki/doku.php?id=syllabus:tango:tango#oversway" text:style-name="Internet_20_link" text:visited-style-name="Visited_20_Internet_20_Link">Oversway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tango:tango#the_chase" text:style-name="Internet_20_link" text:visited-style-name="Visited_20_Internet_20_Link">The Chase</text:a></text:p>
        </text:list-item>
        <text:list-item>
          <text:p text:style-name="Numbering_20_1_Content"> <text:a xlink:type="simple" xlink:href="https://dancesport.org.au/dswiki/doku.php?id=syllabus:tango:tango#fallaway_reverse_and_slip_pivot" text:style-name="Internet_20_link" text:visited-style-name="Visited_20_Internet_20_Link">Fallaway Reverse and Slip Pivot</text:a></text:p>
        </text:list-item>
        <text:list-item>
          <text:p text:style-name="Numbering_20_1_Content"> <text:a xlink:type="simple" xlink:href="https://dancesport.org.au/dswiki/doku.php?id=syllabus:tango:tango#five_step" text:style-name="Internet_20_link" text:visited-style-name="Visited_20_Internet_20_Link">Five Step</text:a></text:p>
        </text:list-item>
        <text:list-item>
          <text:p text:style-name="Numbering_20_1_Content"> <text:a xlink:type="simple" xlink:href="https://dancesport.org.au/dswiki/doku.php?id=syllabus:tango:tango#contra_check" text:style-name="Internet_20_link" text:visited-style-name="Visited_20_Internet_20_Link">Contra Check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tango:tango#whisk" text:style-name="Internet_20_link" text:visited-style-name="Visited_20_Internet_20_Link">Whisk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tango:tango#back_whisk" text:style-name="Internet_20_link" text:visited-style-name="Visited_20_Internet_20_Link">Back Whisk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tango:tango#mini_five_step" text:style-name="Internet_20_link" text:visited-style-name="Visited_20_Internet_20_Link">Mini Five Step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tango:tango#quick_open_reverse" text:style-name="Internet_20_link" text:visited-style-name="Visited_20_Internet_20_Link">Quick Open Reverse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tango:tango#telemark_to_pp" text:style-name="Internet_20_link" text:visited-style-name="Visited_20_Internet_20_Link">Telemark to PP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tango:tango#outside_spin" text:style-name="Internet_20_link" text:visited-style-name="Visited_20_Internet_20_Link">Outside Spin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tango:tango#reverse_pivot" text:style-name="Internet_20_link" text:visited-style-name="Visited_20_Internet_20_Link">Reverse Pivot</text:a> <text:span text:style-name="Emphasis">(WDSF only)</text:span></text:p>
        </text:list-item>
        <text:list-item>
          <text:p text:style-name="Numbering_20_1_Content_Last"> <text:a xlink:type="simple" xlink:href="https://dancesport.org.au/dswiki/doku.php?id=syllabus:tango:tango#in_out" text:style-name="Internet_20_link" text:visited-style-name="Visited_20_Internet_20_Link">IN - OUT</text:a> <text:span text:style-name="Emphasis">(WDSF only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4:19</meta:creation-date>
    <dc:creator>Generated</dc:creator>
    <dc:date>2026-09-09T23::24:19</dc:date>
    <dc:language>en-US</dc:language>
    <meta:editing-cycles>1</meta:editing-cycles>
    <meta:editing-duration>PT0S</meta:editing-duration>
    <dc:title>syllabus:tango:start</dc:title>
  </office:meta>
</office:document-meta>
</file>