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yllabus:samba:start"/><text:bookmark-start text:name="__RefHeading___samba_1"/><text:bookmark-start text:name="samba"/>Samba<text:bookmark-end text:name="__RefHeading___samba_1"/><text:bookmark-end text:name="samba"/></text:h>
      <text:p text:style-name="Text_20_body"><text:span text:style-name="Emphasis"><text:a xlink:type="simple" xlink:href="https://dancesport.org.au/dswiki/doku.php?id=syllabus:approved_syllabus" text:style-name="Internet_20_link" text:visited-style-name="Visited_20_Internet_20_Link">Approved Syllabus</text:a> · Latin American Style</text:span></text:p>
      <text:p text:style-name="Text_20_body">Click a figure to jump to its description.</text:p>
      <text:list text:style-name="Numbering_20_1" text:continue-numbering="false">
        <text:list-item>
          <text:p text:style-name="Numbering_20_1_Content_First"> <text:a xlink:type="simple" xlink:href="https://dancesport.org.au/dswiki/doku.php?id=syllabus:samba:samba#basic_movement_natural_reverse_side_alternative" text:style-name="Internet_20_link" text:visited-style-name="Visited_20_Internet_20_Link">Basic Movement - Natural, Reverse, Side, Alternative</text:a></text:p>
        </text:list-item>
        <text:list-item>
          <text:p text:style-name="Numbering_20_1_Content"> <text:a xlink:type="simple" xlink:href="https://dancesport.org.au/dswiki/doku.php?id=syllabus:samba:samba#whisks_to_left_to_right" text:style-name="Internet_20_link" text:visited-style-name="Visited_20_Internet_20_Link">Whisks to Left, to Right</text:a></text:p>
        </text:list-item>
        <text:list-item>
          <text:p text:style-name="Numbering_20_1_Content"> <text:a xlink:type="simple" xlink:href="https://dancesport.org.au/dswiki/doku.php?id=syllabus:samba:samba#samba_walks_promenade_side_stationary" text:style-name="Internet_20_link" text:visited-style-name="Visited_20_Internet_20_Link">Samba Walks - Promenade, Side, Stationary</text:a></text:p>
        </text:list-item>
        <text:list-item>
          <text:p text:style-name="Numbering_20_1_Content"> <text:a xlink:type="simple" xlink:href="https://dancesport.org.au/dswiki/doku.php?id=syllabus:samba:samba#botafogos_travelling_forward_back_criss_cross_shadow_promenade_position_to_counter_promenade_position_contra" text:style-name="Internet_20_link" text:visited-style-name="Visited_20_Internet_20_Link">BotaFogos –Travelling Forward, Back, Criss Cross (Shadow), Promenade Position to Counter Promenade Position, Contra</text:a></text:p>
        </text:list-item>
        <text:list-item>
          <text:p text:style-name="Numbering_20_1_Content"> <text:a xlink:type="simple" xlink:href="https://dancesport.org.au/dswiki/doku.php?id=syllabus:samba:samba#volta_movements_travelling_volta_s_to_right_left_solo_spot_criss_cross_shadow_travelling_maypole_shadow_circular_roundabout_to_r_to_l" text:style-name="Internet_20_link" text:visited-style-name="Visited_20_Internet_20_Link">Volta Movements - Travelling Volta’s to Right, Left, Solo Spot, Criss Cross, Shadow Travelling, Maypole, Shadow Circular, Roundabout to R, to L.</text:a></text:p>
        </text:list-item>
        <text:list-item>
          <text:p text:style-name="Numbering_20_1_Content"> <text:a xlink:type="simple" xlink:href="https://dancesport.org.au/dswiki/doku.php?id=syllabus:samba:samba#rocks_closed_open_back" text:style-name="Internet_20_link" text:visited-style-name="Visited_20_Internet_20_Link">Rocks - Closed, Open, Back</text:a></text:p>
        </text:list-item>
        <text:list-item>
          <text:p text:style-name="Numbering_20_1_Content"> <text:a xlink:type="simple" xlink:href="https://dancesport.org.au/dswiki/doku.php?id=syllabus:samba:samba#progressive_basic_movement" text:style-name="Internet_20_link" text:visited-style-name="Visited_20_Internet_20_Link">Progressive Basic Movement</text:a></text:p>
        </text:list-item>
        <text:list-item>
          <text:p text:style-name="Numbering_20_1_Content"> <text:a xlink:type="simple" xlink:href="https://dancesport.org.au/dswiki/doku.php?id=syllabus:samba:samba#reverse_turn" text:style-name="Internet_20_link" text:visited-style-name="Visited_20_Internet_20_Link">Reverse Turn</text:a></text:p>
        </text:list-item>
        <text:list-item>
          <text:p text:style-name="Numbering_20_1_Content"> <text:a xlink:type="simple" xlink:href="https://dancesport.org.au/dswiki/doku.php?id=syllabus:samba:samba#natural_roll" text:style-name="Internet_20_link" text:visited-style-name="Visited_20_Internet_20_Link">Natural Roll</text:a></text:p>
        </text:list-item>
        <text:list-item>
          <text:p text:style-name="Numbering_20_1_Content"> <text:a xlink:type="simple" xlink:href="https://dancesport.org.au/dswiki/doku.php?id=syllabus:samba:samba#corta_jaca" text:style-name="Internet_20_link" text:visited-style-name="Visited_20_Internet_20_Link">Corta Jaca</text:a></text:p>
        </text:list-item>
        <text:list-item>
          <text:p text:style-name="Numbering_20_1_Content"> <text:a xlink:type="simple" xlink:href="https://dancesport.org.au/dswiki/doku.php?id=syllabus:samba:samba#foot_changes" text:style-name="Internet_20_link" text:visited-style-name="Visited_20_Internet_20_Link">Foot Changes</text:a></text:p>
        </text:list-item>
        <text:list-item>
          <text:p text:style-name="Numbering_20_1_Content"> <text:a xlink:type="simple" xlink:href="https://dancesport.org.au/dswiki/doku.php?id=syllabus:samba:samba#plait" text:style-name="Internet_20_link" text:visited-style-name="Visited_20_Internet_20_Link">Plait</text:a></text:p>
        </text:list-item>
        <text:list-item>
          <text:p text:style-name="Numbering_20_1_Content"> <text:a xlink:type="simple" xlink:href="https://dancesport.org.au/dswiki/doku.php?id=syllabus:samba:samba#argentine_crosses" text:style-name="Internet_20_link" text:visited-style-name="Visited_20_Internet_20_Link">Argentine Crosses</text:a></text:p>
        </text:list-item>
        <text:list-item>
          <text:p text:style-name="Numbering_20_1_Content"> <text:a xlink:type="simple" xlink:href="https://dancesport.org.au/dswiki/doku.php?id=syllabus:samba:samba#samba_locks" text:style-name="Internet_20_link" text:visited-style-name="Visited_20_Internet_20_Link">Samba Locks</text:a></text:p>
        </text:list-item>
        <text:list-item>
          <text:p text:style-name="Numbering_20_1_Content"> <text:a xlink:type="simple" xlink:href="https://dancesport.org.au/dswiki/doku.php?id=syllabus:samba:samba#promenade_to_counter_promenade_runs" text:style-name="Internet_20_link" text:visited-style-name="Visited_20_Internet_20_Link">Promenade to Counter Promenade Runs</text:a></text:p>
        </text:list-item>
        <text:list-item>
          <text:p text:style-name="Numbering_20_1_Content"> <text:a xlink:type="simple" xlink:href="https://dancesport.org.au/dswiki/doku.php?id=syllabus:samba:samba#cruzado_walks_and_locks" text:style-name="Internet_20_link" text:visited-style-name="Visited_20_Internet_20_Link">Cruzado Walks and Locks</text:a></text:p>
        </text:list-item>
        <text:list-item>
          <text:p text:style-name="Numbering_20_1_Content"> <text:a xlink:type="simple" xlink:href="https://dancesport.org.au/dswiki/doku.php?id=syllabus:samba:samba#rolling_off_the_arm" text:style-name="Internet_20_link" text:visited-style-name="Visited_20_Internet_20_Link">Rolling Off The Arm</text:a></text:p>
        </text:list-item>
        <text:list-item>
          <text:p text:style-name="Numbering_20_1_Content"> <text:a xlink:type="simple" xlink:href="https://dancesport.org.au/dswiki/doku.php?id=syllabus:samba:samba#three_step_turn" text:style-name="Internet_20_link" text:visited-style-name="Visited_20_Internet_20_Link">Three Step Turn</text:a></text:p>
        </text:list-item>
        <text:list-item>
          <text:p text:style-name="Numbering_20_1_Content"> <text:a xlink:type="simple" xlink:href="https://dancesport.org.au/dswiki/doku.php?id=syllabus:samba:samba#rhythm_bounce_on_lf_on_rf" text:style-name="Internet_20_link" text:visited-style-name="Visited_20_Internet_20_Link">Rhythm Bounce on LF, on RF</text:a></text:p>
        </text:list-item>
        <text:list-item>
          <text:p text:style-name="Numbering_20_1_Content"> <text:a xlink:type="simple" xlink:href="https://dancesport.org.au/dswiki/doku.php?id=syllabus:samba:samba#reverse_roll" text:style-name="Internet_20_link" text:visited-style-name="Visited_20_Internet_20_Link">Reverse Roll</text:a></text:p>
        </text:list-item>
        <text:list-item>
          <text:p text:style-name="Numbering_20_1_Content"> <text:a xlink:type="simple" xlink:href="https://dancesport.org.au/dswiki/doku.php?id=syllabus:samba:samba#side_samba_chasse" text:style-name="Internet_20_link" text:visited-style-name="Visited_20_Internet_20_Link">Side Samba Chasse</text:a> <text:span text:style-name="Emphasis">(WDSF only)</text:span></text:p>
        </text:list-item>
        <text:list-item>
          <text:p text:style-name="Numbering_20_1_Content"> <text:a xlink:type="simple" xlink:href="https://dancesport.org.au/dswiki/doku.php?id=syllabus:samba:samba#continuous_cruzados_locks" text:style-name="Internet_20_link" text:visited-style-name="Visited_20_Internet_20_Link">Continuous Cruzados Locks</text:a> <text:span text:style-name="Emphasis">(WDSF only)</text:span></text:p>
        </text:list-item>
        <text:list-item>
          <text:p text:style-name="Numbering_20_1_Content"> <text:a xlink:type="simple" xlink:href="https://dancesport.org.au/dswiki/doku.php?id=syllabus:samba:samba#same_position_corta_jaca" text:style-name="Internet_20_link" text:visited-style-name="Visited_20_Internet_20_Link">Same Position Corta Jaca</text:a> <text:span text:style-name="Emphasis">(WDSF only)</text:span></text:p>
        </text:list-item>
        <text:list-item>
          <text:p text:style-name="Numbering_20_1_Content_Last"> <text:a xlink:type="simple" xlink:href="https://dancesport.org.au/dswiki/doku.php?id=syllabus:samba:samba#carioca_runs" text:style-name="Internet_20_link" text:visited-style-name="Visited_20_Internet_20_Link">Carioca Runs</text:a> <text:span text:style-name="Emphasis">(WDSF only)</text:span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9T23::25:59</meta:creation-date>
    <dc:creator>Generated</dc:creator>
    <dc:date>2026-09-09T23::25:59</dc:date>
    <dc:language>en-US</dc:language>
    <meta:editing-cycles>1</meta:editing-cycles>
    <meta:editing-duration>PT0S</meta:editing-duration>
    <dc:title>syllabus:samba:start</dc:title>
  </office:meta>
</office:document-meta>
</file>