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llabus:samba:samba"/><text:bookmark-start text:name="__RefHeading___samba_figure_descriptions_1"/><text:bookmark-start text:name="samba_figure_descriptions"/>Samba — Figure Descriptions<text:bookmark-end text:name="__RefHeading___samba_figure_descriptions_1"/><text:bookmark-end text:name="samba_figure_descriptions"/></text:h>
      <text:h text:style-name="Heading_20_2" text:outline-level="2"><text:bookmark-start text:name="__RefHeading___basic_movement_-_natural_reverse_side_alternative_2"/><text:bookmark-start text:name="basic_movement_-_natural_reverse_side_alternative"/>Basic Movement - Natural, Reverse, Side, Alternative<text:bookmark-end text:name="__RefHeading___basic_movement_-_natural_reverse_side_alternative_2"/><text:bookmark-end text:name="basic_movement_-_natural_reverse_side_alternative"/></text:h>
      <text:p text:style-name="Text_20_body"><text:span text:style-name="Strong_20_Emphasis">NATURAL BASIC MOVEMENT</text:span> <text:line-break/>
Start: RF fwd (Close Opp.; Normal Hold) <text:line-break/>
Finish: LF in place (Close Opp.; Normal Hold) <text:line-break/>
//Timing: SaS SaS //<text:line-break/>
NOTE - General: Steps 1-3 or 4-6 only may be used. <text:line-break/>
NOTE -Timing: If used as a link between Natural and Reverse Roll, alternative timing of SQQ may be used with no bounce action. <text:line-break/>
<text:line-break/>
<text:span text:style-name="Strong_20_Emphasis">REVERSE BASIC MOVEMENT</text:span> <text:line-break/>
Start: LF fwd (Close Opp.; Normal Hold) <text:line-break/>
Finish: RF in place (Close Opp.; Normal Hold) <text:line-break/>
//Timing: SaS SaS //<text:line-break/>
NOTE - General: Steps 1-3 or 4-6 only may be used. <text:line-break/>
NOTE -Timing: If used as a link between Natural and Reverse Roll, alternative timing of SQQ may be used <text:line-break/>
<text:line-break/>
<text:span text:style-name="Strong_20_Emphasis">SIDE BASIC MOVEMENT TO L</text:span> <text:line-break/>
Start: LF to side (Close Opp.; Normal Hold) <text:line-break/>
Finish: LF in place (Close Opp.; Normal Hold) <text:line-break/>
//Timing: SaS //<text:line-break/>
<text:line-break/>
<text:span text:style-name="Strong_20_Emphasis">SIDE BASIC MOVEMENT TO R</text:span> <text:line-break/>
Start: RF to side (Close Opp.; Normal Hold) <text:line-break/>
Finish: RF in place (Close Opp.; Normal Hold) <text:line-break/>
//Timing: SaS //<text:line-break/></text:p>
      <text:h text:style-name="Heading_20_2" text:outline-level="2"><text:bookmark-start text:name="__RefHeading___whisks_to_left_to_right_3"/><text:bookmark-start text:name="whisks_to_left_to_right"/>Whisks to Left, to Right<text:bookmark-end text:name="__RefHeading___whisks_to_left_to_right_3"/><text:bookmark-end text:name="whisks_to_left_to_right"/></text:h>
      <text:p text:style-name="Text_20_body"><text:span text:style-name="Strong_20_Emphasis">SAMBA WHISK TO LEFT</text:span> <text:line-break/>
Start: LF to side (Close Opp.; Normal Hold) <text:line-break/>
Finish: LF in place (Close Opp.; Normal Hold) <text:line-break/>
//Timing: SaS //<text:line-break/>
<text:line-break/>
<text:span text:style-name="Strong_20_Emphasis">SAMBA WHISK TO RIGHT</text:span> <text:line-break/>
Start: RF to side (Close Opp.; Normal Hold) <text:line-break/>
Finish: RF in place (Close Opp.; Normal Hold) <text:line-break/>
//Timing: SaS //<text:line-break/>
NOTE - Couple Position: May end in PP <text:line-break/></text:p>
      <text:h text:style-name="Heading_20_2" text:outline-level="2"><text:bookmark-start text:name="__RefHeading___samba_walks_-_promenade_side_stationary_4"/><text:bookmark-start text:name="samba_walks_-_promenade_side_stationary"/>Samba Walks - Promenade, Side, Stationary<text:bookmark-end text:name="__RefHeading___samba_walks_-_promenade_side_stationary_4"/><text:bookmark-end text:name="samba_walks_-_promenade_side_stationary"/></text:h>
      <text:p text:style-name="Text_20_body"><text:span text:style-name="Strong_20_Emphasis">PROMENADE SAMBA WALKS</text:span> <text:line-break/>
Start: LF fwd (R Side Same; Promenade Hold) <text:line-break/>
Finish: LF slipped bwd (R Side Same; Promenade Hold) <text:line-break/>
//Timing: SaS SaS //<text:line-break/>
NOTE - General: Steps 1-3 or 4-6 only may be used. <text:line-break/>
<text:line-break/>
<text:span text:style-name="Strong_20_Emphasis">SIDE SAMBA WALK</text:span> <text:line-break/>
Start: RF fwd (R Side Same; Promenade Hold) <text:line-break/>
Finish: RF slipped leftwards (R Side Same; Promenade Hold) <text:line-break/>
//Timing: SaS //<text:line-break/>
NOTE - General: Man can start with LF and dance the Lady’s steps and the Lady starts with RF and dances the Man’s steps when starting from L Side Same Pos. <text:line-break/>
NOTE - Quantity of Turn and Couple Position: ¼ to R (Lady L) can be made to finish in Open Opposing Position or 1/8 to R (Lady L) to end in Open Promenade position. The hold will change according to the next figure <text:line-break/>
<text:line-break/>
<text:span text:style-name="Strong_20_Emphasis">STATIONARY SAMBA WALKS</text:span> <text:line-break/>
Start: Instep of LF to T of RF (Open Opp.; LH to RH and RH to LH Hold) <text:line-break/>
Finish: RF slipped slightly bwd (Open Opp.; LH to RH and RH to LH Hold, LH to RH Hold) <text:line-break/>
//Timing: SaS SaS //<text:line-break/>
NOTE - General: Steps 1-3 or 4-6 only may be used. When dancing a Stationary Samba Walk Man may lead Lady to turn (Spot Volta making a complete turn) under raised arm. <text:line-break/>
NOTE - Hold: Normal Hold can be used through this figure. <text:line-break/></text:p>
      <text:h text:style-name="Heading_20_2" text:outline-level="2"><text:bookmark-start text:name="__RefHeading___botafogos_travelling_forward_back_criss_cross_shadow_promenade_position_to_counter_promenade_position_contra_5"/><text:bookmark-start text:name="botafogos_travelling_forward_back_criss_cross_shadow_promenade_position_to_counter_promenade_position_contra"/>BotaFogos –Travelling Forward, Back, Criss Cross (Shadow), Promenade Position to Counter Promenade Position, Contra<text:bookmark-end text:name="__RefHeading___botafogos_travelling_forward_back_criss_cross_shadow_promenade_position_to_counter_promenade_position_contra_5"/><text:bookmark-end text:name="botafogos_travelling_forward_back_criss_cross_shadow_promenade_position_to_counter_promenade_position_contra"/></text:h>
      <text:p text:style-name="Text_20_body"><text:span text:style-name="Strong_20_Emphasis">TRAVELLING BOTAFOGO FORWARD</text:span> <text:line-break/>
Start: LF fwd (Close Opp.; Normal Hold) <text:line-break/>
Finish: LF in place (R Diag Opp.; Normal Hold) <text:line-break/>
//Timing: SaS SaS SaS //<text:line-break/>
NOTE - General: Steps 1-3, 4-6 or 4-9 only may be used. <text:line-break/>
<text:line-break/>
<text:span text:style-name="Strong_20_Emphasis">TRAVELLING BOTAFOGO BACKWARD TO PP</text:span> <text:line-break/>
Start: RF bwd (Close Opp.; Normal Hold) <text:line-break/>
Finish: LF in place (R Side Same; Promenade Hold) <text:line-break/>
//Timing: SaS SaS SaS SaS //<text:line-break/>
NOTE - General: Steps 1-3 or 1-6 only may be used. <text:line-break/>
<text:line-break/>
<text:span text:style-name="Strong_20_Emphasis">CRISS CROSS BOTAFOGOS (SHADOW BOTAFOGOS)</text:span> <text:line-break/>
Start: LF fwd (Ex. Open Prom; LH to RH Hold) <text:line-break/>
Finish: RF in place (Ex Open Prom; LH to RH Hold) <text:line-break/>
//Timing: SaS SaS //<text:line-break/>
NOTE - General: Steps 1-3 or 4-6 only may be used. <text:line-break/>
<text:line-break/>
<text:span text:style-name="Strong_20_Emphasis">PROMENADE TO COUNTER PROMENADE BOTAFOGOS</text:span> <text:line-break/>
Start: LF fwd (Close Opp.; Normal Hold) <text:line-break/>
Finish: LF in place (R Side Same; Promenade Hold) <text:line-break/>
//Timing: SaS SaS SaS //<text:line-break/>
NOTE - General: Steps 1-3, 1-6, 4-6 or 4-9 only may be used. <text:line-break/>
NOTE - Quantity of turn: It is possible to dance steps 1-3 only, and in this case the Quantity o of turn will be ¼ to L for Man and ¼ to R for Lady. <text:line-break/>
<text:line-break/>
<text:span text:style-name="Strong_20_Emphasis">SAME FOOT BOTAFOGOS (CONTRA BOTAFOGOS)</text:span> <text:line-break/>
Start: RF fwd OP on R side (R Diag Opp.; LH to RH and RH to LH Hold) <text:line-break/>
Finish: LF in place (R Diag Opp.; LH to RH and RH to LH Hold) <text:line-break/>
//Timing: SaS SaS //<text:line-break/>
NOTE - General: Steps 1-3 or 4-6 only may be used. <text:line-break/>
NOTE - Hold: Normal Hold or RH to RH (LH to LH) Hold may be used. <text:line-break/></text:p>
      <text:h text:style-name="Heading_20_2" text:outline-level="2"><text:bookmark-start text:name="__RefHeading___volta_movements_-_travelling_volta_s_to_right_left_solo_spot_criss_cross_shadow_travelling_maypole_shadow_circular_roundabout_to_r_to_l_6"/><text:bookmark-start text:name="volta_movements_-_travelling_volta_s_to_right_left_solo_spot_criss_cross_shadow_travelling_maypole_shadow_circular_roundabout_to_r_to_l"/>Volta Movements - Travelling Volta’s to Right, Left, Solo Spot, Criss Cross, Shadow Travelling, Maypole, Shadow Circular, Roundabout to R, to L.<text:bookmark-end text:name="__RefHeading___volta_movements_-_travelling_volta_s_to_right_left_solo_spot_criss_cross_shadow_travelling_maypole_shadow_circular_roundabout_to_r_to_l_6"/><text:bookmark-end text:name="volta_movements_-_travelling_volta_s_to_right_left_solo_spot_criss_cross_shadow_travelling_maypole_shadow_circular_roundabout_to_r_to_l"/></text:h>
      <text:p text:style-name="Text_20_body"><text:span text:style-name="Strong_20_Emphasis">TRAVELLING VOLTA TO RIGHT</text:span> <text:line-break/>
Start: LF crossed in front of RF (Open Opp.; Normal Hold) <text:line-break/>
Finish: LF crossed in front of RF (Open Opp.; Normal Hold) <text:line-break/>
//Timing: SaS //<text:line-break/>
NOTE - General: Steps 2-3 can be repeated. It may start from step 2. The last 2 steps of the Travelling Volta may be danced as the last 2 steps of a Botafogo (Botafogo Ending) when followed by Travelling Volta to L. <text:line-break/>
NOTE - Hold: LH to RH Hold may be used. <text:line-break/>
<text:line-break/>
<text:span text:style-name="Strong_20_Emphasis">TRAVELLING VOLTA TO LEFT</text:span> <text:line-break/>
Start: RF crossed in front of LF (Open Opp.; Normal Hold) <text:line-break/>
Finish: RF crossed in front of LF (Open Opp.; Normal Hold) <text:line-break/>
//Timing: SaS //<text:line-break/>
NOTE - General: Steps 2-3 can be repeated. It may start from step 2. The last 2 steps of the Travelling Volta may be danced as the last 2 steps of a Botafogo (Botafogo ending) when followed by Travelling Volta to R. <text:line-break/>
NOTE - Hold: LH to RH Hold may be used. <text:line-break/>
<text:line-break/>
<text:span text:style-name="Strong_20_Emphasis">SOLO SPOT VOLTA TURNING LEFT</text:span> <text:line-break/>
Start:  <text:line-break/>
Finish:  <text:line-break/>
//Timing:  //<text:line-break/>
<text:line-break/>
<text:span text:style-name="Strong_20_Emphasis">SOLO SPOT VOLTA TURNING RIGTH</text:span> <text:line-break/>
Start:  <text:line-break/>
Finish:  <text:line-break/>
//Timing:  //<text:line-break/>
<text:line-break/>
<text:span text:style-name="Strong_20_Emphasis">CRISS CROSS VOLTAS TO RIGHT</text:span> <text:line-break/>
Start: LF crossed in front of RF (Ex Open Prom; LH to RH Hold) <text:line-break/>
Finish: Weight on L foot (Open Opp.; LH to RH Hold) <text:line-break/>
//Timing: SaSaSaS //<text:line-break/>
NOTE - General: The last 2 steps of the Criss Cross Volta may be danced as the last 2 steps of a Botafogo (Botafogo ending) when followed by Travelling Volta to L. <text:line-break/>
NOTE - Quantity of turn/Couple position: It can be turned only ¼ to L (Man) and ¼ to R (Lady) to end in Extended Open CPP. <text:line-break/>
NOTE - Couple Position: It may end in Close Opp. Position- Normal Hold <text:line-break/>
<text:line-break/>
<text:span text:style-name="Strong_20_Emphasis">CRISS CROSS VOLTAS TO LEFT</text:span> <text:line-break/>
Start: RF crossed in front of LF (Ex Open Cnt Prom; LH to RH Hold) <text:line-break/>
Finish: RF crossed in front of LF (Open Opp.; LH to RH Hold) <text:line-break/>
//Timing: SaSaSaS //<text:line-break/>
NOTE - General: The last 2 steps of the Criss Cross Volta may be danced as the last 2 steps of a Botafogo (Botafogo ending) when followed by Travelling Volta to R. <text:line-break/>
NOTE - Quantity of turn/Couple position: It can be turned only ¼ to R (Man) and ¼ to L (Lady) to end in Extended Open CPP. <text:line-break/>
NOTE - Couple Position: It may end in Close Opp. Position - Normal Hold <text:line-break/>
<text:line-break/>
<text:span text:style-name="Strong_20_Emphasis">MAYPOLE - LADY TURNING RIGHT (CONTINUOUS VOLTA SPOT</text:span> <text:line-break/>
Start: LF crossed in front of RF (Ex Open Prom; LH to RH Hold) <text:line-break/>
Finish: LF crossed in front of RF (Open Opp.; LH to RH Hold) <text:line-break/>
//Timing: SaSaSaS //<text:line-break/>
NOTE - General: The last 2 steps of the Maypole Lady Turning R may be danced as the last 2 steps of a Botafogo (Botafogo Ending) when followed by Travelling Volta to L or Maypole - Lady turning L <text:line-break/>
NOTE - Couple position: May end in Close Opp. position <text:line-break/>
<text:line-break/>
<text:span text:style-name="Strong_20_Emphasis">MAYPOLE - LADY TURNING LEFT (CONTIUOUS VOLTA SPOT</text:span> <text:line-break/>
Start: RF crossed in front of LF (Ex Open Prom; LH to RH Hold) <text:line-break/>
Finish: Weight on R foot (Open Opp.; LH to RH Hold) <text:line-break/>
//Timing: SaSaSaS //<text:line-break/>
NOTE - General: The last 2 steps of the Maypole Lady Turning L may be danced as the last 2 steps of a Botafogo (Botafogo Ending) when followed by Travelling Volta to R or Maypole- Lady turning R <text:line-break/>
NOTE - Couple position: May finish in R Side Same Pos with Both Hand Hold. May end in Close Opp. position <text:line-break/>
<text:line-break/>
<text:span text:style-name="Strong_20_Emphasis">CIRCULAR</text:span> <text:line-break/>
Start: RF crossed in front of LF (R Diag Opp.; Normal Hold) <text:line-break/>
Finish: RF in place (L Diag Opp.; Normal Hold) <text:line-break/>
//Timing: SaSaSaS //<text:line-break/>
NOTE - General: During steps 1-5 Sway to L (Lady R) may be used. The Man may dance a Circular Volta Turning R and the Lady a Circular volta Turning L starting in Close Opp.Position making 1 full turn, in that case the figure is called SOLO CIRCULAR VOLTAS TURNING RIGHT (3.4.36) <text:line-break/>
<text:line-break/>
<text:span text:style-name="Strong_20_Emphasis">CIRCULAR VOLTAS TURNING LEFT (ROUNDABOUT TO LEFT)</text:span> <text:line-break/>
Start: LF crossed in front of RF (L Diag Opp.; Normal Hold) <text:line-break/>
Finish: LF in place (R Diag Opp.; Normal Hold) <text:line-break/>
//Timing: SaSaSaS //<text:line-break/>
NOTE - General: During steps 1-5 Sway to R (Lady L) may be used. The Man may dance a Circular Volta Turning L and the Lady a Circular Volta Turning R starting in Close Opp.Position, making 1 full turn, in that case the figure is called SOLO CIRCULAR VOLTAS TURNING L (3.4.37) <text:line-break/>
<text:line-break/>
<text:span text:style-name="Strong_20_Emphasis">SOLO CIRCULAR VOLTAS TURNING R</text:span> <text:line-break/>
Start:  <text:line-break/>
Finish:  <text:line-break/>
//Timing:  //<text:line-break/>
<text:line-break/>
<text:span text:style-name="Strong_20_Emphasis">SOLO CIRCULAR VOLTAS TURNING L</text:span> <text:line-break/>
Start:  <text:line-break/>
Finish:  <text:line-break/>
//Timing:  //<text:line-break/></text:p>
      <text:h text:style-name="Heading_20_2" text:outline-level="2"><text:bookmark-start text:name="__RefHeading___rocks_-_closed_open_back_7"/><text:bookmark-start text:name="rocks_-_closed_open_back"/>Rocks - Closed, Open, Back<text:bookmark-end text:name="__RefHeading___rocks_-_closed_open_back_7"/><text:bookmark-end text:name="rocks_-_closed_open_back"/></text:h>
      <text:p text:style-name="Text_20_body"><text:span text:style-name="Strong_20_Emphasis">CLOSE ROCKS</text:span> <text:line-break/>
Start: RF fwd (Close Opp.; Normal Hold) <text:line-break/>
Finish: LF crossed behind RF (L Diag Opp.; Normal Hold) <text:line-break/>
//Timing: SQQ SQQ //<text:line-break/>
NOTE - General: Steps 1-3 or 4-6 only may be used. <text:line-break/>
<text:span text:style-name="Strong_20_Emphasis">OPEN ROCKS</text:span> <text:line-break/>
Start: RF Fwd (Close Opp.; Normal Hold) <text:line-break/>
Finish: RFcrossed behind LF (R Diag R Angle; Release LH Hold) <text:line-break/>
//Timing: SQQ SQQ SQQ //<text:line-break/>
NOTE - General: Steps 1-3, 4-6 or 1-6 only may be used. <text:line-break/>
<text:span text:style-name="Strong_20_Emphasis">BACKWARD ROCKS</text:span> <text:line-break/>
Start: RF bwd (Close Opp.; Normal Hold) <text:line-break/>
Finish: LF in Place (Close Opp.; Normal Hold) <text:line-break/>
//Timing: SQQ SQQ //<text:line-break/>
NOTE - General: Steps 1-3 or 4-6 only may be used. <text:line-break/></text:p>
      <text:h text:style-name="Heading_20_2" text:outline-level="2"><text:bookmark-start text:name="__RefHeading___progressive_basic_movement_8"/><text:bookmark-start text:name="progressive_basic_movement"/>Progressive Basic Movement<text:bookmark-end text:name="__RefHeading___progressive_basic_movement_8"/><text:bookmark-end text:name="progressive_basic_movement"/></text:h>
      <text:p text:style-name="Text_20_body">Start: RF fwd (Close Opp.; Normal Hold) <text:line-break/>
Finish: LF in place (Close Opp.; Normal Hold) <text:line-break/>
//Timing: SaS SaS //<text:line-break/>
NOTE - General: Steps 1-3 or 4-6 only may be used. <text:line-break/></text:p>
      <text:h text:style-name="Heading_20_2" text:outline-level="2"><text:bookmark-start text:name="__RefHeading___reverse_turn_9"/><text:bookmark-start text:name="reverse_turn"/>Reverse Turn<text:bookmark-end text:name="__RefHeading___reverse_turn_9"/><text:bookmark-end text:name="reverse_turn"/></text:h>
      <text:p text:style-name="Text_20_body">Start: RF fwd (Close Opp.; Normal Hold) <text:line-break/>
Finish: RF closed to LF (Close Opp.; Normal Hold) <text:line-break/>
//Timing: SaS SaS //<text:line-break/>
NOTE - General: Steps 1-3 or 4-6 may be used. <text:line-break/>
NOTE - Timing: Alternative timing SQQ SQQ may be used. <text:line-break/>
NOTE - Hip Design: The Lady may straighten her knees with pelvis tilted bwd at the end of step 3. <text:line-break/></text:p>
      <text:h text:style-name="Heading_20_2" text:outline-level="2"><text:bookmark-start text:name="__RefHeading___natural_roll_10"/><text:bookmark-start text:name="natural_roll"/>Natural Roll<text:bookmark-end text:name="__RefHeading___natural_roll_10"/><text:bookmark-end text:name="natural_roll"/></text:h>
      <text:p text:style-name="Text_20_body">Start: RF diag fwd (Close Opp.; Normal Hold) <text:line-break/>
Finish: LF closes to RF (Close Opp.; Normal Hold) <text:line-break/>
//Timing: SQQ SQQ //<text:line-break/>
NOTE - General: Steps 1-3 or 4-6 only may be used. <text:line-break/>
NOTE - Quantity of turn: Less turn can be made on steps 1-3 and 4-6. <text:line-break/>
NOTE - Couple Position: Bodies are in contact. <text:line-break/></text:p>
      <text:h text:style-name="Heading_20_2" text:outline-level="2"><text:bookmark-start text:name="__RefHeading___corta_jaca_11"/><text:bookmark-start text:name="corta_jaca"/>Corta Jaca<text:bookmark-end text:name="__RefHeading___corta_jaca_11"/><text:bookmark-end text:name="corta_jaca"/></text:h>
      <text:p text:style-name="Text_20_body">Start: RF fwd (Open Opp.; Normal Hold) <text:line-break/>
Finish: RF slipped rightwards (Open Opp.; Normal Hold) <text:line-break/>
//Timing: SQQ QQQQ //<text:line-break/>
NOTE - General: After step 7, Man may dance Lady’s steps 1-7 (Lady dances Man’s steps 1-7). <text:line-break/>
NOTE - Lead-Hold-Shaping: LH for Man and RH for Lady may be lowered <text:line-break/></text:p>
      <text:h text:style-name="Heading_20_2" text:outline-level="2"><text:bookmark-start text:name="__RefHeading___foot_changes_12"/><text:bookmark-start text:name="foot_changes"/>Foot Changes<text:bookmark-end text:name="__RefHeading___foot_changes_12"/><text:bookmark-end text:name="foot_changes"/></text:h>
      <text:p text:style-name="Text_20_body"><text:span text:style-name="Strong_20_Emphasis">FOOT CHANGE METHOD 1 - LF FORWARD</text:span> <text:line-break/>
Start: LF fwd (preceding figure) <text:line-break/>
Finish: RF closed to LF <text:line-break/>
//Timing: SS //<text:line-break/>
NOTE - General: Lady dances Volta Spot Turn to R or L, Botafogo on RF, Botafogo on LF or Three Step Turn to R or L. <text:line-break/>
NOTE - Quantity of turn: The Quantity of Turn may vary depending on the preceding and following figure. <text:line-break/>
<text:span text:style-name="Strong_20_Emphasis">FOOT CHANGE METHOD 2 - RF FORWARD</text:span> <text:line-break/>
Start: RF fwd <text:line-break/>
Finish: LF closed to RF <text:line-break/>
//Timing: SS //<text:line-break/>
NOTE - General: General: Lady dances Volta Spot Turn to R or L, Botafogo on RF, Botafogo on LF or Three Step Turn to R or L. <text:line-break/>
NOTE - Quantity of turn: The Quantity of Turn may vary depending on the preceding and following figure. <text:line-break/>
<text:span text:style-name="Strong_20_Emphasis">FOOT CHANGE METHOD 3 - KICK BALL CHANGE</text:span> <text:line-break/>
Start: RF kick fwd <text:line-break/>
Finish: LF in place <text:line-break/>
//Timing: SaS //<text:line-break/>
NOTE - General: General: Lady dances Volta Spot Turn to R or L, Botafogo on RF, Botafogo on LF or Three Step Turn to R or L. Man may replace Kick Ball Change action with a RF point fwd and point bwd. <text:line-break/>
NOTE - Quantity of turn: The Quantity of Turn may vary depending on the preceding and following figure. <text:line-break/></text:p>
      <text:h text:style-name="Heading_20_2" text:outline-level="2"><text:bookmark-start text:name="__RefHeading___plait_13"/><text:bookmark-start text:name="plait"/>Plait<text:bookmark-end text:name="__RefHeading___plait_13"/><text:bookmark-end text:name="plait"/></text:h>
      <text:p text:style-name="Text_20_body">Start: LF bwd, small step, LK bent, RK straight) (Open Opp.; LH to RH Hold) <text:line-break/>
Finish: LF bwd, small step, LK bent, RK straight (Open Opp.; LH to RH Hold) <text:line-break/>
//Timing: SS QQS //<text:line-break/>
NOTE - General: Plait may start with RF (Man) and LF (Lady) <text:line-break/>
NOTE - Lead-Hold-Shaping: When Plait is preceded by a figure that ends in Normal hold, the change of Hand hold should happen on step 1. <text:line-break/></text:p>
      <text:h text:style-name="Heading_20_2" text:outline-level="2"><text:bookmark-start text:name="__RefHeading___argentine_crosses_14"/><text:bookmark-start text:name="argentine_crosses"/>Argentine Crosses<text:bookmark-end text:name="__RefHeading___argentine_crosses_14"/><text:bookmark-end text:name="argentine_crosses"/></text:h>
      <text:p text:style-name="Text_20_body">Start: RF crossed in front of LF (Close Opp.; Normal Hold) <text:line-break/>
Finish: LF to side (Close Opp.; Normal Hold) <text:line-break/>
//Timing: SaS SaS SaS SaS //<text:line-break/>
NOTE - General: May start from step 4. Steps 1-6, 1-9 or 4-9 only may be used. <text:line-break/></text:p>
      <text:h text:style-name="Heading_20_2" text:outline-level="2"><text:bookmark-start text:name="__RefHeading___samba_locks_15"/><text:bookmark-start text:name="samba_locks"/>Samba Locks<text:bookmark-end text:name="__RefHeading___samba_locks_15"/><text:bookmark-end text:name="samba_locks"/></text:h>
      <text:p text:style-name="Text_20_body"><text:span text:style-name="Strong_20_Emphasis">SAMBA LOCKS LADY ON LEFT SIDE</text:span> <text:line-break/>
Start: RF fwd (L Side Same; LH to RH Hold) <text:line-break/>
Finish: RF fwd (L Side Same; LH to RH Hold) <text:line-break/>
//Timing: QQS QQS QQS //<text:line-break/>
NOTE - General: Steps 1-3 or 1-6 only may be used. <text:line-break/>
<text:span text:style-name="Strong_20_Emphasis">SAMBA LOCKS LADY ON RIGHT SIDE</text:span> <text:line-break/>
Start: LF fwd (R Side Same; RH to LH Hold) <text:line-break/>
Finish: LF fwd (R Side Same; RH to LH Hold) <text:line-break/>
//Timing: QQS QQS QQS //<text:line-break/>
NOTE - General: Steps 1-3 or 1-6 only may be used. <text:line-break/></text:p>
      <text:h text:style-name="Heading_20_2" text:outline-level="2"><text:bookmark-start text:name="__RefHeading___promenade_to_counter_promenade_runs_16"/><text:bookmark-start text:name="promenade_to_counter_promenade_runs"/>Promenade to Counter Promenade Runs<text:bookmark-end text:name="__RefHeading___promenade_to_counter_promenade_runs_16"/><text:bookmark-end text:name="promenade_to_counter_promenade_runs"/></text:h>
      <text:p text:style-name="Text_20_body">Start: RF fwd OP (R Diag Opp.; preceding figure; LH to RH Hold) <text:line-break/>
Finish: RF fwd and across body (R Side Same; Release LH Hold) <text:line-break/>
//Timing: 123 123 123 123 //<text:line-break/>
NOTE - Timing: Alternative Timing may be used (QQS QQS QQS or SaS SaS SaS) <text:line-break/>
NOTE - Foot Placement: Step 1 can be taken FWD between Lady’s feet. When taken to side (RF Man, LF Lady) in Close Opp with LH to RH Hold, the alignment of this step for the Man will be Facing W (Lady Facing C). <text:line-break/>
NOTE - General Action: On steps 1 and 7 the Lady may finish in a Spiral Cross Position. <text:line-break/></text:p>
      <text:h text:style-name="Heading_20_2" text:outline-level="2"><text:bookmark-start text:name="__RefHeading___cruzado_walks_and_locks_17"/><text:bookmark-start text:name="cruzado_walks_and_locks"/>Cruzado Walks and Locks<text:bookmark-end text:name="__RefHeading___cruzado_walks_and_locks_17"/><text:bookmark-end text:name="cruzado_walks_and_locks"/></text:h>
      <text:p text:style-name="Text_20_body"><text:span text:style-name="Strong_20_Emphasis">CRUZADOS WALKS</text:span> <text:line-break/>
Start: LF fwd (R Diag Same; w/o Hold) <text:line-break/>
Finish: RF fwd (R Diag Same; w/o Hold) <text:line-break/>
//Timing: SS //<text:line-break/>
NOTE - General: It may start with the RF. <text:line-break/>
NOTE - General/ Timing: Cruzado Walk on RF may be followed by steps 3-7 of Continuous Cruzados Lock starting with LF, Cruzado Walk on LF may be followed by steps 3-7 of Continuous Cruzados Lock starting with RF Timing: SQQQQS <text:line-break/>
<text:span text:style-name="Strong_20_Emphasis">CRUZADOS LOCKS</text:span> <text:line-break/>
Start: LF fwd (R Diag Same; w/o Hold) <text:line-break/>
Finish: RF fwd (R Diag Same; w/o Hold) <text:line-break/>
//Timing: QQS QQS //<text:line-break/>
NOTE - General: Steps 1-3 or 4-6 only may be used. <text:line-break/>
NOTE - Couple Position: 1-3 of Cruzados Locks may be danced in R Side Same Position (Promenade Hold) on opposite foot. <text:line-break/>
NOTE - General/ Timing: May be danced as a CONTINUOUS CRUZADOS LOCKS (3.4.32) by repeating steps 1-2 three times - Timing QQQQQQS. If started on LF (Man) it may be danced in R Side Same Position (Promenade Hold) on opposite foot. <text:line-break/></text:p>
      <text:h text:style-name="Heading_20_2" text:outline-level="2"><text:bookmark-start text:name="__RefHeading___rolling_off_the_arm_18"/><text:bookmark-start text:name="rolling_off_the_arm"/>Rolling Off The Arm<text:bookmark-end text:name="__RefHeading___rolling_off_the_arm_18"/><text:bookmark-end text:name="rolling_off_the_arm"/></text:h>
      <text:p text:style-name="Text_20_body">Start: LF to side (R Side Same; Shadow Hold) <text:line-break/>
Finish: RF in place (R Side Same; Shadow Hold) <text:line-break/>
//Timing: SaS SaS (S&amp;aS S&amp;aS Lady) //<text:line-break/>
NOTE - General: Man’s steps 4-6 and Lady’s 5-8 may be substituted with a foot change to end in R Diagonal Same Pos on LF. <text:line-break/>
NOTE - Foot Placement: After step 4, Lady can dance steps 5-6-7 diag. Fwd and make an additional ½ turn to L on step 7 ,to Follow with Reverse Turn. <text:line-break/></text:p>
      <text:h text:style-name="Heading_20_2" text:outline-level="2"><text:bookmark-start text:name="__RefHeading___three_step_turn_19"/><text:bookmark-start text:name="three_step_turn"/>Three Step Turn<text:bookmark-end text:name="__RefHeading___three_step_turn_19"/><text:bookmark-end text:name="three_step_turn"/></text:h>
      <text:p text:style-name="Text_20_body">Start: Instep of LF closed to T of RF (R Side Same; LH to RH Hold) <text:line-break/>
Finish: LF slipped slightly Bwd (L Side Same; LH to RH Hold) <text:line-break/>
//Timing: SaS (Lady QQS) //<text:line-break/></text:p>
      <text:h text:style-name="Heading_20_2" text:outline-level="2"><text:bookmark-start text:name="__RefHeading___rhythm_bounce_on_lf_on_rf_20"/><text:bookmark-start text:name="rhythm_bounce_on_lf_on_rf"/>Rhythm Bounce on LF, on RF<text:bookmark-end text:name="__RefHeading___rhythm_bounce_on_lf_on_rf_20"/><text:bookmark-end text:name="rhythm_bounce_on_lf_on_rf"/></text:h>
      <text:p text:style-name="Text_20_body">Start:  <text:line-break/>
Finish:  <text:line-break/>
//Timing:  //<text:line-break/>
NOTE - General: Kick Ball Change may be used in place of Rhytm Bounce by both Man and Lady <text:line-break/></text:p>
      <text:h text:style-name="Heading_20_2" text:outline-level="2"><text:bookmark-start text:name="__RefHeading___reverse_roll_21"/><text:bookmark-start text:name="reverse_roll"/>Reverse Roll<text:bookmark-end text:name="__RefHeading___reverse_roll_21"/><text:bookmark-end text:name="reverse_roll"/></text:h>
      <text:p text:style-name="Text_20_body">Start: LF diag fwd (Close Opp.; Normal Hold) <text:line-break/>
Finish: RF closed to LF (Close Opp.; Normal Hold) <text:line-break/>
//Timing: SQQ SQQ //<text:line-break/>
NOTE - General: Steps 1-3 or 4-6 only may be used. <text:line-break/>
NOTE - Couple Position: Bodies are in contact. <text:line-break/></text:p>
      <text:h text:style-name="Heading_20_2" text:outline-level="2"><text:bookmark-start text:name="__RefHeading___side_samba_chasse_22"/><text:bookmark-start text:name="side_samba_chasse"/>Side Samba Chasse<text:bookmark-end text:name="__RefHeading___side_samba_chasse_22"/><text:bookmark-end text:name="side_samba_chasse"/></text:h>
      <text:p text:style-name="Text_20_body"><text:span text:style-name="Emphasis">(WDSF only)</text:span><text:line-break/>
Start: LF to side (Close Opp.; Normal Hold) <text:line-break/>
Finish: RF closed to LF (Close Opp.; Normal Hold) <text:line-break/>
//Timing: QQQQ SS //<text:line-break/>
NOTE - General: Man may dance Lady’s steps and vice versa. <text:line-break/>
NOTE - Quantity of turn: May turn up to ¼ to L or R. <text:line-break/>
NOTE - Couple position: Open Opp (LH to RH Hold or w/o Hold) may also be used. <text:line-break/></text:p>
      <text:h text:style-name="Heading_20_2" text:outline-level="2"><text:bookmark-start text:name="__RefHeading___continuous_cruzados_locks_23"/><text:bookmark-start text:name="continuous_cruzados_locks"/>Continuous Cruzados Locks<text:bookmark-end text:name="__RefHeading___continuous_cruzados_locks_23"/><text:bookmark-end text:name="continuous_cruzados_locks"/></text:h>
      <text:p text:style-name="Text_20_body"><text:span text:style-name="Emphasis">(WDSF only)</text:span><text:line-break/>
Start:  <text:line-break/>
Finish:  <text:line-break/>
//Timing:  //<text:line-break/></text:p>
      <text:h text:style-name="Heading_20_2" text:outline-level="2"><text:bookmark-start text:name="__RefHeading___same_position_corta_jaca_24"/><text:bookmark-start text:name="same_position_corta_jaca"/>Same Position Corta Jaca<text:bookmark-end text:name="__RefHeading___same_position_corta_jaca_24"/><text:bookmark-end text:name="same_position_corta_jaca"/></text:h>
      <text:p text:style-name="Text_20_body"><text:span text:style-name="Emphasis">(WDSF only)</text:span><text:line-break/>
Start: LF fwd (LK straight) (R Side Same; RH of Man to Lady’s R shoulder) <text:line-break/>
Finish: RF in place (R Side Same; RH of Man to Lady’s R shoulder) <text:line-break/>
//Timing: QQQQ QQQQ QQQQ QQQQ //<text:line-break/>
NOTE - General: In this type of Corta Jaca it is possible to repeat steps 1-4. <text:line-break/></text:p>
      <text:h text:style-name="Heading_20_2" text:outline-level="2"><text:bookmark-start text:name="__RefHeading___carioca_runs_25"/><text:bookmark-start text:name="carioca_runs"/>Carioca Runs<text:bookmark-end text:name="__RefHeading___carioca_runs_25"/><text:bookmark-end text:name="carioca_runs"/></text:h>
      <text:p text:style-name="Text_20_body"><text:span text:style-name="Emphasis">(WDSF only)</text:span><text:line-break/>
Start: LF to side and slightly bwd (Open Opp.; w/o Hold) <text:line-break/>
Finish: LF fwd w/o weight, weight on R foot (Open Opp.; w/o Hold) <text:line-break/>
//Timing: QQQQ QQQQ //<text:line-break/>
NOTE - General: Man may dance the Lady’s steps and vice versa. Steps 1-4 or 5-8 only may be danced <text:line-break/>
NOTE - Timing: Alternative timing aS aS may be used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3::18:38</meta:creation-date>
    <dc:creator>Generated</dc:creator>
    <dc:date>2026-09-10T03::18:38</dc:date>
    <dc:language>en-US</dc:language>
    <meta:editing-cycles>1</meta:editing-cycles>
    <meta:editing-duration>PT0S</meta:editing-duration>
    <dc:title>syllabus:samba:samba</dc:title>
  </office:meta>
</office:document-meta>
</file>