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rumba:start"/><text:bookmark-start text:name="__RefHeading___rumba_1"/><text:bookmark-start text:name="rumba"/>Rumba<text:bookmark-end text:name="__RefHeading___rumba_1"/><text:bookmark-end text:name="rumba"/></text:h>
      <text:p text:style-name="Text_20_body"><text:span text:style-name="Emphasis"><text:a xlink:type="simple" xlink:href="https://dancesport.org.au/dswiki/doku.php?id=syllabus:approved_syllabus" text:style-name="Internet_20_link" text:visited-style-name="Visited_20_Internet_20_Link">Approved Syllabus</text:a> · Latin American Style</text:span></text:p>
      <text:p text:style-name="Text_20_body">Click a figure to jump to its description.</text:p>
      <text:list text:style-name="Numbering_20_1" text:continue-numbering="false">
        <text:list-item>
          <text:p text:style-name="Numbering_20_1_Content_First"> <text:a xlink:type="simple" xlink:href="https://dancesport.org.au/dswiki/doku.php?id=syllabus:rumba:rumba#basic_movements_closed_open_in_place_alternative" text:style-name="Internet_20_link" text:visited-style-name="Visited_20_Internet_20_Link">Basic Movements – Closed,Open, In Place, Alternative</text:a></text:p>
        </text:list-item>
        <text:list-item>
          <text:p text:style-name="Numbering_20_1_Content"> <text:a xlink:type="simple" xlink:href="https://dancesport.org.au/dswiki/doku.php?id=syllabus:rumba:rumba#progressive_walks_forward_or_back_forward_in_right_shadow_kiki_forward_in_r_or_l_side_position" text:style-name="Internet_20_link" text:visited-style-name="Visited_20_Internet_20_Link">Progressive Walks Forward or Back, Forward in Right Shadow (kiki), Forward in R or L Side Position</text:a></text:p>
        </text:list-item>
        <text:list-item>
          <text:p text:style-name="Numbering_20_1_Content"> <text:a xlink:type="simple" xlink:href="https://dancesport.org.au/dswiki/doku.php?id=syllabus:rumba:rumba#spot_turns_to_left_right" text:style-name="Internet_20_link" text:visited-style-name="Visited_20_Internet_20_Link">Spot Turns – to Left, Right</text:a></text:p>
        </text:list-item>
        <text:list-item>
          <text:p text:style-name="Numbering_20_1_Content"> <text:a xlink:type="simple" xlink:href="https://dancesport.org.au/dswiki/doku.php?id=syllabus:rumba:rumba#switch_turns_to_right_left" text:style-name="Internet_20_link" text:visited-style-name="Visited_20_Internet_20_Link">Switch Turns –to Right, Left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rumba:rumba#under_arm_turns_right_left" text:style-name="Internet_20_link" text:visited-style-name="Visited_20_Internet_20_Link">Under Arm Turns - Right, Left</text:a></text:p>
        </text:list-item>
        <text:list-item>
          <text:p text:style-name="Numbering_20_1_Content"> <text:a xlink:type="simple" xlink:href="https://dancesport.org.au/dswiki/doku.php?id=syllabus:rumba:rumba#new_york_to_left_side_or_right_side_position" text:style-name="Internet_20_link" text:visited-style-name="Visited_20_Internet_20_Link">New York – to Left Side or Right Side Position</text:a></text:p>
        </text:list-item>
        <text:list-item>
          <text:p text:style-name="Numbering_20_1_Content"> <text:a xlink:type="simple" xlink:href="https://dancesport.org.au/dswiki/doku.php?id=syllabus:rumba:rumba#hand_to_hand_to_right_side_to_left_side" text:style-name="Internet_20_link" text:visited-style-name="Visited_20_Internet_20_Link">Hand to Hand – to Right Side, to Left Side</text:a></text:p>
        </text:list-item>
        <text:list-item>
          <text:p text:style-name="Numbering_20_1_Content"> <text:a xlink:type="simple" xlink:href="https://dancesport.org.au/dswiki/doku.php?id=syllabus:rumba:rumba#alemana" text:style-name="Internet_20_link" text:visited-style-name="Visited_20_Internet_20_Link">Alemana</text:a></text:p>
        </text:list-item>
        <text:list-item>
          <text:p text:style-name="Numbering_20_1_Content"> <text:a xlink:type="simple" xlink:href="https://dancesport.org.au/dswiki/doku.php?id=syllabus:rumba:rumba#fan" text:style-name="Internet_20_link" text:visited-style-name="Visited_20_Internet_20_Link">Fan</text:a></text:p>
        </text:list-item>
        <text:list-item>
          <text:p text:style-name="Numbering_20_1_Content"> <text:a xlink:type="simple" xlink:href="https://dancesport.org.au/dswiki/doku.php?id=syllabus:rumba:rumba#hockey_stick" text:style-name="Internet_20_link" text:visited-style-name="Visited_20_Internet_20_Link">Hockey Stick</text:a></text:p>
        </text:list-item>
        <text:list-item>
          <text:p text:style-name="Numbering_20_1_Content"> <text:a xlink:type="simple" xlink:href="https://dancesport.org.au/dswiki/doku.php?id=syllabus:rumba:rumba#natural_top" text:style-name="Internet_20_link" text:visited-style-name="Visited_20_Internet_20_Link">Natural Top</text:a></text:p>
        </text:list-item>
        <text:list-item>
          <text:p text:style-name="Numbering_20_1_Content"> <text:a xlink:type="simple" xlink:href="https://dancesport.org.au/dswiki/doku.php?id=syllabus:rumba:rumba#natural_opening_movement" text:style-name="Internet_20_link" text:visited-style-name="Visited_20_Internet_20_Link">Natural Opening Movement</text:a></text:p>
        </text:list-item>
        <text:list-item>
          <text:p text:style-name="Numbering_20_1_Content"> <text:a xlink:type="simple" xlink:href="https://dancesport.org.au/dswiki/doku.php?id=syllabus:rumba:rumba#side_step_to_right_or_left" text:style-name="Internet_20_link" text:visited-style-name="Visited_20_Internet_20_Link">Side Step to Right or Left</text:a></text:p>
        </text:list-item>
        <text:list-item>
          <text:p text:style-name="Numbering_20_1_Content"> <text:a xlink:type="simple" xlink:href="https://dancesport.org.au/dswiki/doku.php?id=syllabus:rumba:rumba#cucarachas_rf_or_lf" text:style-name="Internet_20_link" text:visited-style-name="Visited_20_Internet_20_Link">Cucarachas RF or LF</text:a></text:p>
        </text:list-item>
        <text:list-item>
          <text:p text:style-name="Numbering_20_1_Content"> <text:a xlink:type="simple" xlink:href="https://dancesport.org.au/dswiki/doku.php?id=syllabus:rumba:rumba#shoulder_to_shoulder_left_side_or_right_side" text:style-name="Internet_20_link" text:visited-style-name="Visited_20_Internet_20_Link">Shoulder to Shoulder – Left Side or Right Side</text:a></text:p>
        </text:list-item>
        <text:list-item>
          <text:p text:style-name="Numbering_20_1_Content"> <text:a xlink:type="simple" xlink:href="https://dancesport.org.au/dswiki/doku.php?id=syllabus:rumba:rumba#reverse_top_aida" text:style-name="Internet_20_link" text:visited-style-name="Visited_20_Internet_20_Link">Reverse Top Aida</text:a></text:p>
        </text:list-item>
        <text:list-item>
          <text:p text:style-name="Numbering_20_1_Content"> <text:a xlink:type="simple" xlink:href="https://dancesport.org.au/dswiki/doku.php?id=syllabus:rumba:rumba#hip_twists_closed_open_advanced" text:style-name="Internet_20_link" text:visited-style-name="Visited_20_Internet_20_Link">Hip Twists – Closed, Open, Advanced</text:a></text:p>
        </text:list-item>
        <text:list-item>
          <text:p text:style-name="Numbering_20_1_Content"> <text:a xlink:type="simple" xlink:href="https://dancesport.org.au/dswiki/doku.php?id=syllabus:rumba:rumba#spiral" text:style-name="Internet_20_link" text:visited-style-name="Visited_20_Internet_20_Link">Spiral</text:a></text:p>
        </text:list-item>
        <text:list-item>
          <text:p text:style-name="Numbering_20_1_Content"> <text:a xlink:type="simple" xlink:href="https://dancesport.org.au/dswiki/doku.php?id=syllabus:rumba:rumba#cuban_rocks" text:style-name="Internet_20_link" text:visited-style-name="Visited_20_Internet_20_Link">Cuban Rocks</text:a></text:p>
        </text:list-item>
        <text:list-item>
          <text:p text:style-name="Numbering_20_1_Content"> <text:a xlink:type="simple" xlink:href="https://dancesport.org.au/dswiki/doku.php?id=syllabus:rumba:rumba#opening_out_to_right_and_left" text:style-name="Internet_20_link" text:visited-style-name="Visited_20_Internet_20_Link">Opening out to Right and Left</text:a></text:p>
        </text:list-item>
        <text:list-item>
          <text:p text:style-name="Numbering_20_1_Content"> <text:a xlink:type="simple" xlink:href="https://dancesport.org.au/dswiki/doku.php?id=syllabus:rumba:rumba#curl" text:style-name="Internet_20_link" text:visited-style-name="Visited_20_Internet_20_Link">Curl</text:a></text:p>
        </text:list-item>
        <text:list-item>
          <text:p text:style-name="Numbering_20_1_Content"> <text:a xlink:type="simple" xlink:href="https://dancesport.org.au/dswiki/doku.php?id=syllabus:rumba:rumba#opening_out_from_reverse_top" text:style-name="Internet_20_link" text:visited-style-name="Visited_20_Internet_20_Link">Opening out from Reverse Top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rumba:rumba#sliding_doors" text:style-name="Internet_20_link" text:visited-style-name="Visited_20_Internet_20_Link">Sliding Doors</text:a></text:p>
        </text:list-item>
        <text:list-item>
          <text:p text:style-name="Numbering_20_1_Content"> <text:a xlink:type="simple" xlink:href="https://dancesport.org.au/dswiki/doku.php?id=syllabus:rumba:rumba#rope_spinning" text:style-name="Internet_20_link" text:visited-style-name="Visited_20_Internet_20_Link">Rope Spinning</text:a></text:p>
        </text:list-item>
        <text:list-item>
          <text:p text:style-name="Numbering_20_1_Content"> <text:a xlink:type="simple" xlink:href="https://dancesport.org.au/dswiki/doku.php?id=syllabus:rumba:rumba#three_alemanas" text:style-name="Internet_20_link" text:visited-style-name="Visited_20_Internet_20_Link">Three Alemanas</text:a></text:p>
        </text:list-item>
        <text:list-item>
          <text:p text:style-name="Numbering_20_1_Content"> <text:a xlink:type="simple" xlink:href="https://dancesport.org.au/dswiki/doku.php?id=syllabus:rumba:rumba#continuous_hip_twists" text:style-name="Internet_20_link" text:visited-style-name="Visited_20_Internet_20_Link">Continuous Hip Twists</text:a></text:p>
        </text:list-item>
        <text:list-item>
          <text:p text:style-name="Numbering_20_1_Content"> <text:a xlink:type="simple" xlink:href="https://dancesport.org.au/dswiki/doku.php?id=syllabus:rumba:rumba#circular_hip_twists" text:style-name="Internet_20_link" text:visited-style-name="Visited_20_Internet_20_Link">Circular Hip Twists</text:a></text:p>
        </text:list-item>
        <text:list-item>
          <text:p text:style-name="Numbering_20_1_Content"> <text:a xlink:type="simple" xlink:href="https://dancesport.org.au/dswiki/doku.php?id=syllabus:rumba:rumba#fencing" text:style-name="Internet_20_link" text:visited-style-name="Visited_20_Internet_20_Link">Fencing</text:a></text:p>
        </text:list-item>
        <text:list-item>
          <text:p text:style-name="Numbering_20_1_Content"> <text:a xlink:type="simple" xlink:href="https://dancesport.org.au/dswiki/doku.php?id=syllabus:rumba:rumba#three_threes" text:style-name="Internet_20_link" text:visited-style-name="Visited_20_Internet_20_Link">Three Threes</text:a></text:p>
        </text:list-item>
        <text:list-item>
          <text:p text:style-name="Numbering_20_1_Content"> <text:a xlink:type="simple" xlink:href="https://dancesport.org.au/dswiki/doku.php?id=syllabus:rumba:rumba#syncopated_open_hip_twist" text:style-name="Internet_20_link" text:visited-style-name="Visited_20_Internet_20_Link">Syncopated Open Hip Twist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rumba:rumba#advanced_sliding_doors" text:style-name="Internet_20_link" text:visited-style-name="Visited_20_Internet_20_Link">Advanced Sliding Doors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rumba:rumba#swivels" text:style-name="Internet_20_link" text:visited-style-name="Visited_20_Internet_20_Link">Swivels</text:a> <text:span text:style-name="Emphasis">(WDSF only)</text:span></text:p>
        </text:list-item>
        <text:list-item>
          <text:p text:style-name="Numbering_20_1_Content_Last"> <text:a xlink:type="simple" xlink:href="https://dancesport.org.au/dswiki/doku.php?id=syllabus:rumba:rumba#overturned_basic" text:style-name="Internet_20_link" text:visited-style-name="Visited_20_Internet_20_Link">Overturned Basic</text:a> <text:span text:style-name="Emphasis">(WDSF only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26:46</meta:creation-date>
    <dc:creator>Generated</dc:creator>
    <dc:date>2026-09-09T23::26:46</dc:date>
    <dc:language>en-US</dc:language>
    <meta:editing-cycles>1</meta:editing-cycles>
    <meta:editing-duration>PT0S</meta:editing-duration>
    <dc:title>syllabus:rumba:start</dc:title>
  </office:meta>
</office:document-meta>
</file>