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llabus:rumba:rumba"/><text:bookmark-start text:name="__RefHeading___rumba_figure_descriptions_1"/><text:bookmark-start text:name="rumba_figure_descriptions"/>Rumba — Figure Descriptions<text:bookmark-end text:name="__RefHeading___rumba_figure_descriptions_1"/><text:bookmark-end text:name="rumba_figure_descriptions"/></text:h>
      <text:h text:style-name="Heading_20_2" text:outline-level="2"><text:bookmark-start text:name="__RefHeading___basic_movements_closed_open_in_place_alternative_2"/><text:bookmark-start text:name="basic_movements_closed_open_in_place_alternative"/>Basic Movements – Closed,Open, In Place, Alternative<text:bookmark-end text:name="__RefHeading___basic_movements_closed_open_in_place_alternative_2"/><text:bookmark-end text:name="basic_movements_closed_open_in_place_alternative"/></text:h>
      <text:p text:style-name="Text_20_body"><text:span text:style-name="Strong_20_Emphasis">CLOSE BASIC MOVEMENT</text:span> <text:line-break/>
Start: LF fwd (Close Opp.; Normal Hold) <text:line-break/>
Finish: RF to side (Close Opp.; Normal Hold) <text:line-break/>
//Timing: 2 3 4.1 2 3 4.1 //<text:line-break/>
NOTE - General: Steps 1-3 or 4-6 only may be used. <text:line-break/>
NOTE -Couple Position: May be danced in Open Opposing position with appropriate hold <text:line-break/>
<text:line-break/>
<text:span text:style-name="Strong_20_Emphasis">OPEN BASIC MOVEMENT</text:span> <text:line-break/>
Start: LF fwd (Open Opp.; LH to RH hold) <text:line-break/>
Finish: RF fwd (Open Opp.; LH TO RH hold) <text:line-break/>
//Timing: 2 3 4.1 2 3 4.1 //<text:line-break/>
NOTE - General: Steps 1-3 or 4-6 only may be used. <text:line-break/>
NOTE -Lead-Hold-Shaping: May be danced without hold <text:line-break/>
<text:line-break/>
<text:span text:style-name="Strong_20_Emphasis">ALTERNATIVE BASIC MOVEMENT</text:span> <text:line-break/>
Start: LF closed to RF (Ex. Open Opp.; LH to RH) <text:line-break/>
Finish: LF to side (Close Opp.; Normal Hold) <text:line-break/>
//Timing: 2 3 4.1 //<text:line-break/></text:p>
      <text:h text:style-name="Heading_20_2" text:outline-level="2"><text:bookmark-start text:name="__RefHeading___progressive_walks_forward_or_back_forward_in_right_shadow_kiki_forward_in_r_or_l_side_position_3"/><text:bookmark-start text:name="progressive_walks_forward_or_back_forward_in_right_shadow_kiki_forward_in_r_or_l_side_position"/>Progressive Walks Forward or Back, Forward in Right Shadow (kiki), Forward in R or L Side Position<text:bookmark-end text:name="__RefHeading___progressive_walks_forward_or_back_forward_in_right_shadow_kiki_forward_in_r_or_l_side_position_3"/><text:bookmark-end text:name="progressive_walks_forward_or_back_forward_in_right_shadow_kiki_forward_in_r_or_l_side_position"/></text:h>
      <text:p text:style-name="Text_20_body"><text:span text:style-name="Strong_20_Emphasis">PROGRESSIVE FORWARD WALKS</text:span> <text:line-break/>
Start: RF fwd (R Diag. Same; RH on Lady’s R shoulder) <text:line-break/>
Finish: RF fwd (Open Opp.; LH to RH) <text:line-break/>
//Timing: 2 3 4.1 2 3 4.1 2 3 4.1 //<text:line-break/>
NOTE - General: Steps 4-9 only may be used. <text:line-break/>
NOTE - General Action: Lady may dance a Spiral Turn on step 6 and then continue as chart. <text:line-break/>
<text:line-break/>
<text:span text:style-name="Strong_20_Emphasis">FORWARD AND BACKWARD WALKS AMALGAMATIONS</text:span> <text:line-break/>
Start:  <text:line-break/>
Finish:  <text:line-break/>
//Timing:  //<text:line-break/>
NOTE - General: After any figure or part of figure that ends in Open Opp. Position a series of Fwd or Bwd walks may be danced for a maximum of 2 bars of music (6 walks). When the Man is dancing Fwd Walks the Lady is dancing Bwd Walks and vice versa. The walks may curve to R or L. Man and Lady may dance a series of Fwd Walks for a maximum of 2 bars (6 walks) in R Side or L Side Same Position (e.g. following a Hand to Hand). <text:line-break/></text:p>
      <text:h text:style-name="Heading_20_2" text:outline-level="2"><text:bookmark-start text:name="__RefHeading___spot_turns_to_left_right_4"/><text:bookmark-start text:name="spot_turns_to_left_right"/>Spot Turns – to Left, Right<text:bookmark-end text:name="__RefHeading___spot_turns_to_left_right_4"/><text:bookmark-end text:name="spot_turns_to_left_right"/></text:h>
      <text:p text:style-name="Text_20_body"><text:span text:style-name="Strong_20_Emphasis">SPOT TURN TO L</text:span> <text:line-break/>
Start: RF fwd and slightly across (Right Side Same Pos.; no hold) <text:line-break/>
Finish: RF to side (Open Opp.; RH to LH) <text:line-break/>
//Timing: 2 3 4.1 //<text:line-break/>
<text:line-break/>
<text:span text:style-name="Strong_20_Emphasis">SPOT TURN TO R</text:span> <text:line-break/>
Start: LF fwd and slightly across (Left Side Same Pos.; no hold) <text:line-break/>
Finish: LF to side (Open Opp.; LH to RH) <text:line-break/>
//Timing: 2 3 4.1 //<text:line-break/></text:p>
      <text:h text:style-name="Heading_20_2" text:outline-level="2"><text:bookmark-start text:name="__RefHeading___switch_turns_to_right_left_5"/><text:bookmark-start text:name="switch_turns_to_right_left"/>Switch Turns –to Right, Left<text:bookmark-end text:name="__RefHeading___switch_turns_to_right_left_5"/><text:bookmark-end text:name="switch_turns_to_right_left"/></text:h>
      <text:p text:style-name="Text_20_body"><text:span text:style-name="Emphasis">(ISTD only)</text:span><text:line-break/>
Start: <text:line-break/>
Finish: <text:line-break/>
//Timing: //<text:line-break/></text:p>
      <text:h text:style-name="Heading_20_2" text:outline-level="2"><text:bookmark-start text:name="__RefHeading___under_arm_turns_-_right_left_6"/><text:bookmark-start text:name="under_arm_turns_-_right_left"/>Under Arm Turns - Right, Left<text:bookmark-end text:name="__RefHeading___under_arm_turns_-_right_left_6"/><text:bookmark-end text:name="under_arm_turns_-_right_left"/></text:h>
      <text:p text:style-name="Text_20_body"><text:span text:style-name="Strong_20_Emphasis">UNDERARM TURN TURNING R</text:span> <text:line-break/>
Start: RF bwd (Left Diag. R Angle Pos.; LH to RH) <text:line-break/>
Finish: RF to side (Close Opp.; Normal Hold) <text:line-break/>
//Timing: 2 3 4.1 //<text:line-break/>
<text:line-break/>
<text:span text:style-name="Strong_20_Emphasis">UNDERARM TURN TURNING L</text:span> <text:line-break/>
Start: LF fwd and slightly across (Left Diag. Same; LH to RH) <text:line-break/>
Finish: LF to side (Open Opp.; LH to RH) <text:line-break/>
//Timing: 2 3 4.1 //<text:line-break/></text:p>
      <text:h text:style-name="Heading_20_2" text:outline-level="2"><text:bookmark-start text:name="__RefHeading___new_york_to_left_side_or_right_side_position_7"/><text:bookmark-start text:name="new_york_to_left_side_or_right_side_position"/>New York – to Left Side or Right Side Position<text:bookmark-end text:name="__RefHeading___new_york_to_left_side_or_right_side_position_7"/><text:bookmark-end text:name="new_york_to_left_side_or_right_side_position"/></text:h>
      <text:p text:style-name="Text_20_body"><text:span text:style-name="Strong_20_Emphasis">NEW YORK TO L</text:span> <text:line-break/>
Start: RF fwd (Right Side Same Pos.; RH to LH) <text:line-break/>
Finish: RF to side (Open Opp.; RH to LH) <text:line-break/>
//Timing: 2 3 4.1 //<text:line-break/>
<text:line-break/>
<text:span text:style-name="Strong_20_Emphasis">NEW YORK TO R</text:span> <text:line-break/>
Start: LF fwd (Left Side Same Pos.; LH to RH) <text:line-break/>
Finish: LF to side (Open Opp.; LH to RH) <text:line-break/>
//Timing: 2 3 4.1 //<text:line-break/></text:p>
      <text:h text:style-name="Heading_20_2" text:outline-level="2"><text:bookmark-start text:name="__RefHeading___hand_to_hand_to_right_side_to_left_side_8"/><text:bookmark-start text:name="hand_to_hand_to_right_side_to_left_side"/>Hand to Hand – to Right Side, to Left Side<text:bookmark-end text:name="__RefHeading___hand_to_hand_to_right_side_to_left_side_8"/><text:bookmark-end text:name="hand_to_hand_to_right_side_to_left_side"/></text:h>
      <text:p text:style-name="Text_20_body"><text:span text:style-name="Strong_20_Emphasis">HAND TO HAND TO R</text:span> <text:line-break/>
Start: RF bwd (Left Side Same Pos.; LH to RH) <text:line-break/>
Finish: RF fwd (Open Opp.; LH to RH) <text:line-break/>
//Timing: 2 3 4.1 //<text:line-break/>
<text:span text:style-name="Strong_20_Emphasis">HAND TO HAND TO L</text:span> <text:line-break/>
Start: LF bwd (Right Side Same Pos.; RH to LH) <text:line-break/>
Finish: LF fwd (Open Opp.; RH to LH) <text:line-break/>
//Timing: 2 3 4.1 //<text:line-break/></text:p>
      <text:h text:style-name="Heading_20_2" text:outline-level="2"><text:bookmark-start text:name="__RefHeading___alemana_9"/><text:bookmark-start text:name="alemana"/>Alemana<text:bookmark-end text:name="__RefHeading___alemana_9"/><text:bookmark-end text:name="alemana"/></text:h>
      <text:p text:style-name="Text_20_body">Start: LF fwd (Fan L Angle; LH to RH) <text:line-break/>
Finish: RF fwd and slightly across body (R Diag. Opp.; Normal Hold) <text:line-break/>
//Timing: 2 3 4.1 2 3 4.1 //<text:line-break/>
NOTE - General: Steps 4-6 only may be used. <text:line-break/>
NOTE - Couple position: May start in Open Opp. Position. <text:line-break/>
NOTE- General Action: Steps 1-2 for Man may be danced as a Cuban Rock Action. Man may dance step 9 as a Side Walk or a Walk in Place depending on the following figure. <text:line-break/></text:p>
      <text:h text:style-name="Heading_20_2" text:outline-level="2"><text:bookmark-start text:name="__RefHeading___fan_10"/><text:bookmark-start text:name="fan"/>Fan<text:bookmark-end text:name="__RefHeading___fan_10"/><text:bookmark-end text:name="fan"/></text:h>
      <text:p text:style-name="Text_20_body">Start: RF to bwd (L Diag. Opp.; RH releases hold) <text:line-break/>
Finish: RF to side (Fan L Angle; LH to RH) <text:line-break/>
//Timing: 2 3 4.1 //<text:line-break/>
NOTE - Couple Position: May end in Open Opp. Position <text:line-break/></text:p>
      <text:h text:style-name="Heading_20_2" text:outline-level="2"><text:bookmark-start text:name="__RefHeading___hockey_stick_11"/><text:bookmark-start text:name="hockey_stick"/>Hockey Stick<text:bookmark-end text:name="__RefHeading___hockey_stick_11"/><text:bookmark-end text:name="hockey_stick"/></text:h>
      <text:p text:style-name="Text_20_body">Start: LF fwd (Fan L Angle; LH to RH) <text:line-break/>
Finish: RF fwd (Open Opp.; LH to RH) <text:line-break/>
//Timing: 2 3 4.1 2 3 4.1 //<text:line-break/></text:p>
      <text:h text:style-name="Heading_20_2" text:outline-level="2"><text:bookmark-start text:name="__RefHeading___natural_top_12"/><text:bookmark-start text:name="natural_top"/>Natural Top<text:bookmark-end text:name="__RefHeading___natural_top_12"/><text:bookmark-end text:name="natural_top"/></text:h>
      <text:p text:style-name="Text_20_body">Start: RF crossed behind LF (Close Opp.; Normal Hold) <text:line-break/>
Finish: RF fwd and slightly across body OP (R Diag. Opp.; Normal Hold) <text:line-break/>
//Timing: 2 3 4.1 2 3 4.1 2 3 4.1 //<text:line-break/>
NOTE - General: Steps 7-9 only may be used. <text:line-break/>
NOTE - General Action: Man may lead the Lady to dance a Spiral Action turning to L on step 4 turning under the Man’s arm, or a Spiral Cross turning to R on step 3. Man may dance step 9 as a Side Walk or a Walk in Place depending on the following figure. <text:line-break/></text:p>
      <text:h text:style-name="Heading_20_2" text:outline-level="2"><text:bookmark-start text:name="__RefHeading___natural_opening_movement_13"/><text:bookmark-start text:name="natural_opening_movement"/>Natural Opening Movement<text:bookmark-end text:name="__RefHeading___natural_opening_movement_13"/><text:bookmark-end text:name="natural_opening_movement"/></text:h>
      <text:p text:style-name="Text_20_body">Start: <text:line-break/>
Finish: <text:line-break/>
//Timing: //<text:line-break/></text:p>
      <text:h text:style-name="Heading_20_2" text:outline-level="2"><text:bookmark-start text:name="__RefHeading___side_step_to_right_or_left_14"/><text:bookmark-start text:name="side_step_to_right_or_left"/>Side Step to Right or Left<text:bookmark-end text:name="__RefHeading___side_step_to_right_or_left_14"/><text:bookmark-end text:name="side_step_to_right_or_left"/></text:h>
      <text:p text:style-name="Text_20_body">Start: LF to side (Close Opp.; Normal hold) <text:line-break/>
Finish: RF closed to LF (Close Opp.; Normal hold) <text:line-break/>
//Timing: 2 3 4.1 2 3 4.1 2 3 4.1 2 3 4.1 //<text:line-break/>
NOTE - General: Steps 1-3, 4-6, 7-9 or 10- 12 only may be used. Man may dance Lady’s steps and vice versa <text:line-break/></text:p>
      <text:h text:style-name="Heading_20_2" text:outline-level="2"><text:bookmark-start text:name="__RefHeading___cucarachas_rf_or_lf_15"/><text:bookmark-start text:name="cucarachas_rf_or_lf"/>Cucarachas RF or LF<text:bookmark-end text:name="__RefHeading___cucarachas_rf_or_lf_15"/><text:bookmark-end text:name="cucarachas_rf_or_lf"/></text:h>
      <text:p text:style-name="Text_20_body">Start: LF to side (Close Opp.; Normal hold) <text:line-break/>
Finish: RF closed to LF (Close Opp.; Normal hold) <text:line-break/>
//Timing: 2 3 4.1 2 3 4.1 2 3 4.1 2 3 4.1 //<text:line-break/>
NOTE - General: Steps 1-3, 4-6, 7-9 or 10- 12 only may be used. Man may dance Lady’s steps and vice versa <text:line-break/></text:p>
      <text:h text:style-name="Heading_20_2" text:outline-level="2"><text:bookmark-start text:name="__RefHeading___shoulder_to_shoulder_left_side_or_right_side_16"/><text:bookmark-start text:name="shoulder_to_shoulder_left_side_or_right_side"/>Shoulder to Shoulder – Left Side or Right Side<text:bookmark-end text:name="__RefHeading___shoulder_to_shoulder_left_side_or_right_side_16"/><text:bookmark-end text:name="shoulder_to_shoulder_left_side_or_right_side"/></text:h>
      <text:p text:style-name="Text_20_body">Start: LF fwd (l Diag. Opp.; w/o Hold) <text:line-break/>
Finish: RF to side (Open Opp.; w/o Hold) <text:line-break/>
//Timing: 2 3 4.1 2 3 4.1 //<text:line-break/>
NOTE - General: Steps 1-3 or 4-6 only may be used. Man may dance Lady’s steps and vice versa. <text:line-break/></text:p>
      <text:h text:style-name="Heading_20_2" text:outline-level="2"><text:bookmark-start text:name="__RefHeading___reverse_top_aida_17"/><text:bookmark-start text:name="reverse_top_aida"/>Reverse Top Aida<text:bookmark-end text:name="__RefHeading___reverse_top_aida_17"/><text:bookmark-end text:name="reverse_top_aida"/></text:h>
      <text:p text:style-name="Text_20_body"><text:span text:style-name="Strong_20_Emphasis">REVERSE TOP</text:span> <text:line-break/>
Start: LF in place (Close Opp.; Normal Hold) <text:line-break/>
Finish: RF to side (Close. Opp.; Normal Hold) <text:line-break/>
//Timing: 2 3 4.1 2 3 4.1 //<text:line-break/>
NOTE - General: Steps 4-6 only may be used <text:line-break/>
NOTE - General Action/ Couple Position: Lady may dance two backward walks on steps 5-6 to finish in Fan L Angle Position (OPENING OUT FROM REVERSE TOP) <text:line-break/>
<text:span text:style-name="Strong_20_Emphasis">AIDA</text:span> <text:line-break/>
Start: RF fwd(R Side. Same; RH to LH) <text:line-break/>
Finish: RF to side (Open Opp.; LH to RH) <text:line-break/>
//Timing: 2 3 4.1 2&amp; 3 4.1 2 3 4.1 //<text:line-break/>
NOTE - General Action: Lady may dance a Spiral Cross or Spiral Turn at the end of the preceding step and follow as chart. Man may replace steps 1-3 with 3 bwd Walks, having turned 1/4 to R on the preceding Step. Both Man and Lady may dance steps 1-3 as 3 BWD walks after a back Swivel on the preceding step (¼ to R Man, ¼ to L Lady) <text:line-break/></text:p>
      <text:h text:style-name="Heading_20_2" text:outline-level="2"><text:bookmark-start text:name="__RefHeading___hip_twists_closed_open_advanced_18"/><text:bookmark-start text:name="hip_twists_closed_open_advanced"/>Hip Twists – Closed, Open, Advanced<text:bookmark-end text:name="__RefHeading___hip_twists_closed_open_advanced_18"/><text:bookmark-end text:name="hip_twists_closed_open_advanced"/></text:h>
      <text:p text:style-name="Text_20_body"><text:span text:style-name="Strong_20_Emphasis">CLOSE HIP TWIST</text:span> <text:line-break/>
Start: LF fwd (Back R Diag same; Normal Hold) <text:line-break/>
Finish: RF to side and slightly Fwd (Fan L Angle.; LH to RH) <text:line-break/>
//Timing: 2 3 4.1 2 3 4.1 //<text:line-break/>
<text:span text:style-name="Strong_20_Emphasis">OPEN HIP TWIST</text:span> <text:line-break/>
Start: LF fwd (Open Opp.; LH to RH) <text:line-break/>
Finish: RF to side (Fan L Angle; LH to RH) <text:line-break/>
//Timing: 2 3 4.1 2 3 4.1 //<text:line-break/>
NOTE - General: Steps 4-6 only may be used. <text:line-break/></text:p>
      <text:h text:style-name="Heading_20_2" text:outline-level="2"><text:bookmark-start text:name="__RefHeading___spiral_19"/><text:bookmark-start text:name="spiral"/>Spiral<text:bookmark-end text:name="__RefHeading___spiral_19"/><text:bookmark-end text:name="spiral"/></text:h>
      <text:p text:style-name="Text_20_body">Start: LF to side (Back R Diag. Same; Normal Hold) <text:line-break/>
Finish: RF fwd (Open Opp.; LH to RH) <text:line-break/>
//Timing: 2 3 4.1 2 3 4.1 //<text:line-break/></text:p>
      <text:h text:style-name="Heading_20_2" text:outline-level="2"><text:bookmark-start text:name="__RefHeading___cuban_rocks_20"/><text:bookmark-start text:name="cuban_rocks"/>Cuban Rocks<text:bookmark-end text:name="__RefHeading___cuban_rocks_20"/><text:bookmark-end text:name="cuban_rocks"/></text:h>
      <text:p text:style-name="Text_20_body">Start:  <text:line-break/>
Finish:  <text:line-break/>
//Timing: 2 3 4.1 or 2&amp;3 4.1 (SYNCOPATED CUBAN ROCKS) //<text:line-break/>
NOTE - Couple Position/ General Action: Cuban Rocks and Syncopated Cuban Rocks may be danced sideways in Close Opp. or Open Opp. Position, or fwd or bwd in Open Opp. Position. Syncopated Cuban Rocks may also be danced following any figure that ends in Fan L Angle position. The Lady will dance a fwd and the Man a sideways Cuban rock action. <text:line-break/></text:p>
      <text:h text:style-name="Heading_20_2" text:outline-level="2"><text:bookmark-start text:name="__RefHeading___opening_out_to_right_and_left_21"/><text:bookmark-start text:name="opening_out_to_right_and_left"/>Opening out to Right and Left<text:bookmark-end text:name="__RefHeading___opening_out_to_right_and_left_21"/><text:bookmark-end text:name="opening_out_to_right_and_left"/></text:h>
      <text:p text:style-name="Text_20_body">Start: LF to side (R Diag. R Angle; Release LH hold) <text:line-break/>
Finish: RF closed to LF (Close Opp.; RH to Lady’s L shoulder blade) <text:line-break/>
//Timing: 2 3 4.1 2 3 4.1 //<text:line-break/>
NOTE - General: Steps 1-3 or 4-6 only may be danced Man may close RF to LF on the preceding step <text:line-break/></text:p>
      <text:h text:style-name="Heading_20_2" text:outline-level="2"><text:bookmark-start text:name="__RefHeading___curl_22"/><text:bookmark-start text:name="curl"/>Curl<text:bookmark-end text:name="__RefHeading___curl_22"/><text:bookmark-end text:name="curl"/></text:h>
      <text:p text:style-name="Text_20_body">Start: LF fwd (Open Opp.; LH to RH) <text:line-break/>
Finish: RF to side (Fan L Angle; LH to RH) <text:line-break/>
//Timing: 2 3 4.1 2 3 4.1 //<text:line-break/></text:p>
      <text:h text:style-name="Heading_20_2" text:outline-level="2"><text:bookmark-start text:name="__RefHeading___opening_out_from_reverse_top_23"/><text:bookmark-start text:name="opening_out_from_reverse_top"/>Opening out from Reverse Top<text:bookmark-end text:name="__RefHeading___opening_out_from_reverse_top_23"/><text:bookmark-end text:name="opening_out_from_reverse_top"/></text:h>
      <text:p text:style-name="Text_20_body"><text:span text:style-name="Emphasis">(ISTD only)</text:span><text:line-break/>
Start: <text:line-break/>
Finish: <text:line-break/>
//Timing: //<text:line-break/></text:p>
      <text:h text:style-name="Heading_20_2" text:outline-level="2"><text:bookmark-start text:name="__RefHeading___sliding_doors_24"/><text:bookmark-start text:name="sliding_doors"/>Sliding Doors<text:bookmark-end text:name="__RefHeading___sliding_doors_24"/><text:bookmark-end text:name="sliding_doors"/></text:h>
      <text:p text:style-name="Text_20_body">Start: LF fwd (Fan L Angle; LH to RH) <text:line-break/>
Finish: RF closed to LF (R Side Same.; RH on Lady’s R shoulder) <text:line-break/>
//Timing: 2 3 4.1 2 3 4.1 2 3 4.1 2 3 4.1 //<text:line-break/>
NOTE - General: Steps 1- 6 only may be used. Steps 7 - 12 may be repeated. <text:line-break/>
NOTE - General Action/ Hold: When followed by the Spiral, it is danced without hold. Man may replace steps 4-6 of the Spiral with 3 Fwd walks. <text:line-break/></text:p>
      <text:h text:style-name="Heading_20_2" text:outline-level="2"><text:bookmark-start text:name="__RefHeading___rope_spinning_25"/><text:bookmark-start text:name="rope_spinning"/>Rope Spinning<text:bookmark-end text:name="__RefHeading___rope_spinning_25"/><text:bookmark-end text:name="rope_spinning"/></text:h>
      <text:p text:style-name="Text_20_body">Start: LF to side (R Diag. Opp.; LH to RH) <text:line-break/>
Finish: RF closed to LF (Close Opp.; LH to RH) <text:line-break/>
//Timing: 2 3 4.1 2 3 4.1 //<text:line-break/>
NOTE- Couple Position: It may end in Open Opp. Position <text:line-break/>
NOTE - General Action/ Couple Position: Man May dance step 6 as a Side Walk or both dance step 6 as a step fwd and slightly across body OP to end in R Diag. Opp. Position <text:line-break/></text:p>
      <text:h text:style-name="Heading_20_2" text:outline-level="2"><text:bookmark-start text:name="__RefHeading___three_almena_s_26"/><text:bookmark-start text:name="three_almena_s"/>Three Almena’s<text:bookmark-end text:name="__RefHeading___three_almena_s_26"/><text:bookmark-end text:name="three_almena_s"/></text:h>
      <text:p text:style-name="Text_20_body">Start: LF fwd (Fan L Angle; LH to RH) <text:line-break/>
Finish: RF fwd and slightly across body (R Diag. Opp..; Normal Hold) <text:line-break/>
//Timing: 2 3 4.1 2 3 4.1 2 3 4.1 2 3 4.1 //<text:line-break/>
NOTE - Couple position: May start in Open Opp. Position. May end in Open Opposing Pos. NOTE General Action: Steps 1-2 for Man may be danced as a Cuban Rock Action. <text:line-break/></text:p>
      <text:h text:style-name="Heading_20_2" text:outline-level="2"><text:bookmark-start text:name="__RefHeading___continuous_hip_twists_27"/><text:bookmark-start text:name="continuous_hip_twists"/>Continuous Hip Twists<text:bookmark-end text:name="__RefHeading___continuous_hip_twists_27"/><text:bookmark-end text:name="continuous_hip_twists"/></text:h>
      <text:p text:style-name="Text_20_body">Start: LF fwd, T turned out (Back R Diag. same; Normal Hold) <text:line-break/>
Finish: RF fwd and slightly across body (R Diag. Opp.; Normal Hold) <text:line-break/>
//Timing: 2 3 4.1 2 3 4.1 //<text:line-break/>
NOTE - General Action: Steps 1-3 may be danced as a Cucaracha to L. Step 6 may be danced as RF closed to LF, in that case steps 4-6 will be a Cucaracha to R <text:line-break/></text:p>
      <text:h text:style-name="Heading_20_2" text:outline-level="2"><text:bookmark-start text:name="__RefHeading___circular_hip_twists_28"/><text:bookmark-start text:name="circular_hip_twists"/>Circular Hip Twists<text:bookmark-end text:name="__RefHeading___circular_hip_twists_28"/><text:bookmark-end text:name="circular_hip_twists"/></text:h>
      <text:p text:style-name="Text_20_body">Start: LF fwd (Back R Diag. same; RH to RH or Normal Hold) <text:line-break/>
Finish: RF to side (Fan L Angle.; LH to RH) <text:line-break/>
//Timing: 2 3 4.1 2 3 4.1 2 3 4.1 2 3 4.1 //<text:line-break/>
NOTE - General: Steps 10 - 12 may be replaced by steps 4 -6 of Close Hip twist finished to side. <text:line-break/></text:p>
      <text:h text:style-name="Heading_20_2" text:outline-level="2"><text:bookmark-start text:name="__RefHeading___fencing_29"/><text:bookmark-start text:name="fencing"/>Fencing<text:bookmark-end text:name="__RefHeading___fencing_29"/><text:bookmark-end text:name="fencing"/></text:h>
      <text:p text:style-name="Text_20_body">Start: LF fwd (Fan L Angle; LH to RH) <text:line-break/>
Finish: RF to side (Open Opp.; Normal Hold or w/o hold) <text:line-break/>
//Timing: 2 3 4.1 2 3 4.1 2.3 4.1 //<text:line-break/>
NOTE - General: Steps 1-6 only may be used <text:line-break/>
NOTE - General Action/: Steps 7-8 may be danced by one partner only, the other partner will dance a Syncopated Cuban Rock When dancing only steps 1-6 Man and Lady may both turn and the end of step 6 Man 1 full turn to R, Lady to L) to end in Open or Close Opp. Position with free foot closed w/o weight. Man may also lead the Lady to turn a full turn to L under his LH on step 6. <text:line-break/></text:p>
      <text:h text:style-name="Heading_20_2" text:outline-level="2"><text:bookmark-start text:name="__RefHeading___three_threes_30"/><text:bookmark-start text:name="three_threes"/>Three Threes<text:bookmark-end text:name="__RefHeading___three_threes_30"/><text:bookmark-end text:name="three_threes"/></text:h>
      <text:p text:style-name="Text_20_body">Start: LF fwd (Open Opp.; LH to RH) <text:line-break/>
Finish: RF fwd (Open Opp..; LH to RH) <text:line-break/>
//Timing: 2 3 4.1 2 3 4.1 2 3 4.1 2 3 4.1 //<text:line-break/>
NOTE- General Action / Couple Position: Alternative endings • Lady may dance a Fwd Walk on step 9, turning ½ to R (Swivel) at the end of step 9 , followed by a Fwd Walk Turning, Wt Transfer in Place and Fwd Walk Turning to end in Open Opp. Position w/o Hold • Lady may dance a Fwd Walk on step 9 followed by a Fwd Walk Turning ,Weight Transfer in Place and Fwd Walk to end in R Diag. Opp. Position w/o Hold or in Normal Hold <text:line-break/></text:p>
      <text:h text:style-name="Heading_20_2" text:outline-level="2"><text:bookmark-start text:name="__RefHeading___syncopated_open_hip_twist_31"/><text:bookmark-start text:name="syncopated_open_hip_twist"/>Syncopated Open Hip Twist<text:bookmark-end text:name="__RefHeading___syncopated_open_hip_twist_31"/><text:bookmark-end text:name="syncopated_open_hip_twist"/></text:h>
      <text:p text:style-name="Text_20_body"><text:span text:style-name="Emphasis">(WDSF only)</text:span><text:line-break/>
Start: LF fwd (Open Opp.; LH to RH) <text:line-break/>
Finish: RF to side (Fan L Angle.; LH to RH) <text:line-break/>
//Timing: 2 3 4.1 2&amp; 3 4.1 //<text:line-break/>
NOTE - General: Steps 4-6 only may be used. <text:line-break/>
NOTE - Couple Position: May end in Open Opp. Position <text:line-break/>
NOTE - Timing: Alternative timing &amp; 4.1 may be used on steps 3 and 4 <text:line-break/></text:p>
      <text:h text:style-name="Heading_20_2" text:outline-level="2"><text:bookmark-start text:name="__RefHeading___advanced_sliding_doors_32"/><text:bookmark-start text:name="advanced_sliding_doors"/>Advanced Sliding Doors<text:bookmark-end text:name="__RefHeading___advanced_sliding_doors_32"/><text:bookmark-end text:name="advanced_sliding_doors"/></text:h>
      <text:p text:style-name="Text_20_body"><text:span text:style-name="Emphasis">(WDSF only)</text:span><text:line-break/>
Start: LF fwd (Back R Diag. Same; w/o Hold) <text:line-break/>
Finish: RF fwd and slightly across body (R Diag. Opp.; w/o Hold) <text:line-break/>
//Timing: 2 3 4.1 2 3 4.1 //<text:line-break/></text:p>
      <text:h text:style-name="Heading_20_2" text:outline-level="2"><text:bookmark-start text:name="__RefHeading___swivels_33"/><text:bookmark-start text:name="swivels"/>Swivels<text:bookmark-end text:name="__RefHeading___swivels_33"/><text:bookmark-end text:name="swivels"/></text:h>
      <text:p text:style-name="Text_20_body"><text:span text:style-name="Emphasis">(WDSF only)</text:span><text:line-break/>
Start: RF to side (L Diag. R Angle.; Normal Hold) <text:line-break/>
Finish: RF to side (Fan L Angle; LH to RH) <text:line-break/>
//Timing: 2 3 4.1 2 3 4.1 2 3 4. //<text:line-break/>
NOTE - Couple Position: It may end in Open Opp. Position <text:line-break/></text:p>
      <text:h text:style-name="Heading_20_2" text:outline-level="2"><text:bookmark-start text:name="__RefHeading___overturned_basic_34"/><text:bookmark-start text:name="overturned_basic"/>Overturned Basic<text:bookmark-end text:name="__RefHeading___overturned_basic_34"/><text:bookmark-end text:name="overturned_basic"/></text:h>
      <text:p text:style-name="Text_20_body"><text:span text:style-name="Emphasis">(WDSF only)</text:span><text:line-break/>
Start: LF fwd (Ext. Open Opp.; LH to RH) <text:line-break/>
Finish: LF bwd (Open Opp.; LH to RH) <text:line-break/>
//Timing: 2 3 4.1 2 3 4. //<text:line-break/>
NOTE - General: Steps 1-4 only may be used. After step 7 it is possible to follow with steps 4-6 of Alemana from Open Opp. Position, Curl, Open Hip Twist, Syncopated Open Hip Twist…..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3::17:34</meta:creation-date>
    <dc:creator>Generated</dc:creator>
    <dc:date>2026-09-10T03::17:34</dc:date>
    <dc:language>en-US</dc:language>
    <meta:editing-cycles>1</meta:editing-cycles>
    <meta:editing-duration>PT0S</meta:editing-duration>
    <dc:title>syllabus:rumba:rumba</dc:title>
  </office:meta>
</office:document-meta>
</file>