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llabus:quickstep:start"/><text:bookmark-start text:name="__RefHeading___quickstep_1"/><text:bookmark-start text:name="quickstep"/>Quickstep<text:bookmark-end text:name="__RefHeading___quickstep_1"/><text:bookmark-end text:name="quickstep"/></text:h>
      <text:p text:style-name="Text_20_body"><text:span text:style-name="Emphasis"><text:a xlink:type="simple" xlink:href="https://dancesport.org.au/dswiki/doku.php?id=syllabus:approved_syllabus" text:style-name="Internet_20_link" text:visited-style-name="Visited_20_Internet_20_Link">Approved Syllabus</text:a> · Standard Style</text:span></text:p>
      <text:p text:style-name="Text_20_body">Click a figure to jump to its description.</text:p>
      <text:list text:style-name="Numbering_20_1" text:continue-numbering="false">
        <text:list-item>
          <text:p text:style-name="Numbering_20_1_Content_First"> <text:a xlink:type="simple" xlink:href="https://dancesport.org.au/dswiki/doku.php?id=syllabus:quickstep:quickstep#quarter_turn_to_left" text:style-name="Internet_20_link" text:visited-style-name="Visited_20_Internet_20_Link">Quarter Turn to Left</text:a></text:p>
        </text:list-item>
        <text:list-item>
          <text:p text:style-name="Numbering_20_1_Content"> <text:a xlink:type="simple" xlink:href="https://dancesport.org.au/dswiki/doku.php?id=syllabus:quickstep:quickstep#natural_turn" text:style-name="Internet_20_link" text:visited-style-name="Visited_20_Internet_20_Link">Natural Turn</text:a></text:p>
        </text:list-item>
        <text:list-item>
          <text:p text:style-name="Numbering_20_1_Content"> <text:a xlink:type="simple" xlink:href="https://dancesport.org.au/dswiki/doku.php?id=syllabus:quickstep:quickstep#natural_turn_with_hesitation" text:style-name="Internet_20_link" text:visited-style-name="Visited_20_Internet_20_Link">Natural Turn with Hesitation</text:a></text:p>
        </text:list-item>
        <text:list-item>
          <text:p text:style-name="Numbering_20_1_Content"> <text:a xlink:type="simple" xlink:href="https://dancesport.org.au/dswiki/doku.php?id=syllabus:quickstep:quickstep#natural_spin_turn" text:style-name="Internet_20_link" text:visited-style-name="Visited_20_Internet_20_Link">Natural Spin Turn</text:a></text:p>
        </text:list-item>
        <text:list-item>
          <text:p text:style-name="Numbering_20_1_Content"> <text:a xlink:type="simple" xlink:href="https://dancesport.org.au/dswiki/doku.php?id=syllabus:quickstep:quickstep#progressive_chasse" text:style-name="Internet_20_link" text:visited-style-name="Visited_20_Internet_20_Link">Progressive Chasse</text:a></text:p>
        </text:list-item>
        <text:list-item>
          <text:p text:style-name="Numbering_20_1_Content"> <text:a xlink:type="simple" xlink:href="https://dancesport.org.au/dswiki/doku.php?id=syllabus:quickstep:quickstep#forward_lock" text:style-name="Internet_20_link" text:visited-style-name="Visited_20_Internet_20_Link">Forward Lock</text:a></text:p>
        </text:list-item>
        <text:list-item>
          <text:p text:style-name="Numbering_20_1_Content"> <text:a xlink:type="simple" xlink:href="https://dancesport.org.au/dswiki/doku.php?id=syllabus:quickstep:quickstep#back_lock" text:style-name="Internet_20_link" text:visited-style-name="Visited_20_Internet_20_Link">Back Lock</text:a></text:p>
        </text:list-item>
        <text:list-item>
          <text:p text:style-name="Numbering_20_1_Content"> <text:a xlink:type="simple" xlink:href="https://dancesport.org.au/dswiki/doku.php?id=syllabus:quickstep:quickstep#chasse_reverse_turn" text:style-name="Internet_20_link" text:visited-style-name="Visited_20_Internet_20_Link">Chasse Reverse Turn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quickstep:quickstep#running_finish" text:style-name="Internet_20_link" text:visited-style-name="Visited_20_Internet_20_Link">Running Finish</text:a></text:p>
        </text:list-item>
        <text:list-item>
          <text:p text:style-name="Numbering_20_1_Content"> <text:a xlink:type="simple" xlink:href="https://dancesport.org.au/dswiki/doku.php?id=syllabus:quickstep:quickstep#natural_pivot_turn" text:style-name="Internet_20_link" text:visited-style-name="Visited_20_Internet_20_Link">Natural Pivot Turn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quickstep:quickstep#tipple_chasse_to_right" text:style-name="Internet_20_link" text:visited-style-name="Visited_20_Internet_20_Link">Tipple Chasse to Right</text:a></text:p>
        </text:list-item>
        <text:list-item>
          <text:p text:style-name="Numbering_20_1_Content"> <text:a xlink:type="simple" xlink:href="https://dancesport.org.au/dswiki/doku.php?id=syllabus:quickstep:quickstep#zig_zag_and_back_lock" text:style-name="Internet_20_link" text:visited-style-name="Visited_20_Internet_20_Link">Zig Zag and Back Lock</text:a></text:p>
        </text:list-item>
        <text:list-item>
          <text:p text:style-name="Numbering_20_1_Content"> <text:a xlink:type="simple" xlink:href="https://dancesport.org.au/dswiki/doku.php?id=syllabus:quickstep:quickstep#reverse_pivot" text:style-name="Internet_20_link" text:visited-style-name="Visited_20_Internet_20_Link">Reverse Pivot</text:a></text:p>
        </text:list-item>
        <text:list-item>
          <text:p text:style-name="Numbering_20_1_Content"> <text:a xlink:type="simple" xlink:href="https://dancesport.org.au/dswiki/doku.php?id=syllabus:quickstep:quickstep#cross_chasse" text:style-name="Internet_20_link" text:visited-style-name="Visited_20_Internet_20_Link">Cross Chasse</text:a></text:p>
        </text:list-item>
        <text:list-item>
          <text:p text:style-name="Numbering_20_1_Content"> <text:a xlink:type="simple" xlink:href="https://dancesport.org.au/dswiki/doku.php?id=syllabus:quickstep:quickstep#double_reverse_spin" text:style-name="Internet_20_link" text:visited-style-name="Visited_20_Internet_20_Link">Double Reverse Spin</text:a></text:p>
        </text:list-item>
        <text:list-item>
          <text:p text:style-name="Numbering_20_1_Content"> <text:a xlink:type="simple" xlink:href="https://dancesport.org.au/dswiki/doku.php?id=syllabus:quickstep:quickstep#change_of_direction" text:style-name="Internet_20_link" text:visited-style-name="Visited_20_Internet_20_Link">Change of Direction</text:a></text:p>
        </text:list-item>
        <text:list-item>
          <text:p text:style-name="Numbering_20_1_Content"> <text:a xlink:type="simple" xlink:href="https://dancesport.org.au/dswiki/doku.php?id=syllabus:quickstep:quickstep#progressive_chasse_to_right" text:style-name="Internet_20_link" text:visited-style-name="Visited_20_Internet_20_Link">Progressive Chasse to Right</text:a> <text:span text:style-name="Emphasis">(ISTD only)</text:span></text:p>
        </text:list-item>
        <text:list-item>
          <text:p text:style-name="Numbering_20_1_Content"> <text:a xlink:type="simple" xlink:href="https://dancesport.org.au/dswiki/doku.php?id=syllabus:quickstep:quickstep#closed_impetus_turn" text:style-name="Internet_20_link" text:visited-style-name="Visited_20_Internet_20_Link">Closed Impetus Turn</text:a></text:p>
        </text:list-item>
        <text:list-item>
          <text:p text:style-name="Numbering_20_1_Content"> <text:a xlink:type="simple" xlink:href="https://dancesport.org.au/dswiki/doku.php?id=syllabus:quickstep:quickstep#natural_turn_and_back_lock" text:style-name="Internet_20_link" text:visited-style-name="Visited_20_Internet_20_Link">Natural Turn and Back Lock</text:a></text:p>
        </text:list-item>
        <text:list-item>
          <text:p text:style-name="Numbering_20_1_Content"> <text:a xlink:type="simple" xlink:href="https://dancesport.org.au/dswiki/doku.php?id=syllabus:quickstep:quickstep#quick_open_reverse" text:style-name="Internet_20_link" text:visited-style-name="Visited_20_Internet_20_Link">Quick Open Reverse</text:a></text:p>
        </text:list-item>
        <text:list-item>
          <text:p text:style-name="Numbering_20_1_Content"> <text:a xlink:type="simple" xlink:href="https://dancesport.org.au/dswiki/doku.php?id=syllabus:quickstep:quickstep#cross_swivel" text:style-name="Internet_20_link" text:visited-style-name="Visited_20_Internet_20_Link">Cross Swivel</text:a></text:p>
        </text:list-item>
        <text:list-item>
          <text:p text:style-name="Numbering_20_1_Content"> <text:a xlink:type="simple" xlink:href="https://dancesport.org.au/dswiki/doku.php?id=syllabus:quickstep:quickstep#fish_tail" text:style-name="Internet_20_link" text:visited-style-name="Visited_20_Internet_20_Link">Fish Tail</text:a></text:p>
        </text:list-item>
        <text:list-item>
          <text:p text:style-name="Numbering_20_1_Content"> <text:a xlink:type="simple" xlink:href="https://dancesport.org.au/dswiki/doku.php?id=syllabus:quickstep:quickstep#four_quick_run" text:style-name="Internet_20_link" text:visited-style-name="Visited_20_Internet_20_Link">Four Quick Run</text:a></text:p>
        </text:list-item>
        <text:list-item>
          <text:p text:style-name="Numbering_20_1_Content"> <text:a xlink:type="simple" xlink:href="https://dancesport.org.au/dswiki/doku.php?id=syllabus:quickstep:quickstep#the_v6" text:style-name="Internet_20_link" text:visited-style-name="Visited_20_Internet_20_Link">The V6</text:a></text:p>
        </text:list-item>
        <text:list-item>
          <text:p text:style-name="Numbering_20_1_Content"> <text:a xlink:type="simple" xlink:href="https://dancesport.org.au/dswiki/doku.php?id=syllabus:quickstep:quickstep#running_right_turn" text:style-name="Internet_20_link" text:visited-style-name="Visited_20_Internet_20_Link">Running Right Turn</text:a></text:p>
        </text:list-item>
        <text:list-item>
          <text:p text:style-name="Numbering_20_1_Content"> <text:a xlink:type="simple" xlink:href="https://dancesport.org.au/dswiki/doku.php?id=syllabus:quickstep:quickstep#open_natural_turn" text:style-name="Internet_20_link" text:visited-style-name="Visited_20_Internet_20_Link">Open Natural Turn</text:a></text:p>
        </text:list-item>
        <text:list-item>
          <text:p text:style-name="Numbering_20_1_Content"> <text:a xlink:type="simple" xlink:href="https://dancesport.org.au/dswiki/doku.php?id=syllabus:quickstep:quickstep#open_impetus" text:style-name="Internet_20_link" text:visited-style-name="Visited_20_Internet_20_Link">Open Impetus</text:a></text:p>
        </text:list-item>
        <text:list-item>
          <text:p text:style-name="Numbering_20_1_Content"> <text:a xlink:type="simple" xlink:href="https://dancesport.org.au/dswiki/doku.php?id=syllabus:quickstep:quickstep#closed_telemark" text:style-name="Internet_20_link" text:visited-style-name="Visited_20_Internet_20_Link">Closed Telemark</text:a></text:p>
        </text:list-item>
        <text:list-item>
          <text:p text:style-name="Numbering_20_1_Content"> <text:a xlink:type="simple" xlink:href="https://dancesport.org.au/dswiki/doku.php?id=syllabus:quickstep:quickstep#open_telemark" text:style-name="Internet_20_link" text:visited-style-name="Visited_20_Internet_20_Link">Open Telemark</text:a></text:p>
        </text:list-item>
        <text:list-item>
          <text:p text:style-name="Numbering_20_1_Content"> <text:a xlink:type="simple" xlink:href="https://dancesport.org.au/dswiki/doku.php?id=syllabus:quickstep:quickstep#wing" text:style-name="Internet_20_link" text:visited-style-name="Visited_20_Internet_20_Link">Wing</text:a></text:p>
        </text:list-item>
        <text:list-item>
          <text:p text:style-name="Numbering_20_1_Content"> <text:a xlink:type="simple" xlink:href="https://dancesport.org.au/dswiki/doku.php?id=syllabus:quickstep:quickstep#six_quick_run" text:style-name="Internet_20_link" text:visited-style-name="Visited_20_Internet_20_Link">Six Quick Run</text:a></text:p>
        </text:list-item>
        <text:list-item>
          <text:p text:style-name="Numbering_20_1_Content"> <text:a xlink:type="simple" xlink:href="https://dancesport.org.au/dswiki/doku.php?id=syllabus:quickstep:quickstep#rumba_cross" text:style-name="Internet_20_link" text:visited-style-name="Visited_20_Internet_20_Link">Rumba Cross</text:a></text:p>
        </text:list-item>
        <text:list-item>
          <text:p text:style-name="Numbering_20_1_Content"> <text:a xlink:type="simple" xlink:href="https://dancesport.org.au/dswiki/doku.php?id=syllabus:quickstep:quickstep#tipsy_to_right" text:style-name="Internet_20_link" text:visited-style-name="Visited_20_Internet_20_Link">Tipsy to Right</text:a></text:p>
        </text:list-item>
        <text:list-item>
          <text:p text:style-name="Numbering_20_1_Content"> <text:a xlink:type="simple" xlink:href="https://dancesport.org.au/dswiki/doku.php?id=syllabus:quickstep:quickstep#tipsy_to_left" text:style-name="Internet_20_link" text:visited-style-name="Visited_20_Internet_20_Link">Tipsy to Left</text:a></text:p>
        </text:list-item>
        <text:list-item>
          <text:p text:style-name="Numbering_20_1_Content"> <text:a xlink:type="simple" xlink:href="https://dancesport.org.au/dswiki/doku.php?id=syllabus:quickstep:quickstep#hover_corte" text:style-name="Internet_20_link" text:visited-style-name="Visited_20_Internet_20_Link">Hover Corte</text:a></text:p>
        </text:list-item>
        <text:list-item>
          <text:p text:style-name="Numbering_20_1_Content"> <text:a xlink:type="simple" xlink:href="https://dancesport.org.au/dswiki/doku.php?id=syllabus:quickstep:quickstep#outside_change" text:style-name="Internet_20_link" text:visited-style-name="Visited_20_Internet_20_Link">Outside Change</text:a></text:p>
        </text:list-item>
        <text:list-item>
          <text:p text:style-name="Numbering_20_1_Content"> <text:a xlink:type="simple" xlink:href="https://dancesport.org.au/dswiki/doku.php?id=syllabus:quickstep:quickstep#outside_spin" text:style-name="Internet_20_link" text:visited-style-name="Visited_20_Internet_20_Link">Outside Spin</text:a></text:p>
        </text:list-item>
        <text:list-item>
          <text:p text:style-name="Numbering_20_1_Content"> <text:a xlink:type="simple" xlink:href="https://dancesport.org.au/dswiki/doku.php?id=syllabus:quickstep:quickstep#natural_pivot" text:style-name="Internet_20_link" text:visited-style-name="Visited_20_Internet_20_Link">Natural Pivot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whisk" text:style-name="Internet_20_link" text:visited-style-name="Visited_20_Internet_20_Link">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back_whisk" text:style-name="Internet_20_link" text:visited-style-name="Visited_20_Internet_20_Link">Back Whis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natural_turing_lock" text:style-name="Internet_20_link" text:visited-style-name="Visited_20_Internet_20_Link">Natural Turing Lock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running_cross_chasse" text:style-name="Internet_20_link" text:visited-style-name="Visited_20_Internet_20_Link">Running Cross Chasse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weave_from_pp_see_waltz" text:style-name="Internet_20_link" text:visited-style-name="Visited_20_Internet_20_Link">Weave From PP (see Waltz)</text:a> <text:span text:style-name="Emphasis">(WDSF only)</text:span></text:p>
        </text:list-item>
        <text:list-item>
          <text:p text:style-name="Numbering_20_1_Content"> <text:a xlink:type="simple" xlink:href="https://dancesport.org.au/dswiki/doku.php?id=syllabus:quickstep:quickstep#natural_fallaway_turn_see_waltz" text:style-name="Internet_20_link" text:visited-style-name="Visited_20_Internet_20_Link">Natural Fallaway Turn (see Waltz)</text:a> <text:span text:style-name="Emphasis">(WDSF only)</text:span></text:p>
        </text:list-item>
        <text:list-item>
          <text:p text:style-name="Numbering_20_1_Content_Last"> <text:a xlink:type="simple" xlink:href="https://dancesport.org.au/dswiki/doku.php?id=syllabus:quickstep:quickstep#running_spin_turn_see_waltz" text:style-name="Internet_20_link" text:visited-style-name="Visited_20_Internet_20_Link">Running Spin Turn (see Waltz)</text:a> <text:span text:style-name="Emphasis">(WDSF only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23:50</meta:creation-date>
    <dc:creator>Generated</dc:creator>
    <dc:date>2026-09-09T23::23:50</dc:date>
    <dc:language>en-US</dc:language>
    <meta:editing-cycles>1</meta:editing-cycles>
    <meta:editing-duration>PT0S</meta:editing-duration>
    <dc:title>syllabus:quickstep:start</dc:title>
  </office:meta>
</office:document-meta>
</file>