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llabus:quickstep:quickstep"/><text:bookmark-start text:name="__RefHeading___quickstep_figure_descriptions_1"/><text:bookmark-start text:name="quickstep_figure_descriptions"/>Quickstep — Figure Descriptions<text:bookmark-end text:name="__RefHeading___quickstep_figure_descriptions_1"/><text:bookmark-end text:name="quickstep_figure_descriptions"/></text:h>
      <text:h text:style-name="Heading_20_2" text:outline-level="2"><text:bookmark-start text:name="__RefHeading___quarter_turn_to_left_2"/><text:bookmark-start text:name="quarter_turn_to_left"/>Quarter Turn to Left<text:bookmark-end text:name="__RefHeading___quarter_turn_to_left_2"/><text:bookmark-end text:name="quarter_turn_to_left"/></text:h>
      <text:p text:style-name="Text_20_body">Start: <text:line-break/>
Finish: <text:line-break/>
//Timing: //<text:line-break/></text:p>
      <text:h text:style-name="Heading_20_2" text:outline-level="2"><text:bookmark-start text:name="__RefHeading___natural_turn_3"/><text:bookmark-start text:name="natural_turn"/>Natural Turn<text:bookmark-end text:name="__RefHeading___natural_turn_3"/><text:bookmark-end text:name="natural_turn"/></text:h>
      <text:p text:style-name="Text_20_body">Start: <text:line-break/>
Finish: <text:line-break/>
//Timing: //<text:line-break/></text:p>
      <text:h text:style-name="Heading_20_2" text:outline-level="2"><text:bookmark-start text:name="__RefHeading___natural_turn_with_hesitation_4"/><text:bookmark-start text:name="natural_turn_with_hesitation"/>Natural Turn with Hesitation<text:bookmark-end text:name="__RefHeading___natural_turn_with_hesitation_4"/><text:bookmark-end text:name="natural_turn_with_hesitation"/></text:h>
      <text:p text:style-name="Text_20_body">Start: <text:line-break/>
Finish: <text:line-break/>
//Timing: //<text:line-break/></text:p>
      <text:h text:style-name="Heading_20_2" text:outline-level="2"><text:bookmark-start text:name="__RefHeading___natural_spin_turn_5"/><text:bookmark-start text:name="natural_spin_turn"/>Natural Spin Turn<text:bookmark-end text:name="__RefHeading___natural_spin_turn_5"/><text:bookmark-end text:name="natural_spin_turn"/></text:h>
      <text:p text:style-name="Text_20_body">Start: <text:line-break/>
Finish: <text:line-break/>
//Timing: //<text:line-break/></text:p>
      <text:h text:style-name="Heading_20_2" text:outline-level="2"><text:bookmark-start text:name="__RefHeading___progressive_chasse_6"/><text:bookmark-start text:name="progressive_chasse"/>Progressive Chasse<text:bookmark-end text:name="__RefHeading___progressive_chasse_6"/><text:bookmark-end text:name="progressive_chasse"/></text:h>
      <text:p text:style-name="Text_20_body">Start: <text:line-break/>
Finish: <text:line-break/>
//Timing: //<text:line-break/></text:p>
      <text:h text:style-name="Heading_20_2" text:outline-level="2"><text:bookmark-start text:name="__RefHeading___forward_lock_7"/><text:bookmark-start text:name="forward_lock"/>Forward Lock<text:bookmark-end text:name="__RefHeading___forward_lock_7"/><text:bookmark-end text:name="forward_lock"/></text:h>
      <text:p text:style-name="Text_20_body">Start: <text:line-break/>
Finish: <text:line-break/>
//Timing: //<text:line-break/></text:p>
      <text:h text:style-name="Heading_20_2" text:outline-level="2"><text:bookmark-start text:name="__RefHeading___back_lock_8"/><text:bookmark-start text:name="back_lock"/>Back Lock<text:bookmark-end text:name="__RefHeading___back_lock_8"/><text:bookmark-end text:name="back_lock"/></text:h>
      <text:p text:style-name="Text_20_body">Start: <text:line-break/>
Finish: <text:line-break/>
//Timing: //<text:line-break/></text:p>
      <text:h text:style-name="Heading_20_2" text:outline-level="2"><text:bookmark-start text:name="__RefHeading___chasse_reverse_turn_9"/><text:bookmark-start text:name="chasse_reverse_turn"/>Chasse Reverse Turn<text:bookmark-end text:name="__RefHeading___chasse_reverse_turn_9"/><text:bookmark-end text:name="chasse_reverse_turn"/></text:h>
      <text:p text:style-name="Text_20_body"><text:span text:style-name="Emphasis">(ISTD only)</text:span><text:line-break/>
Start: <text:line-break/>
Finish: <text:line-break/>
//Timing: //<text:line-break/></text:p>
      <text:h text:style-name="Heading_20_2" text:outline-level="2"><text:bookmark-start text:name="__RefHeading___running_finish_10"/><text:bookmark-start text:name="running_finish"/>Running Finish<text:bookmark-end text:name="__RefHeading___running_finish_10"/><text:bookmark-end text:name="running_finish"/></text:h>
      <text:p text:style-name="Text_20_body">Start: <text:line-break/>
Finish: <text:line-break/>
//Timing: //<text:line-break/></text:p>
      <text:h text:style-name="Heading_20_2" text:outline-level="2"><text:bookmark-start text:name="__RefHeading___natural_pivot_turn_11"/><text:bookmark-start text:name="natural_pivot_turn"/>Natural Pivot Turn<text:bookmark-end text:name="__RefHeading___natural_pivot_turn_11"/><text:bookmark-end text:name="natural_pivot_turn"/></text:h>
      <text:p text:style-name="Text_20_body"><text:span text:style-name="Emphasis">(ISTD only)</text:span><text:line-break/>
Start: <text:line-break/>
Finish: <text:line-break/>
//Timing: //<text:line-break/></text:p>
      <text:h text:style-name="Heading_20_2" text:outline-level="2"><text:bookmark-start text:name="__RefHeading___tipple_chasse_to_right_12"/><text:bookmark-start text:name="tipple_chasse_to_right"/>Tipple Chasse to Right<text:bookmark-end text:name="__RefHeading___tipple_chasse_to_right_12"/><text:bookmark-end text:name="tipple_chasse_to_right"/></text:h>
      <text:p text:style-name="Text_20_body">Start: <text:line-break/>
Finish: <text:line-break/>
//Timing: //<text:line-break/></text:p>
      <text:h text:style-name="Heading_20_2" text:outline-level="2"><text:bookmark-start text:name="__RefHeading___zig_zag_and_back_lock_13"/><text:bookmark-start text:name="zig_zag_and_back_lock"/>Zig Zag and Back Lock<text:bookmark-end text:name="__RefHeading___zig_zag_and_back_lock_13"/><text:bookmark-end text:name="zig_zag_and_back_lock"/></text:h>
      <text:p text:style-name="Text_20_body">Start: <text:line-break/>
Finish: <text:line-break/>
//Timing: //<text:line-break/></text:p>
      <text:h text:style-name="Heading_20_2" text:outline-level="2"><text:bookmark-start text:name="__RefHeading___reverse_pivot_14"/><text:bookmark-start text:name="reverse_pivot"/>Reverse Pivot<text:bookmark-end text:name="__RefHeading___reverse_pivot_14"/><text:bookmark-end text:name="reverse_pivot"/></text:h>
      <text:p text:style-name="Text_20_body">Start: <text:line-break/>
Finish: <text:line-break/>
//Timing: //<text:line-break/></text:p>
      <text:h text:style-name="Heading_20_2" text:outline-level="2"><text:bookmark-start text:name="__RefHeading___cross_chasse_15"/><text:bookmark-start text:name="cross_chasse"/>Cross Chasse<text:bookmark-end text:name="__RefHeading___cross_chasse_15"/><text:bookmark-end text:name="cross_chasse"/></text:h>
      <text:p text:style-name="Text_20_body">Start: <text:line-break/>
Finish: <text:line-break/>
//Timing: //<text:line-break/></text:p>
      <text:h text:style-name="Heading_20_2" text:outline-level="2"><text:bookmark-start text:name="__RefHeading___double_reverse_spin_16"/><text:bookmark-start text:name="double_reverse_spin"/>Double Reverse Spin<text:bookmark-end text:name="__RefHeading___double_reverse_spin_16"/><text:bookmark-end text:name="double_reverse_spin"/></text:h>
      <text:p text:style-name="Text_20_body">Start: <text:line-break/>
Finish: <text:line-break/>
//Timing: //<text:line-break/></text:p>
      <text:h text:style-name="Heading_20_2" text:outline-level="2"><text:bookmark-start text:name="__RefHeading___change_of_direction_17"/><text:bookmark-start text:name="change_of_direction"/>Change of Direction<text:bookmark-end text:name="__RefHeading___change_of_direction_17"/><text:bookmark-end text:name="change_of_direction"/></text:h>
      <text:p text:style-name="Text_20_body">Start: <text:line-break/>
Finish: <text:line-break/>
//Timing: //<text:line-break/></text:p>
      <text:h text:style-name="Heading_20_2" text:outline-level="2"><text:bookmark-start text:name="__RefHeading___progressive_chasse_to_right_18"/><text:bookmark-start text:name="progressive_chasse_to_right"/>Progressive Chasse to Right<text:bookmark-end text:name="__RefHeading___progressive_chasse_to_right_18"/><text:bookmark-end text:name="progressive_chasse_to_right"/></text:h>
      <text:p text:style-name="Text_20_body"><text:span text:style-name="Emphasis">(ISTD only)</text:span><text:line-break/>
Start: <text:line-break/>
Finish: <text:line-break/>
//Timing: //<text:line-break/></text:p>
      <text:h text:style-name="Heading_20_2" text:outline-level="2"><text:bookmark-start text:name="__RefHeading___closed_impetus_turn_19"/><text:bookmark-start text:name="closed_impetus_turn"/>Closed Impetus Turn<text:bookmark-end text:name="__RefHeading___closed_impetus_turn_19"/><text:bookmark-end text:name="closed_impetus_turn"/></text:h>
      <text:p text:style-name="Text_20_body">Start: <text:line-break/>
Finish: <text:line-break/>
//Timing: //<text:line-break/></text:p>
      <text:h text:style-name="Heading_20_2" text:outline-level="2"><text:bookmark-start text:name="__RefHeading___natural_turn_and_back_lock_20"/><text:bookmark-start text:name="natural_turn_and_back_lock"/>Natural Turn and Back Lock<text:bookmark-end text:name="__RefHeading___natural_turn_and_back_lock_20"/><text:bookmark-end text:name="natural_turn_and_back_lock"/></text:h>
      <text:p text:style-name="Text_20_body">Start: <text:line-break/>
Finish: <text:line-break/>
//Timing: //<text:line-break/></text:p>
      <text:h text:style-name="Heading_20_2" text:outline-level="2"><text:bookmark-start text:name="__RefHeading___quick_open_reverse_21"/><text:bookmark-start text:name="quick_open_reverse"/>Quick Open Reverse<text:bookmark-end text:name="__RefHeading___quick_open_reverse_21"/><text:bookmark-end text:name="quick_open_reverse"/></text:h>
      <text:p text:style-name="Text_20_body">Start: <text:line-break/>
Finish: <text:line-break/>
//Timing: //<text:line-break/></text:p>
      <text:h text:style-name="Heading_20_2" text:outline-level="2"><text:bookmark-start text:name="__RefHeading___cross_swivel_22"/><text:bookmark-start text:name="cross_swivel"/>Cross Swivel<text:bookmark-end text:name="__RefHeading___cross_swivel_22"/><text:bookmark-end text:name="cross_swivel"/></text:h>
      <text:p text:style-name="Text_20_body">Start: <text:line-break/>
Finish: <text:line-break/>
//Timing: //<text:line-break/></text:p>
      <text:h text:style-name="Heading_20_2" text:outline-level="2"><text:bookmark-start text:name="__RefHeading___fish_tail_23"/><text:bookmark-start text:name="fish_tail"/>Fish Tail<text:bookmark-end text:name="__RefHeading___fish_tail_23"/><text:bookmark-end text:name="fish_tail"/></text:h>
      <text:p text:style-name="Text_20_body">Start: <text:line-break/>
Finish: <text:line-break/>
//Timing: //<text:line-break/></text:p>
      <text:h text:style-name="Heading_20_2" text:outline-level="2"><text:bookmark-start text:name="__RefHeading___four_quick_run_24"/><text:bookmark-start text:name="four_quick_run"/>Four Quick Run<text:bookmark-end text:name="__RefHeading___four_quick_run_24"/><text:bookmark-end text:name="four_quick_run"/></text:h>
      <text:p text:style-name="Text_20_body">Start: <text:line-break/>
Finish: <text:line-break/>
//Timing: //<text:line-break/></text:p>
      <text:h text:style-name="Heading_20_2" text:outline-level="2"><text:bookmark-start text:name="__RefHeading___the_v6_25"/><text:bookmark-start text:name="the_v6"/>The V6<text:bookmark-end text:name="__RefHeading___the_v6_25"/><text:bookmark-end text:name="the_v6"/></text:h>
      <text:p text:style-name="Text_20_body">Start: <text:line-break/>
Finish: <text:line-break/>
//Timing: //<text:line-break/></text:p>
      <text:h text:style-name="Heading_20_2" text:outline-level="2"><text:bookmark-start text:name="__RefHeading___running_right_turn_26"/><text:bookmark-start text:name="running_right_turn"/>Running Right Turn<text:bookmark-end text:name="__RefHeading___running_right_turn_26"/><text:bookmark-end text:name="running_right_turn"/></text:h>
      <text:p text:style-name="Text_20_body">Start: <text:line-break/>
Finish: <text:line-break/>
//Timing: //<text:line-break/></text:p>
      <text:h text:style-name="Heading_20_2" text:outline-level="2"><text:bookmark-start text:name="__RefHeading___open_natural_turn_27"/><text:bookmark-start text:name="open_natural_turn"/>Open Natural Turn<text:bookmark-end text:name="__RefHeading___open_natural_turn_27"/><text:bookmark-end text:name="open_natural_turn"/></text:h>
      <text:p text:style-name="Text_20_body">Start: <text:line-break/>
Finish: <text:line-break/>
//Timing: //<text:line-break/></text:p>
      <text:h text:style-name="Heading_20_2" text:outline-level="2"><text:bookmark-start text:name="__RefHeading___open_impetus_28"/><text:bookmark-start text:name="open_impetus"/>Open Impetus<text:bookmark-end text:name="__RefHeading___open_impetus_28"/><text:bookmark-end text:name="open_impetus"/></text:h>
      <text:p text:style-name="Text_20_body">Start: <text:line-break/>
Finish: <text:line-break/>
//Timing: //<text:line-break/></text:p>
      <text:h text:style-name="Heading_20_2" text:outline-level="2"><text:bookmark-start text:name="__RefHeading___closed_telemark_29"/><text:bookmark-start text:name="closed_telemark"/>Closed Telemark<text:bookmark-end text:name="__RefHeading___closed_telemark_29"/><text:bookmark-end text:name="closed_telemark"/></text:h>
      <text:p text:style-name="Text_20_body">Start: <text:line-break/>
Finish: <text:line-break/>
//Timing: //<text:line-break/></text:p>
      <text:h text:style-name="Heading_20_2" text:outline-level="2"><text:bookmark-start text:name="__RefHeading___open_telemark_30"/><text:bookmark-start text:name="open_telemark"/>Open Telemark<text:bookmark-end text:name="__RefHeading___open_telemark_30"/><text:bookmark-end text:name="open_telemark"/></text:h>
      <text:p text:style-name="Text_20_body">Start: <text:line-break/>
Finish: <text:line-break/>
//Timing: //<text:line-break/></text:p>
      <text:h text:style-name="Heading_20_2" text:outline-level="2"><text:bookmark-start text:name="__RefHeading___wing_31"/><text:bookmark-start text:name="wing"/>Wing<text:bookmark-end text:name="__RefHeading___wing_31"/><text:bookmark-end text:name="wing"/></text:h>
      <text:p text:style-name="Text_20_body">Start: <text:line-break/>
Finish: <text:line-break/>
//Timing: //<text:line-break/></text:p>
      <text:h text:style-name="Heading_20_2" text:outline-level="2"><text:bookmark-start text:name="__RefHeading___six_quick_run_32"/><text:bookmark-start text:name="six_quick_run"/>Six Quick Run<text:bookmark-end text:name="__RefHeading___six_quick_run_32"/><text:bookmark-end text:name="six_quick_run"/></text:h>
      <text:p text:style-name="Text_20_body">Start: <text:line-break/>
Finish: <text:line-break/>
//Timing: //<text:line-break/></text:p>
      <text:h text:style-name="Heading_20_2" text:outline-level="2"><text:bookmark-start text:name="__RefHeading___rumba_cross_33"/><text:bookmark-start text:name="rumba_cross"/>Rumba Cross<text:bookmark-end text:name="__RefHeading___rumba_cross_33"/><text:bookmark-end text:name="rumba_cross"/></text:h>
      <text:p text:style-name="Text_20_body">Start: <text:line-break/>
Finish: <text:line-break/>
//Timing: //<text:line-break/></text:p>
      <text:h text:style-name="Heading_20_2" text:outline-level="2"><text:bookmark-start text:name="__RefHeading___tipsy_to_right_34"/><text:bookmark-start text:name="tipsy_to_right"/>Tipsy to Right<text:bookmark-end text:name="__RefHeading___tipsy_to_right_34"/><text:bookmark-end text:name="tipsy_to_right"/></text:h>
      <text:p text:style-name="Text_20_body">Start: <text:line-break/>
Finish: <text:line-break/>
//Timing: //<text:line-break/></text:p>
      <text:h text:style-name="Heading_20_2" text:outline-level="2"><text:bookmark-start text:name="__RefHeading___tipsy_to_left_35"/><text:bookmark-start text:name="tipsy_to_left"/>Tipsy to Left<text:bookmark-end text:name="__RefHeading___tipsy_to_left_35"/><text:bookmark-end text:name="tipsy_to_left"/></text:h>
      <text:p text:style-name="Text_20_body">Start: <text:line-break/>
Finish: <text:line-break/>
//Timing: //<text:line-break/></text:p>
      <text:h text:style-name="Heading_20_2" text:outline-level="2"><text:bookmark-start text:name="__RefHeading___hover_corte_36"/><text:bookmark-start text:name="hover_corte"/>Hover Corte<text:bookmark-end text:name="__RefHeading___hover_corte_36"/><text:bookmark-end text:name="hover_corte"/></text:h>
      <text:p text:style-name="Text_20_body">Start: <text:line-break/>
Finish: <text:line-break/>
//Timing: //<text:line-break/></text:p>
      <text:h text:style-name="Heading_20_2" text:outline-level="2"><text:bookmark-start text:name="__RefHeading___outside_change_37"/><text:bookmark-start text:name="outside_change"/>Outside Change<text:bookmark-end text:name="__RefHeading___outside_change_37"/><text:bookmark-end text:name="outside_change"/></text:h>
      <text:p text:style-name="Text_20_body">Start: <text:line-break/>
Finish: <text:line-break/>
//Timing: //<text:line-break/></text:p>
      <text:h text:style-name="Heading_20_2" text:outline-level="2"><text:bookmark-start text:name="__RefHeading___outside_spin_38"/><text:bookmark-start text:name="outside_spin"/>Outside Spin<text:bookmark-end text:name="__RefHeading___outside_spin_38"/><text:bookmark-end text:name="outside_spin"/></text:h>
      <text:p text:style-name="Text_20_body">Start: <text:line-break/>
Finish: <text:line-break/>
//Timing: //<text:line-break/></text:p>
      <text:h text:style-name="Heading_20_2" text:outline-level="2"><text:bookmark-start text:name="__RefHeading___natural_pivot_39"/><text:bookmark-start text:name="natural_pivot"/>Natural Pivot<text:bookmark-end text:name="__RefHeading___natural_pivot_39"/><text:bookmark-end text:name="natural_pivot"/></text:h>
      <text:p text:style-name="Text_20_body"><text:span text:style-name="Emphasis">(WDSF only)</text:span><text:line-break/>
Start: <text:line-break/>
Finish: <text:line-break/>
//Timing: //<text:line-break/></text:p>
      <text:h text:style-name="Heading_20_2" text:outline-level="2"><text:bookmark-start text:name="__RefHeading___whisk_40"/><text:bookmark-start text:name="whisk"/>Whisk<text:bookmark-end text:name="__RefHeading___whisk_40"/><text:bookmark-end text:name="whisk"/></text:h>
      <text:p text:style-name="Text_20_body"><text:span text:style-name="Emphasis">(WDSF only)</text:span><text:line-break/>
Start: <text:line-break/>
Finish: <text:line-break/>
//Timing: //<text:line-break/></text:p>
      <text:h text:style-name="Heading_20_2" text:outline-level="2"><text:bookmark-start text:name="__RefHeading___back_whisk_41"/><text:bookmark-start text:name="back_whisk"/>Back Whisk<text:bookmark-end text:name="__RefHeading___back_whisk_41"/><text:bookmark-end text:name="back_whisk"/></text:h>
      <text:p text:style-name="Text_20_body"><text:span text:style-name="Emphasis">(WDSF only)</text:span><text:line-break/>
Start: <text:line-break/>
Finish: <text:line-break/>
//Timing: //<text:line-break/></text:p>
      <text:h text:style-name="Heading_20_2" text:outline-level="2"><text:bookmark-start text:name="__RefHeading___natural_turing_lock_42"/><text:bookmark-start text:name="natural_turing_lock"/>Natural Turing Lock<text:bookmark-end text:name="__RefHeading___natural_turing_lock_42"/><text:bookmark-end text:name="natural_turing_lock"/></text:h>
      <text:p text:style-name="Text_20_body"><text:span text:style-name="Emphasis">(WDSF only)</text:span><text:line-break/>
Start: <text:line-break/>
Finish: <text:line-break/>
//Timing: //<text:line-break/></text:p>
      <text:h text:style-name="Heading_20_2" text:outline-level="2"><text:bookmark-start text:name="__RefHeading___running_cross_chasse_43"/><text:bookmark-start text:name="running_cross_chasse"/>Running Cross Chasse<text:bookmark-end text:name="__RefHeading___running_cross_chasse_43"/><text:bookmark-end text:name="running_cross_chasse"/></text:h>
      <text:p text:style-name="Text_20_body"><text:span text:style-name="Emphasis">(WDSF only)</text:span><text:line-break/>
Start: <text:line-break/>
Finish: <text:line-break/>
//Timing: //<text:line-break/></text:p>
      <text:h text:style-name="Heading_20_2" text:outline-level="2"><text:bookmark-start text:name="__RefHeading___weave_from_pp_see_waltz_44"/><text:bookmark-start text:name="weave_from_pp_see_waltz"/>Weave From PP (see Waltz)<text:bookmark-end text:name="__RefHeading___weave_from_pp_see_waltz_44"/><text:bookmark-end text:name="weave_from_pp_see_waltz"/></text:h>
      <text:p text:style-name="Text_20_body"><text:span text:style-name="Emphasis">(WDSF only)</text:span><text:line-break/>
Start: <text:line-break/>
Finish: <text:line-break/>
//Timing: //<text:line-break/></text:p>
      <text:h text:style-name="Heading_20_2" text:outline-level="2"><text:bookmark-start text:name="__RefHeading___natural_fallaway_turn_see_waltz_45"/><text:bookmark-start text:name="natural_fallaway_turn_see_waltz"/>Natural Fallaway Turn (see Waltz)<text:bookmark-end text:name="__RefHeading___natural_fallaway_turn_see_waltz_45"/><text:bookmark-end text:name="natural_fallaway_turn_see_waltz"/></text:h>
      <text:p text:style-name="Text_20_body"><text:span text:style-name="Emphasis">(WDSF only)</text:span><text:line-break/>
Start: <text:line-break/>
Finish: <text:line-break/>
//Timing: //<text:line-break/></text:p>
      <text:h text:style-name="Heading_20_2" text:outline-level="2"><text:bookmark-start text:name="__RefHeading___running_spin_turn_see_waltz_46"/><text:bookmark-start text:name="running_spin_turn_see_waltz"/>Running Spin Turn (see Waltz)<text:bookmark-end text:name="__RefHeading___running_spin_turn_see_waltz_46"/><text:bookmark-end text:name="running_spin_turn_see_waltz"/></text:h>
      <text:p text:style-name="Text_20_body"><text:span text:style-name="Emphasis">(WDSF only)</text:span><text:line-break/>
Start: <text:line-break/>
Finish: <text:line-break/>
//Timing: //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3::05:38</meta:creation-date>
    <dc:creator>Generated</dc:creator>
    <dc:date>2026-09-10T03::05:38</dc:date>
    <dc:language>en-US</dc:language>
    <meta:editing-cycles>1</meta:editing-cycles>
    <meta:editing-duration>PT0S</meta:editing-duration>
    <dc:title>syllabus:quickstep:quickstep</dc:title>
  </office:meta>
</office:document-meta>
</file>