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paso:start"/><text:bookmark-start text:name="__RefHeading___paso_doble_1"/><text:bookmark-start text:name="paso_doble"/>Paso Doble<text:bookmark-end text:name="__RefHeading___paso_doble_1"/><text:bookmark-end text:name="paso_doble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Latin American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paso:paso#basic_movement" text:style-name="Internet_20_link" text:visited-style-name="Visited_20_Internet_20_Link">Basic Movement</text:a></text:p>
        </text:list-item>
        <text:list-item>
          <text:p text:style-name="Numbering_20_1_Content"> <text:a xlink:type="simple" xlink:href="https://dancesport.org.au/dswiki/doku.php?id=syllabus:paso:paso#sur_place" text:style-name="Internet_20_link" text:visited-style-name="Visited_20_Internet_20_Link">Sur Place</text:a></text:p>
        </text:list-item>
        <text:list-item>
          <text:p text:style-name="Numbering_20_1_Content"> <text:a xlink:type="simple" xlink:href="https://dancesport.org.au/dswiki/doku.php?id=syllabus:paso:paso#appel" text:style-name="Internet_20_link" text:visited-style-name="Visited_20_Internet_20_Link">Appel</text:a></text:p>
        </text:list-item>
        <text:list-item>
          <text:p text:style-name="Numbering_20_1_Content"> <text:a xlink:type="simple" xlink:href="https://dancesport.org.au/dswiki/doku.php?id=syllabus:paso:paso#chasses_to_right_left_including_elevations" text:style-name="Internet_20_link" text:visited-style-name="Visited_20_Internet_20_Link">Chasses to Right, Left.(including Elevations)</text:a></text:p>
        </text:list-item>
        <text:list-item>
          <text:p text:style-name="Numbering_20_1_Content"> <text:a xlink:type="simple" xlink:href="https://dancesport.org.au/dswiki/doku.php?id=syllabus:paso:paso#deplacement" text:style-name="Internet_20_link" text:visited-style-name="Visited_20_Internet_20_Link">Deplacement</text:a></text:p>
        </text:list-item>
        <text:list-item>
          <text:p text:style-name="Numbering_20_1_Content"> <text:a xlink:type="simple" xlink:href="https://dancesport.org.au/dswiki/doku.php?id=syllabus:paso:paso#attack" text:style-name="Internet_20_link" text:visited-style-name="Visited_20_Internet_20_Link">Attack</text:a></text:p>
        </text:list-item>
        <text:list-item>
          <text:p text:style-name="Numbering_20_1_Content"> <text:a xlink:type="simple" xlink:href="https://dancesport.org.au/dswiki/doku.php?id=syllabus:paso:paso#separation" text:style-name="Internet_20_link" text:visited-style-name="Visited_20_Internet_20_Link">Separation</text:a></text:p>
        </text:list-item>
        <text:list-item>
          <text:p text:style-name="Numbering_20_1_Content"> <text:a xlink:type="simple" xlink:href="https://dancesport.org.au/dswiki/doku.php?id=syllabus:paso:paso#huit" text:style-name="Internet_20_link" text:visited-style-name="Visited_20_Internet_20_Link">Huit</text:a></text:p>
        </text:list-item>
        <text:list-item>
          <text:p text:style-name="Numbering_20_1_Content"> <text:a xlink:type="simple" xlink:href="https://dancesport.org.au/dswiki/doku.php?id=syllabus:paso:paso#promenade_to_counter_promenade" text:style-name="Internet_20_link" text:visited-style-name="Visited_20_Internet_20_Link">Promenade to Counter Promenade</text:a></text:p>
        </text:list-item>
        <text:list-item>
          <text:p text:style-name="Numbering_20_1_Content"> <text:a xlink:type="simple" xlink:href="https://dancesport.org.au/dswiki/doku.php?id=syllabus:paso:paso#promenade" text:style-name="Internet_20_link" text:visited-style-name="Visited_20_Internet_20_Link">Promenade</text:a></text:p>
        </text:list-item>
        <text:list-item>
          <text:p text:style-name="Numbering_20_1_Content"> <text:a xlink:type="simple" xlink:href="https://dancesport.org.au/dswiki/doku.php?id=syllabus:paso:paso#promenade_close" text:style-name="Internet_20_link" text:visited-style-name="Visited_20_Internet_20_Link">Promenade Close</text:a></text:p>
        </text:list-item>
        <text:list-item>
          <text:p text:style-name="Numbering_20_1_Content"> <text:a xlink:type="simple" xlink:href="https://dancesport.org.au/dswiki/doku.php?id=syllabus:paso:paso#promenade_link" text:style-name="Internet_20_link" text:visited-style-name="Visited_20_Internet_20_Link">Promenade Link</text:a></text:p>
        </text:list-item>
        <text:list-item>
          <text:p text:style-name="Numbering_20_1_Content"> <text:a xlink:type="simple" xlink:href="https://dancesport.org.au/dswiki/doku.php?id=syllabus:paso:paso#separation_with_lady_s_caping_walks" text:style-name="Internet_20_link" text:visited-style-name="Visited_20_Internet_20_Link">Separation with Lady’s Caping Walks</text:a></text:p>
        </text:list-item>
        <text:list-item>
          <text:p text:style-name="Numbering_20_1_Content"> <text:a xlink:type="simple" xlink:href="https://dancesport.org.au/dswiki/doku.php?id=syllabus:paso:paso#fallaway_ending_to_separation" text:style-name="Internet_20_link" text:visited-style-name="Visited_20_Internet_20_Link">Fallaway Ending to Separation</text:a></text:p>
        </text:list-item>
        <text:list-item>
          <text:p text:style-name="Numbering_20_1_Content"> <text:a xlink:type="simple" xlink:href="https://dancesport.org.au/dswiki/doku.php?id=syllabus:paso:paso#syncopated_separation" text:style-name="Internet_20_link" text:visited-style-name="Visited_20_Internet_20_Link">Syncopated Separation</text:a></text:p>
        </text:list-item>
        <text:list-item>
          <text:p text:style-name="Numbering_20_1_Content"> <text:a xlink:type="simple" xlink:href="https://dancesport.org.au/dswiki/doku.php?id=syllabus:paso:paso#sixteen" text:style-name="Internet_20_link" text:visited-style-name="Visited_20_Internet_20_Link">Sixteen</text:a></text:p>
        </text:list-item>
        <text:list-item>
          <text:p text:style-name="Numbering_20_1_Content"> <text:a xlink:type="simple" xlink:href="https://dancesport.org.au/dswiki/doku.php?id=syllabus:paso:paso#grand_circle" text:style-name="Internet_20_link" text:visited-style-name="Visited_20_Internet_20_Link">Grand Circle</text:a></text:p>
        </text:list-item>
        <text:list-item>
          <text:p text:style-name="Numbering_20_1_Content"> <text:a xlink:type="simple" xlink:href="https://dancesport.org.au/dswiki/doku.php?id=syllabus:paso:paso#ecart_fallaway_whisk" text:style-name="Internet_20_link" text:visited-style-name="Visited_20_Internet_20_Link">Ecart (Fallaway Whisk)</text:a></text:p>
        </text:list-item>
        <text:list-item>
          <text:p text:style-name="Numbering_20_1_Content"> <text:a xlink:type="simple" xlink:href="https://dancesport.org.au/dswiki/doku.php?id=syllabus:paso:paso#methods_of_changing_feet" text:style-name="Internet_20_link" text:visited-style-name="Visited_20_Internet_20_Link">Methods of Changing Feet</text:a></text:p>
        </text:list-item>
        <text:list-item>
          <text:p text:style-name="Numbering_20_1_Content"> <text:a xlink:type="simple" xlink:href="https://dancesport.org.au/dswiki/doku.php?id=syllabus:paso:paso#left_foot_variation" text:style-name="Internet_20_link" text:visited-style-name="Visited_20_Internet_20_Link">Left Foot Variation</text:a></text:p>
        </text:list-item>
        <text:list-item>
          <text:p text:style-name="Numbering_20_1_Content"> <text:a xlink:type="simple" xlink:href="https://dancesport.org.au/dswiki/doku.php?id=syllabus:paso:paso#coup_de_pique" text:style-name="Internet_20_link" text:visited-style-name="Visited_20_Internet_20_Link">Coup de Pique</text:a></text:p>
        </text:list-item>
        <text:list-item>
          <text:p text:style-name="Numbering_20_1_Content"> <text:a xlink:type="simple" xlink:href="https://dancesport.org.au/dswiki/doku.php?id=syllabus:paso:paso#drag" text:style-name="Internet_20_link" text:visited-style-name="Visited_20_Internet_20_Link">Drag</text:a></text:p>
        </text:list-item>
        <text:list-item>
          <text:p text:style-name="Numbering_20_1_Content"> <text:a xlink:type="simple" xlink:href="https://dancesport.org.au/dswiki/doku.php?id=syllabus:paso:paso#twist_turn" text:style-name="Internet_20_link" text:visited-style-name="Visited_20_Internet_20_Link">Twist Turn</text:a></text:p>
        </text:list-item>
        <text:list-item>
          <text:p text:style-name="Numbering_20_1_Content"> <text:a xlink:type="simple" xlink:href="https://dancesport.org.au/dswiki/doku.php?id=syllabus:paso:paso#twists" text:style-name="Internet_20_link" text:visited-style-name="Visited_20_Internet_20_Link">Twists</text:a></text:p>
        </text:list-item>
        <text:list-item>
          <text:p text:style-name="Numbering_20_1_Content"> <text:a xlink:type="simple" xlink:href="https://dancesport.org.au/dswiki/doku.php?id=syllabus:paso:paso#la_pass" text:style-name="Internet_20_link" text:visited-style-name="Visited_20_Internet_20_Link">La Passé</text:a></text:p>
        </text:list-item>
        <text:list-item>
          <text:p text:style-name="Numbering_20_1_Content"> <text:a xlink:type="simple" xlink:href="https://dancesport.org.au/dswiki/doku.php?id=syllabus:paso:paso#banderillas" text:style-name="Internet_20_link" text:visited-style-name="Visited_20_Internet_20_Link">Banderillas</text:a></text:p>
        </text:list-item>
        <text:list-item>
          <text:p text:style-name="Numbering_20_1_Content"> <text:a xlink:type="simple" xlink:href="https://dancesport.org.au/dswiki/doku.php?id=syllabus:paso:paso#fallaway_reverse_turn" text:style-name="Internet_20_link" text:visited-style-name="Visited_20_Internet_20_Link">Fallaway Reverse Turn</text:a></text:p>
        </text:list-item>
        <text:list-item>
          <text:p text:style-name="Numbering_20_1_Content"> <text:a xlink:type="simple" xlink:href="https://dancesport.org.au/dswiki/doku.php?id=syllabus:paso:paso#open_telemark" text:style-name="Internet_20_link" text:visited-style-name="Visited_20_Internet_20_Link">Open Telemark</text:a></text:p>
        </text:list-item>
        <text:list-item>
          <text:p text:style-name="Numbering_20_1_Content"> <text:a xlink:type="simple" xlink:href="https://dancesport.org.au/dswiki/doku.php?id=syllabus:paso:paso#chasse_cape" text:style-name="Internet_20_link" text:visited-style-name="Visited_20_Internet_20_Link">Chasse Cape</text:a></text:p>
        </text:list-item>
        <text:list-item>
          <text:p text:style-name="Numbering_20_1_Content"> <text:a xlink:type="simple" xlink:href="https://dancesport.org.au/dswiki/doku.php?id=syllabus:paso:paso#travelling_spins_from_promenade_position" text:style-name="Internet_20_link" text:visited-style-name="Visited_20_Internet_20_Link">Travelling Spins from Promenade Position</text:a></text:p>
        </text:list-item>
        <text:list-item>
          <text:p text:style-name="Numbering_20_1_Content"> <text:a xlink:type="simple" xlink:href="https://dancesport.org.au/dswiki/doku.php?id=syllabus:paso:paso#travelling_spins_from_counter_promenade_position" text:style-name="Internet_20_link" text:visited-style-name="Visited_20_Internet_20_Link">Travelling Spins from Counter Promenade Position</text:a></text:p>
        </text:list-item>
        <text:list-item>
          <text:p text:style-name="Numbering_20_1_Content"> <text:a xlink:type="simple" xlink:href="https://dancesport.org.au/dswiki/doku.php?id=syllabus:paso:paso#spanish_line_in_inverted_open_promenade_position_or_open_counter_promenade_position" text:style-name="Internet_20_link" text:visited-style-name="Visited_20_Internet_20_Link">Spanish Line in Inverted Open Promenade Position or Open Counter Promenade Position</text:a></text:p>
        </text:list-item>
        <text:list-item>
          <text:p text:style-name="Numbering_20_1_Content"> <text:a xlink:type="simple" xlink:href="https://dancesport.org.au/dswiki/doku.php?id=syllabus:paso:paso#flamenco_taps" text:style-name="Internet_20_link" text:visited-style-name="Visited_20_Internet_20_Link">Flamenco Taps</text:a></text:p>
        </text:list-item>
        <text:list-item>
          <text:p text:style-name="Numbering_20_1_Content_Last"> <text:a xlink:type="simple" xlink:href="https://dancesport.org.au/dswiki/doku.php?id=syllabus:paso:paso#fregolina_also_farol" text:style-name="Internet_20_link" text:visited-style-name="Visited_20_Internet_20_Link">Fregolina (also Farol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5:14</meta:creation-date>
    <dc:creator>Generated</dc:creator>
    <dc:date>2026-09-09T23::25:14</dc:date>
    <dc:language>en-US</dc:language>
    <meta:editing-cycles>1</meta:editing-cycles>
    <meta:editing-duration>PT0S</meta:editing-duration>
    <dc:title>syllabus:paso:start</dc:title>
  </office:meta>
</office:document-meta>
</file>