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paso:paso"/><text:bookmark-start text:name="__RefHeading___paso_doble_figure_descriptions_1"/><text:bookmark-start text:name="paso_doble_figure_descriptions"/>Paso Doble — Figure Descriptions<text:bookmark-end text:name="__RefHeading___paso_doble_figure_descriptions_1"/><text:bookmark-end text:name="paso_doble_figure_descriptions"/></text:h>
      <text:h text:style-name="Heading_20_2" text:outline-level="2"><text:bookmark-start text:name="__RefHeading___basic_movement_2"/><text:bookmark-start text:name="basic_movement"/>Basic Movement<text:bookmark-end text:name="__RefHeading___basic_movement_2"/><text:bookmark-end text:name="basic_movement"/></text:h>
      <text:p text:style-name="Text_20_body">Start: <text:line-break/>
Finish: <text:line-break/>
//Timing: //<text:line-break/></text:p>
      <text:h text:style-name="Heading_20_2" text:outline-level="2"><text:bookmark-start text:name="__RefHeading___sur_place_3"/><text:bookmark-start text:name="sur_place"/>Sur Place<text:bookmark-end text:name="__RefHeading___sur_place_3"/><text:bookmark-end text:name="sur_place"/></text:h>
      <text:p text:style-name="Text_20_body">Start: <text:line-break/>
Finish: <text:line-break/>
//Timing: //<text:line-break/></text:p>
      <text:h text:style-name="Heading_20_2" text:outline-level="2"><text:bookmark-start text:name="__RefHeading___appel_4"/><text:bookmark-start text:name="appel"/>Appel<text:bookmark-end text:name="__RefHeading___appel_4"/><text:bookmark-end text:name="appel"/></text:h>
      <text:p text:style-name="Text_20_body">Start: <text:line-break/>
Finish: <text:line-break/>
//Timing: //<text:line-break/></text:p>
      <text:h text:style-name="Heading_20_2" text:outline-level="2"><text:bookmark-start text:name="__RefHeading___chasses_to_right_left._including_elevations_5"/><text:bookmark-start text:name="chasses_to_right_left._including_elevations"/>Chasses to Right, Left.(including Elevations)<text:bookmark-end text:name="__RefHeading___chasses_to_right_left._including_elevations_5"/><text:bookmark-end text:name="chasses_to_right_left._including_elevations"/></text:h>
      <text:p text:style-name="Text_20_body">Start: <text:line-break/>
Finish: <text:line-break/>
//Timing: //<text:line-break/></text:p>
      <text:h text:style-name="Heading_20_2" text:outline-level="2"><text:bookmark-start text:name="__RefHeading___deplacement_6"/><text:bookmark-start text:name="deplacement"/>Deplacement<text:bookmark-end text:name="__RefHeading___deplacement_6"/><text:bookmark-end text:name="deplacement"/></text:h>
      <text:p text:style-name="Text_20_body">Start: <text:line-break/>
Finish: <text:line-break/>
//Timing: //<text:line-break/></text:p>
      <text:h text:style-name="Heading_20_2" text:outline-level="2"><text:bookmark-start text:name="__RefHeading___attack_7"/><text:bookmark-start text:name="attack"/>Attack<text:bookmark-end text:name="__RefHeading___attack_7"/><text:bookmark-end text:name="attack"/></text:h>
      <text:p text:style-name="Text_20_body">Start: <text:line-break/>
Finish: <text:line-break/>
//Timing: //<text:line-break/></text:p>
      <text:h text:style-name="Heading_20_2" text:outline-level="2"><text:bookmark-start text:name="__RefHeading___separation_8"/><text:bookmark-start text:name="separation"/>Separation<text:bookmark-end text:name="__RefHeading___separation_8"/><text:bookmark-end text:name="separation"/></text:h>
      <text:p text:style-name="Text_20_body">Start: <text:line-break/>
Finish: <text:line-break/>
//Timing: //<text:line-break/></text:p>
      <text:h text:style-name="Heading_20_2" text:outline-level="2"><text:bookmark-start text:name="__RefHeading___huit_9"/><text:bookmark-start text:name="huit"/>Huit<text:bookmark-end text:name="__RefHeading___huit_9"/><text:bookmark-end text:name="huit"/></text:h>
      <text:p text:style-name="Text_20_body">Start: <text:line-break/>
Finish: <text:line-break/>
//Timing: //<text:line-break/></text:p>
      <text:h text:style-name="Heading_20_2" text:outline-level="2"><text:bookmark-start text:name="__RefHeading___promenade_to_counter_promenade_10"/><text:bookmark-start text:name="promenade_to_counter_promenade"/>Promenade to Counter Promenade<text:bookmark-end text:name="__RefHeading___promenade_to_counter_promenade_10"/><text:bookmark-end text:name="promenade_to_counter_promenade"/></text:h>
      <text:p text:style-name="Text_20_body">Start: <text:line-break/>
Finish: <text:line-break/>
//Timing: //<text:line-break/></text:p>
      <text:h text:style-name="Heading_20_2" text:outline-level="2"><text:bookmark-start text:name="__RefHeading___promenade_11"/><text:bookmark-start text:name="promenade"/>Promenade<text:bookmark-end text:name="__RefHeading___promenade_11"/><text:bookmark-end text:name="promenade"/></text:h>
      <text:p text:style-name="Text_20_body">Start: <text:line-break/>
Finish: <text:line-break/>
//Timing: //<text:line-break/></text:p>
      <text:h text:style-name="Heading_20_2" text:outline-level="2"><text:bookmark-start text:name="__RefHeading___promenade_close_12"/><text:bookmark-start text:name="promenade_close"/>Promenade Close<text:bookmark-end text:name="__RefHeading___promenade_close_12"/><text:bookmark-end text:name="promenade_close"/></text:h>
      <text:p text:style-name="Text_20_body">Start: <text:line-break/>
Finish: <text:line-break/>
//Timing: //<text:line-break/></text:p>
      <text:h text:style-name="Heading_20_2" text:outline-level="2"><text:bookmark-start text:name="__RefHeading___promenade_link_13"/><text:bookmark-start text:name="promenade_link"/>Promenade Link<text:bookmark-end text:name="__RefHeading___promenade_link_13"/><text:bookmark-end text:name="promenade_link"/></text:h>
      <text:p text:style-name="Text_20_body">Start: <text:line-break/>
Finish: <text:line-break/>
//Timing: //<text:line-break/></text:p>
      <text:h text:style-name="Heading_20_2" text:outline-level="2"><text:bookmark-start text:name="__RefHeading___separation_with_lady_s_caping_walks_14"/><text:bookmark-start text:name="separation_with_lady_s_caping_walks"/>Separation with Lady’s Caping Walks<text:bookmark-end text:name="__RefHeading___separation_with_lady_s_caping_walks_14"/><text:bookmark-end text:name="separation_with_lady_s_caping_walks"/></text:h>
      <text:p text:style-name="Text_20_body">Start: <text:line-break/>
Finish: <text:line-break/>
//Timing: //<text:line-break/></text:p>
      <text:h text:style-name="Heading_20_2" text:outline-level="2"><text:bookmark-start text:name="__RefHeading___fallaway_ending_to_separation_15"/><text:bookmark-start text:name="fallaway_ending_to_separation"/>Fallaway Ending to Separation<text:bookmark-end text:name="__RefHeading___fallaway_ending_to_separation_15"/><text:bookmark-end text:name="fallaway_ending_to_separation"/></text:h>
      <text:p text:style-name="Text_20_body">Start: <text:line-break/>
Finish: <text:line-break/>
//Timing: //<text:line-break/></text:p>
      <text:h text:style-name="Heading_20_2" text:outline-level="2"><text:bookmark-start text:name="__RefHeading___syncopated_separation_16"/><text:bookmark-start text:name="syncopated_separation"/>Syncopated Separation<text:bookmark-end text:name="__RefHeading___syncopated_separation_16"/><text:bookmark-end text:name="syncopated_separation"/></text:h>
      <text:p text:style-name="Text_20_body">Start: <text:line-break/>
Finish: <text:line-break/>
//Timing: //<text:line-break/></text:p>
      <text:h text:style-name="Heading_20_2" text:outline-level="2"><text:bookmark-start text:name="__RefHeading___sixteen_17"/><text:bookmark-start text:name="sixteen"/>Sixteen<text:bookmark-end text:name="__RefHeading___sixteen_17"/><text:bookmark-end text:name="sixteen"/></text:h>
      <text:p text:style-name="Text_20_body">Start: <text:line-break/>
Finish: <text:line-break/>
//Timing: //<text:line-break/></text:p>
      <text:h text:style-name="Heading_20_2" text:outline-level="2"><text:bookmark-start text:name="__RefHeading___grand_circle_18"/><text:bookmark-start text:name="grand_circle"/>Grand Circle<text:bookmark-end text:name="__RefHeading___grand_circle_18"/><text:bookmark-end text:name="grand_circle"/></text:h>
      <text:p text:style-name="Text_20_body">Start: <text:line-break/>
Finish: <text:line-break/>
//Timing: //<text:line-break/></text:p>
      <text:h text:style-name="Heading_20_2" text:outline-level="2"><text:bookmark-start text:name="__RefHeading___ecart_fallaway_whisk_19"/><text:bookmark-start text:name="ecart_fallaway_whisk"/>Ecart (Fallaway Whisk)<text:bookmark-end text:name="__RefHeading___ecart_fallaway_whisk_19"/><text:bookmark-end text:name="ecart_fallaway_whisk"/></text:h>
      <text:p text:style-name="Text_20_body">Start: <text:line-break/>
Finish: <text:line-break/>
//Timing: //<text:line-break/></text:p>
      <text:h text:style-name="Heading_20_2" text:outline-level="2"><text:bookmark-start text:name="__RefHeading___methods_of_changing_feet_20"/><text:bookmark-start text:name="methods_of_changing_feet"/>Methods of Changing Feet<text:bookmark-end text:name="__RefHeading___methods_of_changing_feet_20"/><text:bookmark-end text:name="methods_of_changing_feet"/></text:h>
      <text:p text:style-name="Text_20_body">Start: <text:line-break/>
Finish: <text:line-break/>
//Timing: //<text:line-break/></text:p>
      <text:h text:style-name="Heading_20_2" text:outline-level="2"><text:bookmark-start text:name="__RefHeading___left_foot_variation_21"/><text:bookmark-start text:name="left_foot_variation"/>Left Foot Variation<text:bookmark-end text:name="__RefHeading___left_foot_variation_21"/><text:bookmark-end text:name="left_foot_variation"/></text:h>
      <text:p text:style-name="Text_20_body">Start: <text:line-break/>
Finish: <text:line-break/>
//Timing: //<text:line-break/></text:p>
      <text:h text:style-name="Heading_20_2" text:outline-level="2"><text:bookmark-start text:name="__RefHeading___coup_de_pique_22"/><text:bookmark-start text:name="coup_de_pique"/>Coup de Pique<text:bookmark-end text:name="__RefHeading___coup_de_pique_22"/><text:bookmark-end text:name="coup_de_pique"/></text:h>
      <text:p text:style-name="Text_20_body">Start: <text:line-break/>
Finish: <text:line-break/>
//Timing: //<text:line-break/></text:p>
      <text:h text:style-name="Heading_20_2" text:outline-level="2"><text:bookmark-start text:name="__RefHeading___drag_23"/><text:bookmark-start text:name="drag"/>Drag<text:bookmark-end text:name="__RefHeading___drag_23"/><text:bookmark-end text:name="drag"/></text:h>
      <text:p text:style-name="Text_20_body">Start: <text:line-break/>
Finish: <text:line-break/>
//Timing: //<text:line-break/></text:p>
      <text:h text:style-name="Heading_20_2" text:outline-level="2"><text:bookmark-start text:name="__RefHeading___twist_turn_24"/><text:bookmark-start text:name="twist_turn"/>Twist Turn<text:bookmark-end text:name="__RefHeading___twist_turn_24"/><text:bookmark-end text:name="twist_turn"/></text:h>
      <text:p text:style-name="Text_20_body">Start: <text:line-break/>
Finish: <text:line-break/>
//Timing: //<text:line-break/></text:p>
      <text:h text:style-name="Heading_20_2" text:outline-level="2"><text:bookmark-start text:name="__RefHeading___twists_25"/><text:bookmark-start text:name="twists"/>Twists<text:bookmark-end text:name="__RefHeading___twists_25"/><text:bookmark-end text:name="twists"/></text:h>
      <text:p text:style-name="Text_20_body">Start: <text:line-break/>
Finish: <text:line-break/>
//Timing: //<text:line-break/></text:p>
      <text:h text:style-name="Heading_20_2" text:outline-level="2"><text:bookmark-start text:name="__RefHeading___la_passe_26"/><text:bookmark-start text:name="la_passe"/>La Passé<text:bookmark-end text:name="__RefHeading___la_passe_26"/><text:bookmark-end text:name="la_passe"/></text:h>
      <text:p text:style-name="Text_20_body">Start: <text:line-break/>
Finish: <text:line-break/>
//Timing: //<text:line-break/></text:p>
      <text:h text:style-name="Heading_20_2" text:outline-level="2"><text:bookmark-start text:name="__RefHeading___banderillas_27"/><text:bookmark-start text:name="banderillas"/>Banderillas<text:bookmark-end text:name="__RefHeading___banderillas_27"/><text:bookmark-end text:name="banderillas"/></text:h>
      <text:p text:style-name="Text_20_body">Start: <text:line-break/>
Finish: <text:line-break/>
//Timing: //<text:line-break/></text:p>
      <text:h text:style-name="Heading_20_2" text:outline-level="2"><text:bookmark-start text:name="__RefHeading___fallaway_reverse_turn_28"/><text:bookmark-start text:name="fallaway_reverse_turn"/>Fallaway Reverse Turn<text:bookmark-end text:name="__RefHeading___fallaway_reverse_turn_28"/><text:bookmark-end text:name="fallaway_reverse_turn"/></text:h>
      <text:p text:style-name="Text_20_body">Start: <text:line-break/>
Finish: <text:line-break/>
//Timing: //<text:line-break/></text:p>
      <text:h text:style-name="Heading_20_2" text:outline-level="2"><text:bookmark-start text:name="__RefHeading___open_telemark_29"/><text:bookmark-start text:name="open_telemark"/>Open Telemark<text:bookmark-end text:name="__RefHeading___open_telemark_29"/><text:bookmark-end text:name="open_telemark"/></text:h>
      <text:p text:style-name="Text_20_body">Start: <text:line-break/>
Finish: <text:line-break/>
//Timing: //<text:line-break/></text:p>
      <text:h text:style-name="Heading_20_2" text:outline-level="2"><text:bookmark-start text:name="__RefHeading___chasse_cape_30"/><text:bookmark-start text:name="chasse_cape"/>Chasse Cape<text:bookmark-end text:name="__RefHeading___chasse_cape_30"/><text:bookmark-end text:name="chasse_cape"/></text:h>
      <text:p text:style-name="Text_20_body">Start: <text:line-break/>
Finish: <text:line-break/>
//Timing: //<text:line-break/></text:p>
      <text:h text:style-name="Heading_20_2" text:outline-level="2"><text:bookmark-start text:name="__RefHeading___travelling_spins_from_promenade_position_31"/><text:bookmark-start text:name="travelling_spins_from_promenade_position"/>Travelling Spins from Promenade Position<text:bookmark-end text:name="__RefHeading___travelling_spins_from_promenade_position_31"/><text:bookmark-end text:name="travelling_spins_from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travelling_spins_from_counter_promenade_position_32"/><text:bookmark-start text:name="travelling_spins_from_counter_promenade_position"/>Travelling Spins from Counter Promenade Position<text:bookmark-end text:name="__RefHeading___travelling_spins_from_counter_promenade_position_32"/><text:bookmark-end text:name="travelling_spins_from_counter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spanish_line_in_inverted_open_promenade_position_or_open_counter_promenade_position_33"/><text:bookmark-start text:name="spanish_line_in_inverted_open_promenade_position_or_open_counter_promenade_position"/>Spanish Line in Inverted Open Promenade Position or Open Counter Promenade Position<text:bookmark-end text:name="__RefHeading___spanish_line_in_inverted_open_promenade_position_or_open_counter_promenade_position_33"/><text:bookmark-end text:name="spanish_line_in_inverted_open_promenade_position_or_open_counter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flamenco_taps_34"/><text:bookmark-start text:name="flamenco_taps"/>Flamenco Taps<text:bookmark-end text:name="__RefHeading___flamenco_taps_34"/><text:bookmark-end text:name="flamenco_taps"/></text:h>
      <text:p text:style-name="Text_20_body">Start: <text:line-break/>
Finish: <text:line-break/>
//Timing: //<text:line-break/></text:p>
      <text:h text:style-name="Heading_20_2" text:outline-level="2"><text:bookmark-start text:name="__RefHeading___fregolina_also_farol_35"/><text:bookmark-start text:name="fregolina_also_farol"/>Fregolina (also Farol)<text:bookmark-end text:name="__RefHeading___fregolina_also_farol_35"/><text:bookmark-end text:name="fregolina_also_farol"/></text:h>
      <text:p text:style-name="Text_20_body">Start: <text:line-break/>
Finish: <text:line-break/>
//Timing: /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08:02</meta:creation-date>
    <dc:creator>Generated</dc:creator>
    <dc:date>2026-09-10T03::08:02</dc:date>
    <dc:language>en-US</dc:language>
    <meta:editing-cycles>1</meta:editing-cycles>
    <meta:editing-duration>PT0S</meta:editing-duration>
    <dc:title>syllabus:paso:paso</dc:title>
  </office:meta>
</office:document-meta>
</file>