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yllabus:latin_intro:start"/><text:bookmark-start text:name="__RefHeading___latin_introduction_1"/><text:bookmark-start text:name="latin_introduction"/>Latin Introduction<text:bookmark-end text:name="__RefHeading___latin_introduction_1"/><text:bookmark-end text:name="latin_introduction"/></text:h>
      <text:p text:style-name="Text_20_body"><text:span text:style-name="Emphasis"><text:a xlink:type="simple" xlink:href="https://dancesport.org.au/dswiki/doku.php?id=syllabus:approved_syllabus" text:style-name="Internet_20_link" text:visited-style-name="Visited_20_Internet_20_Link">Approved Syllabus</text:a> · Latin American Style</text:span></text:p>
      <text:h text:style-name="Heading_20_2" text:outline-level="2"><text:bookmark-start text:name="__RefHeading___abbreviations_used_2"/><text:bookmark-start text:name="abbreviations_used"/>Abbreviations Used<text:bookmark-end text:name="__RefHeading___abbreviations_used_2"/><text:bookmark-end text:name="abbreviations_used"/></text:h>
      <table:table table:style-name="Table">
        <table:table-column/>
        <table:table-column/>
        <table:table-row>
          <table:table-cell office:value-type="string" table:style-name="tableheader">
            <text:p text:style-name="Table_20_Heading"> Abbreviation </text:p>
          </table:table-cell>
          <table:table-cell office:value-type="string" table:style-name="tableheader">
            <text:p text:style-name="Table_20_Heading"> Meaning </text:p>
          </table:table-cell>
        </table:table-row>
        <table:table-row>
          <table:table-cell office:value-type="string" table:style-name="tablecell">
            <text:p text:style-name="tablealignleft"> B </text:p>
          </table:table-cell>
          <table:table-cell office:value-type="string" table:style-name="tablecell">
            <text:p text:style-name="tablealignleft"> Ball (of foot) </text:p>
          </table:table-cell>
        </table:table-row>
        <table:table-row>
          <table:table-cell office:value-type="string" table:style-name="tablecell">
            <text:p text:style-name="tablealignleft"> BF </text:p>
          </table:table-cell>
          <table:table-cell office:value-type="string" table:style-name="tablecell">
            <text:p text:style-name="tablealignleft"> Ball (of foot) Flat </text:p>
          </table:table-cell>
        </table:table-row>
        <table:table-row>
          <table:table-cell office:value-type="string" table:style-name="tablecell">
            <text:p text:style-name="tablealignleft"> Basic (A) </text:p>
          </table:table-cell>
          <table:table-cell office:value-type="string" table:style-name="tablecell">
            <text:p text:style-name="tablealignleft"> Basic with alternative bounce </text:p>
          </table:table-cell>
        </table:table-row>
        <table:table-row>
          <table:table-cell office:value-type="string" table:style-name="tablecell">
            <text:p text:style-name="tablealignleft"> Basic (B) </text:p>
          </table:table-cell>
          <table:table-cell office:value-type="string" table:style-name="tablecell">
            <text:p text:style-name="tablealignleft"> Basic with basic bounce </text:p>
          </table:table-cell>
        </table:table-row>
        <table:table-row>
          <table:table-cell office:value-type="string" table:style-name="tablecell">
            <text:p text:style-name="tablealignleft"> C </text:p>
          </table:table-cell>
          <table:table-cell office:value-type="string" table:style-name="tablecell">
            <text:p text:style-name="tablealignleft"> Centre </text:p>
          </table:table-cell>
        </table:table-row>
        <table:table-row>
          <table:table-cell office:value-type="string" table:style-name="tablecell">
            <text:p text:style-name="tablealignleft"> CBP </text:p>
          </table:table-cell>
          <table:table-cell office:value-type="string" table:style-name="tablecell">
            <text:p text:style-name="tablealignleft"> Contra Body Position (CBMP) </text:p>
          </table:table-cell>
        </table:table-row>
        <table:table-row>
          <table:table-cell office:value-type="string" table:style-name="tablecell">
            <text:p text:style-name="tablealignleft"> CP </text:p>
          </table:table-cell>
          <table:table-cell office:value-type="string" table:style-name="tablecell">
            <text:p text:style-name="tablealignleft"> Closed Position </text:p>
          </table:table-cell>
        </table:table-row>
        <table:table-row>
          <table:table-cell office:value-type="string" table:style-name="tablecell">
            <text:p text:style-name="tablealignleft"> CPP </text:p>
          </table:table-cell>
          <table:table-cell office:value-type="string" table:style-name="tablecell">
            <text:p text:style-name="tablealignleft"> Counter Promenade Position </text:p>
          </table:table-cell>
        </table:table-row>
        <table:table-row>
          <table:table-cell office:value-type="string" table:style-name="tablecell">
            <text:p text:style-name="tablealignleft"> DC </text:p>
          </table:table-cell>
          <table:table-cell office:value-type="string" table:style-name="tablecell">
            <text:p text:style-name="tablealignleft"> Diagonal Centre </text:p>
          </table:table-cell>
        </table:table-row>
        <table:table-row>
          <table:table-cell office:value-type="string" table:style-name="tablecell">
            <text:p text:style-name="tablealignleft"> DW </text:p>
          </table:table-cell>
          <table:table-cell office:value-type="string" table:style-name="tablecell">
            <text:p text:style-name="tablealignleft"> Diagonal Wall </text:p>
          </table:table-cell>
        </table:table-row>
        <table:table-row>
          <table:table-cell office:value-type="string" table:style-name="tablecell">
            <text:p text:style-name="tablealignleft"> FP </text:p>
          </table:table-cell>
          <table:table-cell office:value-type="string" table:style-name="tablecell">
            <text:p text:style-name="tablealignleft"> Fan Position </text:p>
          </table:table-cell>
        </table:table-row>
        <table:table-row>
          <table:table-cell office:value-type="string" table:style-name="tablecell">
            <text:p text:style-name="tablealignleft"> HF </text:p>
          </table:table-cell>
          <table:table-cell office:value-type="string" table:style-name="tablecell">
            <text:p text:style-name="tablealignleft"> Heel Flat </text:p>
          </table:table-cell>
        </table:table-row>
        <table:table-row>
          <table:table-cell office:value-type="string" table:style-name="tablecell">
            <text:p text:style-name="tablealignleft"> I/E </text:p>
          </table:table-cell>
          <table:table-cell office:value-type="string" table:style-name="tablecell">
            <text:p text:style-name="tablealignleft"> Inside Edge </text:p>
          </table:table-cell>
        </table:table-row>
        <table:table-row>
          <table:table-cell office:value-type="string" table:style-name="tablecell">
            <text:p text:style-name="tablealignleft"> L </text:p>
          </table:table-cell>
          <table:table-cell office:value-type="string" table:style-name="tablecell">
            <text:p text:style-name="tablealignleft"> Left </text:p>
          </table:table-cell>
        </table:table-row>
        <table:table-row>
          <table:table-cell office:value-type="string" table:style-name="tablecell">
            <text:p text:style-name="tablealignleft"> LF </text:p>
          </table:table-cell>
          <table:table-cell office:value-type="string" table:style-name="tablecell">
            <text:p text:style-name="tablealignleft"> Left Foot </text:p>
          </table:table-cell>
        </table:table-row>
      </table:table>
      <text:p text:style-name="Text_20_body"><text:span text:style-name="Emphasis">Note: this list is incomplete — entries from LF onward are still to be added.</text:span></text:p>
      <text:p text:style-name="Text_20_body"><text:line-break/>
</text:p>
      <text:h text:style-name="Heading_20_2" text:outline-level="2"><text:bookmark-start text:name="__RefHeading___definitions_3"/><text:bookmark-start text:name="definitions"/>Definitions<text:bookmark-end text:name="__RefHeading___definitions_3"/><text:bookmark-end text:name="definitions"/></text:h>
      <text:h text:style-name="Heading_20_3" text:outline-level="3"><text:bookmark-start text:name="__RefHeading___alignment_4"/><text:bookmark-start text:name="alignment"/>Alignment<text:bookmark-end text:name="__RefHeading___alignment_4"/><text:bookmark-end text:name="alignment"/></text:h>
      <text:p text:style-name="Text_20_body">Alignment is the position of the feet in relation to the room. Given as <text:span text:style-name="Strong_20_Emphasis">Facing</text:span> and <text:span text:style-name="Strong_20_Emphasis">Backing</text:span> when feet and body are in line, and <text:span text:style-name="Strong_20_Emphasis">Pointing</text:span> when the foot has a different alignment to the body.</text:p>
      <text:p text:style-name="Text_20_body">Alignment is of importance in progressive dances such as Samba and Paso Doble. Cha Cha Cha, Rumba and Jive are non-progressive dances.</text:p>
      <text:h text:style-name="Heading_20_3" text:outline-level="3"><text:bookmark-start text:name="__RefHeading___amount_of_turn_5"/><text:bookmark-start text:name="amount_of_turn"/>Amount of Turn<text:bookmark-end text:name="__RefHeading___amount_of_turn_5"/><text:bookmark-end text:name="amount_of_turn"/></text:h>
      <text:p text:style-name="Text_20_body">Amount of turn is measured between the feet and expressed as a fraction of a circle.</text:p>
      <text:p text:style-name="Text_20_body">The direction of the turn should be included in answering questions on amounts of turn (for example, ¼ R, ½ L, etc). Many figures in Latin are flexible in the amount of turn that can be applied, so it is quite normal to see amounts of turn such as ¾ to R over steps 5-8.</text:p>
      <text:h text:style-name="Heading_20_3" text:outline-level="3"><text:bookmark-start text:name="__RefHeading___contra_body_movement_6"/><text:bookmark-start text:name="contra_body_movement"/>Contra Body Movement<text:bookmark-end text:name="__RefHeading___contra_body_movement_6"/><text:bookmark-end text:name="contra_body_movement"/></text:h>
      <text:p text:style-name="Text_20_body">Contra Body Movement is the turning of the opposite side of the body towards the moving foot, which is moving forward or back. It is usually used to initiate turn.</text:p>
      <text:p text:style-name="Text_20_body">CBM is seldom used in Latin, but the term CBMP (below) is used, and it is extremely important for all students to have a clear understanding of the difference between the two. <text:span text:style-name="Strong_20_Emphasis">CBM is a body action, while CBMP is a foot position.</text:span></text:p>
      <text:h text:style-name="Heading_20_3" text:outline-level="3"><text:bookmark-start text:name="__RefHeading___contra_body_movement_position_or_contra_body_position_7"/><text:bookmark-start text:name="contra_body_movement_position_or_contra_body_position"/>Contra Body Movement Position (or Contra Body Position)<text:bookmark-end text:name="__RefHeading___contra_body_movement_position_or_contra_body_position_7"/><text:bookmark-end text:name="contra_body_movement_position_or_contra_body_position"/></text:h>
      <text:p text:style-name="Text_20_body">Contra Body Movement Position is a foot position where the foot is placed on or across the line of the supporting foot, either in front of or behind the supporting foot.</text:p>
      <text:p text:style-name="Text_20_body">The term Contra Body Position has been used in the charts to provide a clearer distinction between this foot position and Contra Body Movement.</text:p>
      <text:h text:style-name="Heading_20_3" text:outline-level="3"><text:bookmark-start text:name="__RefHeading___footwork_8"/><text:bookmark-start text:name="footwork"/>Footwork<text:bookmark-end text:name="__RefHeading___footwork_8"/><text:bookmark-end text:name="footwork"/></text:h>
      <text:p text:style-name="Text_20_body">Footwork describes the part of the foot that is in contact with the floor.</text:p>
      <text:p text:style-name="Text_20_body">Usually given as 'T' (toe) or 'BF' (Ball Flat), but there are times when it is desirable to be more descriptive, such as 'IE' (Inside Edge).</text:p>
      <text:h text:style-name="Heading_20_3" text:outline-level="3"><text:bookmark-start text:name="__RefHeading___foot_position_9"/><text:bookmark-start text:name="foot_position"/>Foot Position<text:bookmark-end text:name="__RefHeading___foot_position_9"/><text:bookmark-end text:name="foot_position"/></text:h>
      <text:p text:style-name="Text_20_body">Foot Position is the position of one foot in relation to the other.</text:p>
      <text:p text:style-name="Text_20_body">This is generally described in terms such as Right Foot Forward, Left Foot to the Side, etc. Other foot positions include PP (Promenade Position), OP (Outside Partner) and Contra Body Position.</text:p>
      <text:h text:style-name="Heading_20_3" text:outline-level="3"><text:bookmark-start text:name="__RefHeading___line_of_dance_lod_10"/><text:bookmark-start text:name="line_of_dance_lod"/>Line of Dance (LOD)<text:bookmark-end text:name="__RefHeading___line_of_dance_lod_10"/><text:bookmark-end text:name="line_of_dance_lod"/></text:h>
      <text:p text:style-name="Text_20_body">Line of Dance is an imaginary line drawn around the outside of the dance floor in an anti-clockwise direction.</text:p>
      <text:h text:style-name="Heading_20_3" text:outline-level="3"><text:bookmark-start text:name="__RefHeading___rhythm_11"/><text:bookmark-start text:name="rhythm"/>Rhythm<text:bookmark-end text:name="__RefHeading___rhythm_11"/><text:bookmark-end text:name="rhythm"/></text:h>
      <text:p text:style-name="Text_20_body">The regular occurrence of accentuated beats.</text:p>
      <text:h text:style-name="Heading_20_3" text:outline-level="3"><text:bookmark-start text:name="__RefHeading___tempo_12"/><text:bookmark-start text:name="tempo"/>Tempo<text:bookmark-end text:name="__RefHeading___tempo_12"/><text:bookmark-end text:name="tempo"/></text:h>
      <text:p text:style-name="Text_20_body">The speed at which music is played, measured in bars per minute.</text:p>
      <text:p text:style-name="Text_20_body">This measurement of music in bars per minute is unique to dancing, as musicians measure music in beats per minute. For example, a Rumba played at 27 bars per minute would equate to 108 beats per minute for a musician.</text:p>
      <text:h text:style-name="Heading_20_3" text:outline-level="3"><text:bookmark-start text:name="__RefHeading___time_signature_13"/><text:bookmark-start text:name="time_signature"/>Time Signature<text:bookmark-end text:name="__RefHeading___time_signature_13"/><text:bookmark-end text:name="time_signature"/></text:h>
      <text:p text:style-name="Text_20_body">Time Signature is a musical notation which defines the number of beats in a bar of music (top number), and the type of note that makes up the bar (bottom number).</text:p>
      <text:p text:style-name="Text_20_body"><text:line-break/>
</text:p>
      <text:h text:style-name="Heading_20_2" text:outline-level="2"><text:bookmark-start text:name="__RefHeading___summary_of_recommended_tempi_and_time_signatures_14"/><text:bookmark-start text:name="summary_of_recommended_tempi_and_time_signatures"/>Summary of Recommended Tempi and Time Signatures<text:bookmark-end text:name="__RefHeading___summary_of_recommended_tempi_and_time_signatures_14"/><text:bookmark-end text:name="summary_of_recommended_tempi_and_time_signatures"/></text:h>
      <text:p text:style-name="Text_20_body">For DanceSport Australia competitive events.</text:p>
      <table:table table:style-name="Table">
        <table:table-column/>
        <table:table-column/>
        <table:table-column/>
        <table:table-row>
          <table:table-cell office:value-type="string" table:style-name="tableheader">
            <text:p text:style-name="Table_20_Heading"> Dance </text:p>
          </table:table-cell>
          <table:table-cell office:value-type="string" table:style-name="tableheader">
            <text:p text:style-name="Table_20_Heading"> Tempo </text:p>
          </table:table-cell>
          <table:table-cell office:value-type="string" table:style-name="tableheader">
            <text:p text:style-name="Table_20_Heading"> Time Signature </text:p>
          </table:table-cell>
        </table:table-row>
        <table:table-row>
          <table:table-cell office:value-type="string" table:style-name="tablecell">
            <text:p text:style-name="tablealignleft"> Cha Cha Cha </text:p>
          </table:table-cell>
          <table:table-cell office:value-type="string" table:style-name="tablecell">
            <text:p text:style-name="tablealignleft"> 30 bars per minute </text:p>
          </table:table-cell>
          <table:table-cell office:value-type="string" table:style-name="tablecell">
            <text:p text:style-name="tablealignleft"> 4/4 </text:p>
          </table:table-cell>
        </table:table-row>
        <table:table-row>
          <table:table-cell office:value-type="string" table:style-name="tablecell">
            <text:p text:style-name="tablealignleft"> Samba </text:p>
          </table:table-cell>
          <table:table-cell office:value-type="string" table:style-name="tablecell">
            <text:p text:style-name="tablealignleft"> 50 bars per minute </text:p>
          </table:table-cell>
          <table:table-cell office:value-type="string" table:style-name="tablecell">
            <text:p text:style-name="tablealignleft"> 2/4 </text:p>
          </table:table-cell>
        </table:table-row>
        <table:table-row>
          <table:table-cell office:value-type="string" table:style-name="tablecell">
            <text:p text:style-name="tablealignleft"> Rumba </text:p>
          </table:table-cell>
          <table:table-cell office:value-type="string" table:style-name="tablecell">
            <text:p text:style-name="tablealignleft"> 27 bars per minute </text:p>
          </table:table-cell>
          <table:table-cell office:value-type="string" table:style-name="tablecell">
            <text:p text:style-name="tablealignleft"> 4/4 </text:p>
          </table:table-cell>
        </table:table-row>
        <table:table-row>
          <table:table-cell office:value-type="string" table:style-name="tablecell">
            <text:p text:style-name="tablealignleft"> Paso Doble </text:p>
          </table:table-cell>
          <table:table-cell office:value-type="string" table:style-name="tablecell">
            <text:p text:style-name="tablealignleft"> 62 bars per minute </text:p>
          </table:table-cell>
          <table:table-cell office:value-type="string" table:style-name="tablecell">
            <text:p text:style-name="tablealignleft"> 2/4 </text:p>
          </table:table-cell>
        </table:table-row>
        <table:table-row>
          <table:table-cell office:value-type="string" table:style-name="tablecell">
            <text:p text:style-name="tablealignleft"> Jive </text:p>
          </table:table-cell>
          <table:table-cell office:value-type="string" table:style-name="tablecell">
            <text:p text:style-name="tablealignleft"> 44 bars per minute </text:p>
          </table:table-cell>
          <table:table-cell office:value-type="string" table:style-name="tablecell">
            <text:p text:style-name="tablealignleft"> 4/4 </text:p>
          </table:table-cell>
        </table:table-row>
      </table:table>
      <text:p text:style-name="Text_20_body">It should be noted that while DanceSport Australia lists these speeds as recommended, many dancers and coaches prefer much slower speeds for practice.</text:p>
      <text:p text:style-name="Text_20_body">The tempi above are single recommended values. <text:a xlink:type="simple" xlink:href="https://dancesport.org.au/dswiki/doku.php?id=rules:conduct#r22_2" text:style-name="Internet_20_link" text:visited-style-name="Visited_20_Internet_20_Link">Rule 22.2</text:a> of the Rules of DanceSport expresses the recommended Latin tempi as ranges; each value above falls within the corresponding range in that rule, which remains the authority for competi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0T02::14:10</meta:creation-date>
    <dc:creator>Generated</dc:creator>
    <dc:date>2026-09-10T02::14:10</dc:date>
    <dc:language>en-US</dc:language>
    <meta:editing-cycles>1</meta:editing-cycles>
    <meta:editing-duration>PT0S</meta:editing-duration>
    <dc:title>syllabus:latin_intro:start</dc:title>
  </office:meta>
</office:document-meta>
</file>