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llabus:jive:start"/><text:bookmark-start text:name="__RefHeading___jive_1"/><text:bookmark-start text:name="jive"/>Jive<text:bookmark-end text:name="__RefHeading___jive_1"/><text:bookmark-end text:name="jive"/></text:h>
      <text:p text:style-name="Text_20_body"><text:span text:style-name="Emphasis"><text:a xlink:type="simple" xlink:href="https://dancesport.org.au/dswiki/doku.php?id=syllabus:approved_syllabus" text:style-name="Internet_20_link" text:visited-style-name="Visited_20_Internet_20_Link">Approved Syllabus</text:a> · Latin American Style</text:span></text:p>
      <text:p text:style-name="Text_20_body">Click a figure to jump to its description.</text:p>
      <text:list text:style-name="Numbering_20_1" text:continue-numbering="false">
        <text:list-item>
          <text:p text:style-name="Numbering_20_1_Content_First"> <text:a xlink:type="simple" xlink:href="https://dancesport.org.au/dswiki/doku.php?id=syllabus:jive:jive#basic_in_place" text:style-name="Internet_20_link" text:visited-style-name="Visited_20_Internet_20_Link">Basic in Place</text:a></text:p>
        </text:list-item>
        <text:list-item>
          <text:p text:style-name="Numbering_20_1_Content"> <text:a xlink:type="simple" xlink:href="https://dancesport.org.au/dswiki/doku.php?id=syllabus:jive:jive#fallaway_rock" text:style-name="Internet_20_link" text:visited-style-name="Visited_20_Internet_20_Link">Fallaway Rock</text:a></text:p>
        </text:list-item>
        <text:list-item>
          <text:p text:style-name="Numbering_20_1_Content"> <text:a xlink:type="simple" xlink:href="https://dancesport.org.au/dswiki/doku.php?id=syllabus:jive:jive#change_of_place_right_to_left" text:style-name="Internet_20_link" text:visited-style-name="Visited_20_Internet_20_Link">Change of Place Right to Left</text:a></text:p>
        </text:list-item>
        <text:list-item>
          <text:p text:style-name="Numbering_20_1_Content"> <text:a xlink:type="simple" xlink:href="https://dancesport.org.au/dswiki/doku.php?id=syllabus:jive:jive#change_of_place_left_to_right" text:style-name="Internet_20_link" text:visited-style-name="Visited_20_Internet_20_Link">Change of Place Left to Right</text:a></text:p>
        </text:list-item>
        <text:list-item>
          <text:p text:style-name="Numbering_20_1_Content"> <text:a xlink:type="simple" xlink:href="https://dancesport.org.au/dswiki/doku.php?id=syllabus:jive:jive#link" text:style-name="Internet_20_link" text:visited-style-name="Visited_20_Internet_20_Link">Link</text:a></text:p>
        </text:list-item>
        <text:list-item>
          <text:p text:style-name="Numbering_20_1_Content"> <text:a xlink:type="simple" xlink:href="https://dancesport.org.au/dswiki/doku.php?id=syllabus:jive:jive#whip" text:style-name="Internet_20_link" text:visited-style-name="Visited_20_Internet_20_Link">Whip</text:a></text:p>
        </text:list-item>
        <text:list-item>
          <text:p text:style-name="Numbering_20_1_Content"> <text:a xlink:type="simple" xlink:href="https://dancesport.org.au/dswiki/doku.php?id=syllabus:jive:jive#whip_throwaway" text:style-name="Internet_20_link" text:visited-style-name="Visited_20_Internet_20_Link">Whip Throwaway</text:a></text:p>
        </text:list-item>
        <text:list-item>
          <text:p text:style-name="Numbering_20_1_Content"> <text:a xlink:type="simple" xlink:href="https://dancesport.org.au/dswiki/doku.php?id=syllabus:jive:jive#walks_slow_quick" text:style-name="Internet_20_link" text:visited-style-name="Visited_20_Internet_20_Link">Walks - Slow, Quick</text:a></text:p>
        </text:list-item>
        <text:list-item>
          <text:p text:style-name="Numbering_20_1_Content"> <text:a xlink:type="simple" xlink:href="https://dancesport.org.au/dswiki/doku.php?id=syllabus:jive:jive#american_spin" text:style-name="Internet_20_link" text:visited-style-name="Visited_20_Internet_20_Link">American Spin</text:a></text:p>
        </text:list-item>
        <text:list-item>
          <text:p text:style-name="Numbering_20_1_Content"> <text:a xlink:type="simple" xlink:href="https://dancesport.org.au/dswiki/doku.php?id=syllabus:jive:jive#windmill" text:style-name="Internet_20_link" text:visited-style-name="Visited_20_Internet_20_Link">Windmill</text:a></text:p>
        </text:list-item>
        <text:list-item>
          <text:p text:style-name="Numbering_20_1_Content"> <text:a xlink:type="simple" xlink:href="https://dancesport.org.au/dswiki/doku.php?id=syllabus:jive:jive#spanish_arms" text:style-name="Internet_20_link" text:visited-style-name="Visited_20_Internet_20_Link">Spanish Arms</text:a></text:p>
        </text:list-item>
        <text:list-item>
          <text:p text:style-name="Numbering_20_1_Content"> <text:a xlink:type="simple" xlink:href="https://dancesport.org.au/dswiki/doku.php?id=syllabus:jive:jive#stop_to_go" text:style-name="Internet_20_link" text:visited-style-name="Visited_20_Internet_20_Link">Stop to Go</text:a></text:p>
        </text:list-item>
        <text:list-item>
          <text:p text:style-name="Numbering_20_1_Content"> <text:a xlink:type="simple" xlink:href="https://dancesport.org.au/dswiki/doku.php?id=syllabus:jive:jive#shoulder_spin" text:style-name="Internet_20_link" text:visited-style-name="Visited_20_Internet_20_Link">Shoulder Spin</text:a></text:p>
        </text:list-item>
        <text:list-item>
          <text:p text:style-name="Numbering_20_1_Content"> <text:a xlink:type="simple" xlink:href="https://dancesport.org.au/dswiki/doku.php?id=syllabus:jive:jive#change_of_hands_behind_back" text:style-name="Internet_20_link" text:visited-style-name="Visited_20_Internet_20_Link">Change of Hands behind back</text:a></text:p>
        </text:list-item>
        <text:list-item>
          <text:p text:style-name="Numbering_20_1_Content"> <text:a xlink:type="simple" xlink:href="https://dancesport.org.au/dswiki/doku.php?id=syllabus:jive:jive#fallaway_throwaway" text:style-name="Internet_20_link" text:visited-style-name="Visited_20_Internet_20_Link">Fallaway Throwaway</text:a></text:p>
        </text:list-item>
        <text:list-item>
          <text:p text:style-name="Numbering_20_1_Content"> <text:a xlink:type="simple" xlink:href="https://dancesport.org.au/dswiki/doku.php?id=syllabus:jive:jive#curly_whip" text:style-name="Internet_20_link" text:visited-style-name="Visited_20_Internet_20_Link">Curly Whip</text:a></text:p>
        </text:list-item>
        <text:list-item>
          <text:p text:style-name="Numbering_20_1_Content"> <text:a xlink:type="simple" xlink:href="https://dancesport.org.au/dswiki/doku.php?id=syllabus:jive:jive#simple_spin" text:style-name="Internet_20_link" text:visited-style-name="Visited_20_Internet_20_Link">Simple Spin</text:a></text:p>
        </text:list-item>
        <text:list-item>
          <text:p text:style-name="Numbering_20_1_Content"> <text:a xlink:type="simple" xlink:href="https://dancesport.org.au/dswiki/doku.php?id=syllabus:jive:jive#reverse_whip" text:style-name="Internet_20_link" text:visited-style-name="Visited_20_Internet_20_Link">Reverse Whip</text:a></text:p>
        </text:list-item>
        <text:list-item>
          <text:p text:style-name="Numbering_20_1_Content"> <text:a xlink:type="simple" xlink:href="https://dancesport.org.au/dswiki/doku.php?id=syllabus:jive:jive#rolling_off_the_arm" text:style-name="Internet_20_link" text:visited-style-name="Visited_20_Internet_20_Link">Rolling off the arm</text:a></text:p>
        </text:list-item>
        <text:list-item>
          <text:p text:style-name="Numbering_20_1_Content"> <text:a xlink:type="simple" xlink:href="https://dancesport.org.au/dswiki/doku.php?id=syllabus:jive:jive#chicken_walks" text:style-name="Internet_20_link" text:visited-style-name="Visited_20_Internet_20_Link">Chicken Walks</text:a></text:p>
        </text:list-item>
        <text:list-item>
          <text:p text:style-name="Numbering_20_1_Content"> <text:a xlink:type="simple" xlink:href="https://dancesport.org.au/dswiki/doku.php?id=syllabus:jive:jive#toe_heel_swivel" text:style-name="Internet_20_link" text:visited-style-name="Visited_20_Internet_20_Link">Toe Heel Swivel</text:a></text:p>
        </text:list-item>
        <text:list-item>
          <text:p text:style-name="Numbering_20_1_Content"> <text:a xlink:type="simple" xlink:href="https://dancesport.org.au/dswiki/doku.php?id=syllabus:jive:jive#stalking_walks_flicks_and_break" text:style-name="Internet_20_link" text:visited-style-name="Visited_20_Internet_20_Link">Stalking Walks, Flicks and Break</text:a></text:p>
        </text:list-item>
        <text:list-item>
          <text:p text:style-name="Numbering_20_1_Content"> <text:a xlink:type="simple" xlink:href="https://dancesport.org.au/dswiki/doku.php?id=syllabus:jive:jive#hip_bump_left_shoulder_shove" text:style-name="Internet_20_link" text:visited-style-name="Visited_20_Internet_20_Link">Hip Bump (Left Shoulder Shove)</text:a></text:p>
        </text:list-item>
        <text:list-item>
          <text:p text:style-name="Numbering_20_1_Content"> <text:a xlink:type="simple" xlink:href="https://dancesport.org.au/dswiki/doku.php?id=syllabus:jive:jive#mooch" text:style-name="Internet_20_link" text:visited-style-name="Visited_20_Internet_20_Link">Mooch</text:a></text:p>
        </text:list-item>
        <text:list-item>
          <text:p text:style-name="Numbering_20_1_Content"> <text:a xlink:type="simple" xlink:href="https://dancesport.org.au/dswiki/doku.php?id=syllabus:jive:jive#miami_special" text:style-name="Internet_20_link" text:visited-style-name="Visited_20_Internet_20_Link">Miami Special</text:a></text:p>
        </text:list-item>
        <text:list-item>
          <text:p text:style-name="Numbering_20_1_Content"> <text:a xlink:type="simple" xlink:href="https://dancesport.org.au/dswiki/doku.php?id=syllabus:jive:jive#chugging" text:style-name="Internet_20_link" text:visited-style-name="Visited_20_Internet_20_Link">Chugging</text:a></text:p>
        </text:list-item>
        <text:list-item>
          <text:p text:style-name="Numbering_20_1_Content"> <text:a xlink:type="simple" xlink:href="https://dancesport.org.au/dswiki/doku.php?id=syllabus:jive:jive#catapult" text:style-name="Internet_20_link" text:visited-style-name="Visited_20_Internet_20_Link">Catapult</text:a></text:p>
        </text:list-item>
        <text:list-item>
          <text:p text:style-name="Numbering_20_1_Content"> <text:a xlink:type="simple" xlink:href="https://dancesport.org.au/dswiki/doku.php?id=syllabus:jive:jive#change_of_place_from_r_to_l_with_double_spin" text:style-name="Internet_20_link" text:visited-style-name="Visited_20_Internet_20_Link">Change of Place from R to L with Double Spin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jive:jive#rock_to_simple_spin" text:style-name="Internet_20_link" text:visited-style-name="Visited_20_Internet_20_Link">Rock to Simple Spin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jive:jive#sugar_push" text:style-name="Internet_20_link" text:visited-style-name="Visited_20_Internet_20_Link">Sugar Push</text:a> <text:span text:style-name="Emphasis">(WDSF only)</text:span></text:p>
        </text:list-item>
        <text:list-item>
          <text:p text:style-name="Numbering_20_1_Content_Last"> <text:a xlink:type="simple" xlink:href="https://dancesport.org.au/dswiki/doku.php?id=syllabus:jive:jive#ball_change" text:style-name="Internet_20_link" text:visited-style-name="Visited_20_Internet_20_Link">Ball Change</text:a> <text:span text:style-name="Emphasis">(WDSF only)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3::25:51</meta:creation-date>
    <dc:creator>Generated</dc:creator>
    <dc:date>2026-09-09T23::25:51</dc:date>
    <dc:language>en-US</dc:language>
    <meta:editing-cycles>1</meta:editing-cycles>
    <meta:editing-duration>PT0S</meta:editing-duration>
    <dc:title>syllabus:jive:start</dc:title>
  </office:meta>
</office:document-meta>
</file>