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llabus:jive:jive"/><text:bookmark-start text:name="__RefHeading___jive_figure_descriptions_1"/><text:bookmark-start text:name="jive_figure_descriptions"/>Jive — Figure Descriptions<text:bookmark-end text:name="__RefHeading___jive_figure_descriptions_1"/><text:bookmark-end text:name="jive_figure_descriptions"/></text:h>
      <text:h text:style-name="Heading_20_2" text:outline-level="2"><text:bookmark-start text:name="__RefHeading___basic_in_place_2"/><text:bookmark-start text:name="basic_in_place"/>Basic in Place<text:bookmark-end text:name="__RefHeading___basic_in_place_2"/><text:bookmark-end text:name="basic_in_place"/></text:h>
      <text:p text:style-name="Text_20_body">Start: LF in place (Close Opp.; Normal Hold) <text:line-break/>
Finish: RF to side (Close Opp.; Normal Hold) <text:line-break/>
//Timing: QQ QaQ QaQ //<text:line-break/>
NOTE - General: May start from step 3. <text:line-break/>
NOTE - Couple position/Lead-Hold-Shaping: This figure may be danced in Open Opp. with LH to RH Hold, double hold or without hold. <text:line-break/></text:p>
      <text:h text:style-name="Heading_20_2" text:outline-level="2"><text:bookmark-start text:name="__RefHeading___fallaway_rock_3"/><text:bookmark-start text:name="fallaway_rock"/>Fallaway Rock<text:bookmark-end text:name="__RefHeading___fallaway_rock_3"/><text:bookmark-end text:name="fallaway_rock"/></text:h>
      <text:p text:style-name="Text_20_body">Start: LF bwd (Close Fallaway; Prom Hold) <text:line-break/>
Finish: RF to side (Close Opp.; Normal Hold) <text:line-break/>
//Timing: QQ QaQ QaQ //<text:line-break/>
NOTE - General: May start from step 3. <text:line-break/>
NOTE - Couple position/Lead-Hold-Shaping: This figure may be danced in Open Opp with LH to RH Hold, double hold or without hold. <text:line-break/></text:p>
      <text:h text:style-name="Heading_20_2" text:outline-level="2"><text:bookmark-start text:name="__RefHeading___change_of_place_right_to_left_4"/><text:bookmark-start text:name="change_of_place_right_to_left"/>Change of Place Right to Left<text:bookmark-end text:name="__RefHeading___change_of_place_right_to_left_4"/><text:bookmark-end text:name="change_of_place_right_to_left"/></text:h>
      <text:p text:style-name="Text_20_body">Start: LF bwd (Close Fallaway; Prom Hold) <text:line-break/>
Finish: RF Fwd and slightly to side (Close Opp.; LH to RH Hold) <text:line-break/>
//Timing: QQ QaQ QaQ //<text:line-break/>
NOTE - General: May start from step 3. <text:line-break/></text:p>
      <text:h text:style-name="Heading_20_2" text:outline-level="2"><text:bookmark-start text:name="__RefHeading___change_of_place_left_to_right_5"/><text:bookmark-start text:name="change_of_place_left_to_right"/>Change of Place Left to Right<text:bookmark-end text:name="__RefHeading___change_of_place_left_to_right_5"/><text:bookmark-end text:name="change_of_place_left_to_right"/></text:h>
      <text:p text:style-name="Text_20_body">Start: LF bwd (Open Opp.; LH to RH Hold) <text:line-break/>
Finish: RF fwd (Open Opp.; LH to RH Hold) <text:line-break/>
//Timing: QQ QaQ QaQ //<text:line-break/>
NOTE - General: May start from step 3. <text:line-break/>
NOTE - Lead-Hold-Shaping: RH to RH Hold may be used. In this case the RH to RH Hold may pass over the Man’s head and placed on his neck over steps 3-5 then released to take LH to RH Hold over steps 6-8, or simply changed to LH to RH Hold. The hold may also be released at the end of step 2 and regained on step 6. <text:line-break/>
NOTE - Couple position/ General Action: Steps 6-8 may be replaced by a Jive Ronde Chasse (both Man and Lady) to end in L Side Same Pos as a precede to Simple Spin. <text:line-break/></text:p>
      <text:h text:style-name="Heading_20_2" text:outline-level="2"><text:bookmark-start text:name="__RefHeading___link_6"/><text:bookmark-start text:name="link"/>Link<text:bookmark-end text:name="__RefHeading___link_6"/><text:bookmark-end text:name="link"/></text:h>
      <text:p text:style-name="Text_20_body">Start: LF bwd (Open Opp.; LH to RH Hold) <text:line-break/>
Finish: RF to side (Close Opp.; Normal Hold) <text:line-break/>
//Timing: QQ QaQ QaQ //<text:line-break/>
NOTE - General: Steps 1-5 only may be used. May start from step 3 <text:line-break/></text:p>
      <text:h text:style-name="Heading_20_2" text:outline-level="2"><text:bookmark-start text:name="__RefHeading___whip_7"/><text:bookmark-start text:name="whip"/>Whip<text:bookmark-end text:name="__RefHeading___whip_7"/><text:bookmark-end text:name="whip"/></text:h>
      <text:p text:style-name="Text_20_body">Start: RF crossed behind LF (Open Opp.; Normal Hold) <text:line-break/>
Finish: RF to side (Close Opp.; Normal Hold) <text:line-break/>
//Timing: QQ QaQ //<text:line-break/>
NOTE - General: More or less turn may be made. <text:line-break/></text:p>
      <text:h text:style-name="Heading_20_2" text:outline-level="2"><text:bookmark-start text:name="__RefHeading___whip_throwaway_8"/><text:bookmark-start text:name="whip_throwaway"/>Whip Throwaway<text:bookmark-end text:name="__RefHeading___whip_throwaway_8"/><text:bookmark-end text:name="whip_throwaway"/></text:h>
      <text:p text:style-name="Text_20_body">Start: RF crossed behind LF (Close Opp.; Normal Hold) <text:line-break/>
Finish: RF to side (Open Opp.; LH to RH Hold) <text:line-break/>
//Timing: QQ QaQ //<text:line-break/>
NOTE - General: Steps 1-2 may be repeated. <text:line-break/></text:p>
      <text:h text:style-name="Heading_20_2" text:outline-level="2"><text:bookmark-start text:name="__RefHeading___walks_-_slow_quick_9"/><text:bookmark-start text:name="walks_-_slow_quick"/>Walks - Slow, Quick<text:bookmark-end text:name="__RefHeading___walks_-_slow_quick_9"/><text:bookmark-end text:name="walks_-_slow_quick"/></text:h>
      <text:p text:style-name="Text_20_body"><text:span text:style-name="Strong_20_Emphasis">PROMENADE WALKS - SLOW</text:span> <text:line-break/>
Start: LF bwd (Close Fallaway; Prom Hold) <text:line-break/>
Finish: RF fwd (Close Opp.; Normal Hold) <text:line-break/>
//Timing: QQ QaQ QaQ //<text:line-break/>
NOTE - General: Steps 3-5 or 3-8 may be repeated. It may start from step 3. <text:line-break/>
<text:span text:style-name="Strong_20_Emphasis">PROMENADE WALKS - QUICK</text:span> <text:line-break/>
<text:line-break/>
Start: LF bwd (Close Fallaway; Prom Hold) <text:line-break/>
Finish: RF closed to LF, weight on LF (Close Prom; Normal Hold) <text:line-break/>
//Timing: QQ QQQQ //<text:line-break/>
NOTE - General: Steps 3-4 or 3-6 may be repeated. It may start from step 3. <text:line-break/>
NOTE - Quantity of turn: It may turn up to ¼ to L <text:line-break/></text:p>
      <text:h text:style-name="Heading_20_2" text:outline-level="2"><text:bookmark-start text:name="__RefHeading___american_spin_10"/><text:bookmark-start text:name="american_spin"/>American Spin<text:bookmark-end text:name="__RefHeading___american_spin_10"/><text:bookmark-end text:name="american_spin"/></text:h>
      <text:p text:style-name="Text_20_body">Start: LF bwd (Open Opp.; RH to RH Hold) <text:line-break/>
Finish: RF Diag. fwd (Open Opp.; LH to RH Hold) <text:line-break/>
//Timing: QQ QaQ QaQ //<text:line-break/>
NOTE - General: May start from step 3. <text:line-break/>
NOTE - Lead-Hold-Shaping: LH to RH Hold may be used. Lady may turn under Man’s LH or RH on step 5. <text:line-break/></text:p>
      <text:h text:style-name="Heading_20_2" text:outline-level="2"><text:bookmark-start text:name="__RefHeading___windmill_11"/><text:bookmark-start text:name="windmill"/>Windmill<text:bookmark-end text:name="__RefHeading___windmill_11"/><text:bookmark-end text:name="windmill"/></text:h>
      <text:p text:style-name="Text_20_body">Start: LF bwd (Open Opp.; LH to RH and RH to LH Hold) <text:line-break/>
Finish: RF to side and slightly fwd (Open Opp.; LH to RH and RH to LH Hold) <text:line-break/>
//Timing: QQ QaQ QaQ //<text:line-break/>
NOTE - General: It may start from step 3. <text:line-break/>
NOTE - General Action: Lady may dance a Running Chasse action on steps 3-5. <text:line-break/></text:p>
      <text:h text:style-name="Heading_20_2" text:outline-level="2"><text:bookmark-start text:name="__RefHeading___spanish_arms_12"/><text:bookmark-start text:name="spanish_arms"/>Spanish Arms<text:bookmark-end text:name="__RefHeading___spanish_arms_12"/><text:bookmark-end text:name="spanish_arms"/></text:h>
      <text:p text:style-name="Text_20_body">Start: LF bwd (Open Opp.; LH to RH and RH to LH Hold) <text:line-break/>
Finish: RF slightly fwd (Open Opp.; LH to RH Hold) <text:line-break/>
//Timing: QQ QaQ QaQ QQ QaQ QaQ //<text:line-break/>
NOTE - General: Steps 1-8 or 9-16 only may be used. <text:line-break/></text:p>
      <text:h text:style-name="Heading_20_2" text:outline-level="2"><text:bookmark-start text:name="__RefHeading___stop_to_go_13"/><text:bookmark-start text:name="stop_to_go"/>Stop to Go<text:bookmark-end text:name="__RefHeading___stop_to_go_13"/><text:bookmark-end text:name="stop_to_go"/></text:h>
      <text:p text:style-name="Text_20_body">Start: LF bwd (Open Opp.; LH to RH Hold) <text:line-break/>
Finish: RF diag. fwd (Open Opp.; LH to RH Hold) <text:line-break/>
//Timing: QQ QaQ QQ QaQ //<text:line-break/>
NOTE - General: May start from step 3. <text:line-break/>
NOTE - Lead-Hold-Shaping: Man may release hold on step 2. He puts the RH on Lady’s back or shoulder on step 4-5, release on step 6 and takes LH to RH hold on step 10. <text:line-break/></text:p>
      <text:h text:style-name="Heading_20_2" text:outline-level="2"><text:bookmark-start text:name="__RefHeading___shoulder_spin_14"/><text:bookmark-start text:name="shoulder_spin"/>Shoulder Spin<text:bookmark-end text:name="__RefHeading___shoulder_spin_14"/><text:bookmark-end text:name="shoulder_spin"/></text:h>
      <text:p text:style-name="Text_20_body">Start: LF bwd (Open Opp.; RH to RH Hold) <text:line-break/>
Finish: RF slightly bwd (Open Opp.; LH to RH Hold) <text:line-break/>
//Timing: QQ QaQ QaQ QQ QaQ QaQ //<text:line-break/></text:p>
      <text:h text:style-name="Heading_20_2" text:outline-level="2"><text:bookmark-start text:name="__RefHeading___change_of_hands_behind_back_15"/><text:bookmark-start text:name="change_of_hands_behind_back"/>Change of Hands behind back<text:bookmark-end text:name="__RefHeading___change_of_hands_behind_back_15"/><text:bookmark-end text:name="change_of_hands_behind_back"/></text:h>
      <text:p text:style-name="Text_20_body">Start: LF bwd (Open Opp.; LH to RH Hold) <text:line-break/>
Finish: RF to side (Open Opp.; LH to RH Hold) <text:line-break/>
//Timing: QQ QaQ QaQ //<text:line-break/>
NOTE - General: May start from step 3. <text:line-break/>
NOTE - Lead-Hold-Shaping: Alternatively man may place Lady’s RH on his waist on step 5, release the hold and allow the Lady’s hand to trail around his waist, regaining LH to RH hold at the end of the turn. <text:line-break/></text:p>
      <text:h text:style-name="Heading_20_2" text:outline-level="2"><text:bookmark-start text:name="__RefHeading___fallaway_throwaway_16"/><text:bookmark-start text:name="fallaway_throwaway"/>Fallaway Throwaway<text:bookmark-end text:name="__RefHeading___fallaway_throwaway_16"/><text:bookmark-end text:name="fallaway_throwaway"/></text:h>
      <text:p text:style-name="Text_20_body">Start: LF bwd (Close Fallaway; Prom Hold) <text:line-break/>
Finish: RF fwd and slightly to side (Open Opp.; LH to RH Hold) <text:line-break/>
//Timing: QQ QaQ QaQ //<text:line-break/>
NOTE - General: May start from step 3. <text:line-break/>
NOTE - Couple position: May start in Open Opposing Position with LH to RH or RH to RH Hold. <text:line-break/>
NOTE - General Action: Man may replace the Rock Action (steps 1-2) with a Side Rock <text:line-break/></text:p>
      <text:h text:style-name="Heading_20_2" text:outline-level="2"><text:bookmark-start text:name="__RefHeading___curly_whip_17"/><text:bookmark-start text:name="curly_whip"/>Curly Whip<text:bookmark-end text:name="__RefHeading___curly_whip_17"/><text:bookmark-end text:name="curly_whip"/></text:h>
      <text:p text:style-name="Text_20_body">Start: LF bwd (Open Opp.; LH to RH Hold) <text:line-break/>
Finish: LF to side (Close Opp.; Normal Hold) <text:line-break/>
//Timing: QQ QaQ //<text:line-break/>
NOTE - General: May be followed by a Jive Chasse to side as a choreographic link. <text:line-break/>
NOTE - Couple position/Lead-Hold-Shaping: Steps 1-2 may also be danced in Normal Hold in Close Opp. Pos, in which case Man will dance a Checked Fwd Step on step 1. <text:line-break/></text:p>
      <text:h text:style-name="Heading_20_2" text:outline-level="2"><text:bookmark-start text:name="__RefHeading___simple_spin_18"/><text:bookmark-start text:name="simple_spin"/>Simple Spin<text:bookmark-end text:name="__RefHeading___simple_spin_18"/><text:bookmark-end text:name="simple_spin"/></text:h>
      <text:p text:style-name="Text_20_body">Start: LF closed to RF (Open Opp.; Release Hand Hold) <text:line-break/>
Finish: RF closed to LF (Open Opp.; LH to RH Hold) <text:line-break/>
//Timing: QQ //<text:line-break/>
NOTE - Couple Position/ General Action: may start in Open Same Position or L Side Same position. When starting in L Side Same position Man may dance Lady’s steps starting with RF and turning to L. <text:line-break/></text:p>
      <text:h text:style-name="Heading_20_2" text:outline-level="2"><text:bookmark-start text:name="__RefHeading___reverse_whip_19"/><text:bookmark-start text:name="reverse_whip"/>Reverse Whip<text:bookmark-end text:name="__RefHeading___reverse_whip_19"/><text:bookmark-end text:name="reverse_whip"/></text:h>
      <text:p text:style-name="Text_20_body">Start: LF bwd (Close Fallaway; Prom Hold) <text:line-break/>
Finish: RF to side (Close Opp.; Normal Hold) <text:line-break/>
//Timing: QQ QaQ QQ QaQ //<text:line-break/>
NOTE - General: May start from step 3. <text:line-break/>
NOTE - General: Steps 6-7 may be repeated <text:line-break/>
NOTE - General Action: Man may replace the Rock Action (steps 1-2) with a Side Rock <text:line-break/></text:p>
      <text:h text:style-name="Heading_20_2" text:outline-level="2"><text:bookmark-start text:name="__RefHeading___rolling_off_the_arm_20"/><text:bookmark-start text:name="rolling_off_the_arm"/>Rolling off the arm<text:bookmark-end text:name="__RefHeading___rolling_off_the_arm_20"/><text:bookmark-end text:name="rolling_off_the_arm"/></text:h>
      <text:p text:style-name="Text_20_body">Start: LF bwd (Open Opp.; RH to RH Hold) <text:line-break/>
Finish: RF diag.fwd (Open Opp.; RH to RH Hold) <text:line-break/>
//Timing: QQ QaQ QQ QaQ //<text:line-break/>
NOTE - Lead-Hold-Shaping: RH to LH Hold may be used through this figure. Double Hold may also be used, releasing the hold with LH on step 7. <text:line-break/>
NOTE - General Action/Quantity of turn: The Lady may be lead to increase the Quantity of Turn over steps 7-10 by 1 whole turn, replacing a Jive chased with Volta Cross Chasse (Double Spin) <text:line-break/></text:p>
      <text:h text:style-name="Heading_20_2" text:outline-level="2"><text:bookmark-start text:name="__RefHeading___chicken_walks_21"/><text:bookmark-start text:name="chicken_walks"/>Chicken Walks<text:bookmark-end text:name="__RefHeading___chicken_walks_21"/><text:bookmark-end text:name="chicken_walks"/></text:h>
      <text:p text:style-name="Text_20_body">Start: LF slightly bwd, weight on RF (Open Opp.; LH to RH Hold) <text:line-break/>
Finish: RF slightly bwd, weight on LF (Close Opp.; LH to RH Hold) <text:line-break/>
//Timing: SSSS //<text:line-break/>
NOTE - General: Steps 1-2 may be repeated <text:line-break/>
NOTE - Timing: This figure may be danced QQQQ or SSQQQQ repeating steps 3 and 4. Any other suitable combination of Q and S may be used. <text:line-break/></text:p>
      <text:h text:style-name="Heading_20_2" text:outline-level="2"><text:bookmark-start text:name="__RefHeading___toe_heel_swivel_22"/><text:bookmark-start text:name="toe_heel_swivel"/>Toe Heel Swivel<text:bookmark-end text:name="__RefHeading___toe_heel_swivel_22"/><text:bookmark-end text:name="toe_heel_swivel"/></text:h>
      <text:p text:style-name="Text_20_body">Start: LF bwd (Open Opp.; LH to RH and RH to LH Hold) <text:line-break/>
Finish: RF fwd and across body (Open Prom; LH to RH and RH to LH Hold) <text:line-break/>
//Timing: QQ QQS QQS //<text:line-break/>
NOTE - General: Steps 3-8 may be repeated <text:line-break/>
NOTE - General Action/ Timing: Last step may be followed by a Break Action timed (1)a2 <text:line-break/>
NOTE - Timing: The following alternative timing may be used: QQ QQQ QQQ. <text:line-break/></text:p>
      <text:h text:style-name="Heading_20_2" text:outline-level="2"><text:bookmark-start text:name="__RefHeading___stalking_walks_flicks_and_break_23"/><text:bookmark-start text:name="stalking_walks_flicks_and_break"/>Stalking Walks, Flicks and Break<text:bookmark-end text:name="__RefHeading___stalking_walks_flicks_and_break_23"/><text:bookmark-end text:name="stalking_walks_flicks_and_break"/></text:h>
      <text:p text:style-name="Text_20_body">Start: LF bwd (Open Opp.; LH to RH and RH to LH hold) <text:line-break/>
Finish: Weight on RF (Open Prom; LH to RH and RH to LH Hold) <text:line-break/>
//Timing: QQQQ QQQQ QQQQ QQQQ Q(Q Q)aQ //<text:line-break/></text:p>
      <text:h text:style-name="Heading_20_2" text:outline-level="2"><text:bookmark-start text:name="__RefHeading___hip_bump_left_shoulder_shove_24"/><text:bookmark-start text:name="hip_bump_left_shoulder_shove"/>Hip Bump (Left Shoulder Shove)<text:bookmark-end text:name="__RefHeading___hip_bump_left_shoulder_shove_24"/><text:bookmark-end text:name="hip_bump_left_shoulder_shove"/></text:h>
      <text:p text:style-name="Text_20_body">Start: LF bwd (Open Opp.; LH to RH Hold) <text:line-break/>
Finish: RF diag., fwd to end RF bwd (Open Opp.; LH to RH Hold) <text:line-break/>
//Timing: QQQQ QaQ //<text:line-break/>
NOTE - General: It may start from step 3. Steps 3-4 may be replaced by a Jive Chasse. <text:line-break/></text:p>
      <text:h text:style-name="Heading_20_2" text:outline-level="2"><text:bookmark-start text:name="__RefHeading___mooch_25"/><text:bookmark-start text:name="mooch"/>Mooch<text:bookmark-end text:name="__RefHeading___mooch_25"/><text:bookmark-end text:name="mooch"/></text:h>
      <text:p text:style-name="Text_20_body">Start: LF bwd (Close Opp.; Normal Hold) <text:line-break/>
Finish: RF to side (Close Opp.; Normal Hold) <text:line-break/>
//Timing: QQQQ QQQQ QaQ QQQQ QQQQ QaQ //<text:line-break/>
NOTE - General: Steps 1-11 or 12-22 only may be used. <text:line-break/>
NOTE - General Action: Flicks may be replaced by a Kicking action. <text:line-break/></text:p>
      <text:h text:style-name="Heading_20_2" text:outline-level="2"><text:bookmark-start text:name="__RefHeading___miami_special_26"/><text:bookmark-start text:name="miami_special"/>Miami Special<text:bookmark-end text:name="__RefHeading___miami_special_26"/><text:bookmark-end text:name="miami_special"/></text:h>
      <text:p text:style-name="Text_20_body">Start: LF bwd (Open Opp.; RH to RH Hold) <text:line-break/>
Finish: RF to side (Open Opp.; LH to RH Hold) <text:line-break/>
//Timing: QQ QaQ QaQ //<text:line-break/>
NOTE - General Action: Man and lady may dance a Ronde Chasse on Steps 6-8. <text:line-break/></text:p>
      <text:h text:style-name="Heading_20_2" text:outline-level="2"><text:bookmark-start text:name="__RefHeading___chugging_27"/><text:bookmark-start text:name="chugging"/>Chugging<text:bookmark-end text:name="__RefHeading___chugging_27"/><text:bookmark-end text:name="chugging"/></text:h>
      <text:p text:style-name="Text_20_body">Start: LF bwd (Open Opp.; RH to RH Hold) <text:line-break/>
Finish: RF diag. Fwd (Open Opp.; LH to RH Hold) <text:line-break/>
//Timing: QQ QaQ QaQ QaQ QaQ QaQ QaQ //<text:line-break/>
NOTE - General: Steps 9-14 may be repeated. Steps 1-14 only may be used. Steps 15-20 may be replaced by steps 3-8 of Overturned Fallaway Throwaway. <text:line-break/>
NOTE - General Action: Lady may substitute steps 9-14 with a series of Flick Ball Change steps with the RF. <text:line-break/></text:p>
      <text:h text:style-name="Heading_20_2" text:outline-level="2"><text:bookmark-start text:name="__RefHeading___catapult_28"/><text:bookmark-start text:name="catapult"/>Catapult<text:bookmark-end text:name="__RefHeading___catapult_28"/><text:bookmark-end text:name="catapult"/></text:h>
      <text:p text:style-name="Text_20_body">Start: LF bwd (Open Opp.; RH to RH Hold) <text:line-break/>
Finish: RF diag.fwd. (Open Opp.; LH to RH Hold) <text:line-break/>
//Timing: QQ QaQ QaQ QQ QaQ QaQ //<text:line-break/></text:p>
      <text:h text:style-name="Heading_20_2" text:outline-level="2"><text:bookmark-start text:name="__RefHeading___change_of_place_from_r_to_l_with_double_spin_29"/><text:bookmark-start text:name="change_of_place_from_r_to_l_with_double_spin"/>Change of Place from R to L with Double Spin<text:bookmark-end text:name="__RefHeading___change_of_place_from_r_to_l_with_double_spin_29"/><text:bookmark-end text:name="change_of_place_from_r_to_l_with_double_spin"/></text:h>
      <text:p text:style-name="Text_20_body"><text:span text:style-name="Emphasis">(WDSF only)</text:span><text:line-break/>
Start: LF bwd (Close Fallaway; Prom Hold) <text:line-break/>
Finish: RF fwd and slightly to side (Open Opp.; LH to RH Hold) <text:line-break/>
//Timing: QQ QaQ QaQ //<text:line-break/>
NOTE - General: May start from step 3. <text:line-break/></text:p>
      <text:h text:style-name="Heading_20_2" text:outline-level="2"><text:bookmark-start text:name="__RefHeading___rock_to_simple_spin_30"/><text:bookmark-start text:name="rock_to_simple_spin"/>Rock to Simple Spin<text:bookmark-end text:name="__RefHeading___rock_to_simple_spin_30"/><text:bookmark-end text:name="rock_to_simple_spin"/></text:h>
      <text:p text:style-name="Text_20_body"><text:span text:style-name="Emphasis">(WDSF only)</text:span><text:line-break/>
Start: LF bwd (Open Opp.; LH to RH Hold) <text:line-break/>
Finish: RF closes to LF (Open Opp.; LH to RH Hold) <text:line-break/>
//Timing: QQQQ //<text:line-break/>
NOTE - General: RH to RH Hold or RH to LH Hold may be used <text:line-break/></text:p>
      <text:h text:style-name="Heading_20_2" text:outline-level="2"><text:bookmark-start text:name="__RefHeading___sugar_push_31"/><text:bookmark-start text:name="sugar_push"/>Sugar Push<text:bookmark-end text:name="__RefHeading___sugar_push_31"/><text:bookmark-end text:name="sugar_push"/></text:h>
      <text:p text:style-name="Text_20_body"><text:span text:style-name="Emphasis">(WDSF only)</text:span><text:line-break/>
Start: Position Held; Weight on RF (Open Opp.; LH to RH Hold) <text:line-break/>
Finish: RF fwd and slightly across body (Open Opp.; LH to RH Hold) <text:line-break/>
//Timing: QaQ QQ QaQ //<text:line-break/>
NOTE - General: May start from step 4. <text:line-break/>
NOTE - General Action: Steps 1-3 may be replaced by Rock Action or/and by 2 steps taken slightly Fwd. Steps 1-3 may be used as an alternative to the Rock Action <text:line-break/></text:p>
      <text:h text:style-name="Heading_20_2" text:outline-level="2"><text:bookmark-start text:name="__RefHeading___ball_change_32"/><text:bookmark-start text:name="ball_change"/>Ball Change<text:bookmark-end text:name="__RefHeading___ball_change_32"/><text:bookmark-end text:name="ball_change"/></text:h>
      <text:p text:style-name="Text_20_body"><text:span text:style-name="Emphasis">(WDSF only)</text:span><text:line-break/>
Start: LF pointed diag. fwd w/o wt (Open Opp.; LH to RH Hold) <text:line-break/>
Finish: RF in place (Open Opp.; LH to RH Hold) <text:line-break/>
//Timing: QaQ //<text:line-break/>
NOTE - General Action: When the LF is kicked (jumping action of the standing leg) it is called KICK BALL CHANGE. When the LF is flicked (no jumping action) it is called FLICK BALL CHANGE. When the position is held on the step 1 it is called BREAK BALL CHANGE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3::18:31</meta:creation-date>
    <dc:creator>Generated</dc:creator>
    <dc:date>2026-09-10T03::18:31</dc:date>
    <dc:language>en-US</dc:language>
    <meta:editing-cycles>1</meta:editing-cycles>
    <meta:editing-duration>PT0S</meta:editing-duration>
    <dc:title>syllabus:jive:jive</dc:title>
  </office:meta>
</office:document-meta>
</file>