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foxtrot:start"/><text:bookmark-start text:name="__RefHeading___foxtrot_1"/><text:bookmark-start text:name="foxtrot"/>Foxtrot<text:bookmark-end text:name="__RefHeading___foxtrot_1"/><text:bookmark-end text:name="foxtrot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Standard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foxtrot:foxtrot#feather_step" text:style-name="Internet_20_link" text:visited-style-name="Visited_20_Internet_20_Link">Feather Step</text:a></text:p>
        </text:list-item>
        <text:list-item>
          <text:p text:style-name="Numbering_20_1_Content"> <text:a xlink:type="simple" xlink:href="https://dancesport.org.au/dswiki/doku.php?id=syllabus:foxtrot:foxtrot#three_step" text:style-name="Internet_20_link" text:visited-style-name="Visited_20_Internet_20_Link">Three Step</text:a></text:p>
        </text:list-item>
        <text:list-item>
          <text:p text:style-name="Numbering_20_1_Content"> <text:a xlink:type="simple" xlink:href="https://dancesport.org.au/dswiki/doku.php?id=syllabus:foxtrot:foxtrot#natural_turn" text:style-name="Internet_20_link" text:visited-style-name="Visited_20_Internet_20_Link">Natural Turn</text:a></text:p>
        </text:list-item>
        <text:list-item>
          <text:p text:style-name="Numbering_20_1_Content"> <text:a xlink:type="simple" xlink:href="https://dancesport.org.au/dswiki/doku.php?id=syllabus:foxtrot:foxtrot#reverse_turn_including_feather_finish" text:style-name="Internet_20_link" text:visited-style-name="Visited_20_Internet_20_Link">Reverse Turn(Including Feather Finish)</text:a></text:p>
        </text:list-item>
        <text:list-item>
          <text:p text:style-name="Numbering_20_1_Content"> <text:a xlink:type="simple" xlink:href="https://dancesport.org.au/dswiki/doku.php?id=syllabus:foxtrot:foxtrot#change_of_direction" text:style-name="Internet_20_link" text:visited-style-name="Visited_20_Internet_20_Link">Change of Direction</text:a></text:p>
        </text:list-item>
        <text:list-item>
          <text:p text:style-name="Numbering_20_1_Content"> <text:a xlink:type="simple" xlink:href="https://dancesport.org.au/dswiki/doku.php?id=syllabus:foxtrot:foxtrot#basic_weave" text:style-name="Internet_20_link" text:visited-style-name="Visited_20_Internet_20_Link">Basic Weave</text:a></text:p>
        </text:list-item>
        <text:list-item>
          <text:p text:style-name="Numbering_20_1_Content"> <text:a xlink:type="simple" xlink:href="https://dancesport.org.au/dswiki/doku.php?id=syllabus:foxtrot:foxtrot#reverse_wave" text:style-name="Internet_20_link" text:visited-style-name="Visited_20_Internet_20_Link">Reverse Wave</text:a></text:p>
        </text:list-item>
        <text:list-item>
          <text:p text:style-name="Numbering_20_1_Content"> <text:a xlink:type="simple" xlink:href="https://dancesport.org.au/dswiki/doku.php?id=syllabus:foxtrot:foxtrot#closed_impetus_turn_and_feather_finish" text:style-name="Internet_20_link" text:visited-style-name="Visited_20_Internet_20_Link">Closed Impetus Turn and Feather Finish</text:a></text:p>
        </text:list-item>
        <text:list-item>
          <text:p text:style-name="Numbering_20_1_Content"> <text:a xlink:type="simple" xlink:href="https://dancesport.org.au/dswiki/doku.php?id=syllabus:foxtrot:foxtrot#natural_weave" text:style-name="Internet_20_link" text:visited-style-name="Visited_20_Internet_20_Link">Natural Weave</text:a></text:p>
        </text:list-item>
        <text:list-item>
          <text:p text:style-name="Numbering_20_1_Content"> <text:a xlink:type="simple" xlink:href="https://dancesport.org.au/dswiki/doku.php?id=syllabus:foxtrot:foxtrot#weave_from_promenade_position" text:style-name="Internet_20_link" text:visited-style-name="Visited_20_Internet_20_Link">Weave from Promenade Position</text:a></text:p>
        </text:list-item>
        <text:list-item>
          <text:p text:style-name="Numbering_20_1_Content"> <text:a xlink:type="simple" xlink:href="https://dancesport.org.au/dswiki/doku.php?id=syllabus:foxtrot:foxtrot#hover_feather" text:style-name="Internet_20_link" text:visited-style-name="Visited_20_Internet_20_Link">Hover Feather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foxtrot:foxtrot#hover_telemark" text:style-name="Internet_20_link" text:visited-style-name="Visited_20_Internet_20_Link">Hover Telemark</text:a></text:p>
        </text:list-item>
        <text:list-item>
          <text:p text:style-name="Numbering_20_1_Content"> <text:a xlink:type="simple" xlink:href="https://dancesport.org.au/dswiki/doku.php?id=syllabus:foxtrot:foxtrot#natural_telemark" text:style-name="Internet_20_link" text:visited-style-name="Visited_20_Internet_20_Link">Natural Telemark</text:a></text:p>
        </text:list-item>
        <text:list-item>
          <text:p text:style-name="Numbering_20_1_Content"> <text:a xlink:type="simple" xlink:href="https://dancesport.org.au/dswiki/doku.php?id=syllabus:foxtrot:foxtrot#natural_twist_turn" text:style-name="Internet_20_link" text:visited-style-name="Visited_20_Internet_20_Link">Natural Twist Turn</text:a></text:p>
        </text:list-item>
        <text:list-item>
          <text:p text:style-name="Numbering_20_1_Content"> <text:a xlink:type="simple" xlink:href="https://dancesport.org.au/dswiki/doku.php?id=syllabus:foxtrot:foxtrot#top_spin" text:style-name="Internet_20_link" text:visited-style-name="Visited_20_Internet_20_Link">Top Spin</text:a></text:p>
        </text:list-item>
        <text:list-item>
          <text:p text:style-name="Numbering_20_1_Content"> <text:a xlink:type="simple" xlink:href="https://dancesport.org.au/dswiki/doku.php?id=syllabus:foxtrot:foxtrot#double_reverse_spin" text:style-name="Internet_20_link" text:visited-style-name="Visited_20_Internet_20_Link">Double Reverse Spin</text:a></text:p>
        </text:list-item>
        <text:list-item>
          <text:p text:style-name="Numbering_20_1_Content"> <text:a xlink:type="simple" xlink:href="https://dancesport.org.au/dswiki/doku.php?id=syllabus:foxtrot:foxtrot#closed_telemark" text:style-name="Internet_20_link" text:visited-style-name="Visited_20_Internet_20_Link">Closed Telemark</text:a></text:p>
        </text:list-item>
        <text:list-item>
          <text:p text:style-name="Numbering_20_1_Content"> <text:a xlink:type="simple" xlink:href="https://dancesport.org.au/dswiki/doku.php?id=syllabus:foxtrot:foxtrot#open_telemark_and_feather_ending" text:style-name="Internet_20_link" text:visited-style-name="Visited_20_Internet_20_Link">Open Telemark and Feather Ending</text:a></text:p>
        </text:list-item>
        <text:list-item>
          <text:p text:style-name="Numbering_20_1_Content"> <text:a xlink:type="simple" xlink:href="https://dancesport.org.au/dswiki/doku.php?id=syllabus:foxtrot:foxtrot#open_natural_turn" text:style-name="Internet_20_link" text:visited-style-name="Visited_20_Internet_20_Link">Open Natural Turn</text:a></text:p>
        </text:list-item>
        <text:list-item>
          <text:p text:style-name="Numbering_20_1_Content"> <text:a xlink:type="simple" xlink:href="https://dancesport.org.au/dswiki/doku.php?id=syllabus:foxtrot:foxtrot#outside_swivel" text:style-name="Internet_20_link" text:visited-style-name="Visited_20_Internet_20_Link">Outside Swivel</text:a></text:p>
        </text:list-item>
        <text:list-item>
          <text:p text:style-name="Numbering_20_1_Content"> <text:a xlink:type="simple" xlink:href="https://dancesport.org.au/dswiki/doku.php?id=syllabus:foxtrot:foxtrot#natural_zig_zag_from_promenade_position" text:style-name="Internet_20_link" text:visited-style-name="Visited_20_Internet_20_Link">Natural Zig Zag from Promenade Position</text:a></text:p>
        </text:list-item>
        <text:list-item>
          <text:p text:style-name="Numbering_20_1_Content"> <text:a xlink:type="simple" xlink:href="https://dancesport.org.au/dswiki/doku.php?id=syllabus:foxtrot:foxtrot#hover_cross" text:style-name="Internet_20_link" text:visited-style-name="Visited_20_Internet_20_Link">Hover Cross</text:a></text:p>
        </text:list-item>
        <text:list-item>
          <text:p text:style-name="Numbering_20_1_Content"> <text:a xlink:type="simple" xlink:href="https://dancesport.org.au/dswiki/doku.php?id=syllabus:foxtrot:foxtrot#curved_feather_to_back_feather" text:style-name="Internet_20_link" text:visited-style-name="Visited_20_Internet_20_Link">Curved Feather to Back Feather</text:a></text:p>
        </text:list-item>
        <text:list-item>
          <text:p text:style-name="Numbering_20_1_Content"> <text:a xlink:type="simple" xlink:href="https://dancesport.org.au/dswiki/doku.php?id=syllabus:foxtrot:foxtrot#open_impetus" text:style-name="Internet_20_link" text:visited-style-name="Visited_20_Internet_20_Link">Open Impetus</text:a></text:p>
        </text:list-item>
        <text:list-item>
          <text:p text:style-name="Numbering_20_1_Content"> <text:a xlink:type="simple" xlink:href="https://dancesport.org.au/dswiki/doku.php?id=syllabus:foxtrot:foxtrot#hover_telemark_to_promenade_position" text:style-name="Internet_20_link" text:visited-style-name="Visited_20_Internet_20_Link">Hover Telemark to Promenade Position</text:a></text:p>
        </text:list-item>
        <text:list-item>
          <text:p text:style-name="Numbering_20_1_Content"> <text:a xlink:type="simple" xlink:href="https://dancesport.org.au/dswiki/doku.php?id=syllabus:foxtrot:foxtrot#fallaway_reverse_and_slip_pivot" text:style-name="Internet_20_link" text:visited-style-name="Visited_20_Internet_20_Link">Fallaway Reverse and Slip Pivot</text:a></text:p>
        </text:list-item>
        <text:list-item>
          <text:p text:style-name="Numbering_20_1_Content"> <text:a xlink:type="simple" xlink:href="https://dancesport.org.au/dswiki/doku.php?id=syllabus:foxtrot:foxtrot#natural_hover_telemark" text:style-name="Internet_20_link" text:visited-style-name="Visited_20_Internet_20_Link">Natural Hover Telemark</text:a></text:p>
        </text:list-item>
        <text:list-item>
          <text:p text:style-name="Numbering_20_1_Content"> <text:a xlink:type="simple" xlink:href="https://dancesport.org.au/dswiki/doku.php?id=syllabus:foxtrot:foxtrot#bounce_fallaway_with_weave_ending" text:style-name="Internet_20_link" text:visited-style-name="Visited_20_Internet_20_Link">Bounce Fallaway with Weave Ending</text:a></text:p>
        </text:list-item>
        <text:list-item>
          <text:p text:style-name="Numbering_20_1_Content"> <text:a xlink:type="simple" xlink:href="https://dancesport.org.au/dswiki/doku.php?id=syllabus:foxtrot:foxtrot#outside_spin" text:style-name="Internet_20_link" text:visited-style-name="Visited_20_Internet_20_Link">Outside Spin</text:a></text:p>
        </text:list-item>
        <text:list-item>
          <text:p text:style-name="Numbering_20_1_Content"> <text:a xlink:type="simple" xlink:href="https://dancesport.org.au/dswiki/doku.php?id=syllabus:foxtrot:foxtrot#heel_pull_finish" text:style-name="Internet_20_link" text:visited-style-name="Visited_20_Internet_20_Link">Heel Pull Finish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whisk" text:style-name="Internet_20_link" text:visited-style-name="Visited_20_Internet_20_Link">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back_whisk" text:style-name="Internet_20_link" text:visited-style-name="Visited_20_Internet_20_Link">Back 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double_reverse_spin_2" text:style-name="Internet_20_link" text:visited-style-name="Visited_20_Internet_20_Link">Double Reverse Spi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curved_three_step" text:style-name="Internet_20_link" text:visited-style-name="Visited_20_Internet_20_Link">Curved Three Step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curved_feather_from_pp" text:style-name="Internet_20_link" text:visited-style-name="Visited_20_Internet_20_Link">Curved Feather from PP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quick_open_reverse" text:style-name="Internet_20_link" text:visited-style-name="Visited_20_Internet_20_Link">Quick Open Revers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extended_reverse_weave" text:style-name="Internet_20_link" text:visited-style-name="Visited_20_Internet_20_Link">Extended Reverse Weav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reverse_pivot" text:style-name="Internet_20_link" text:visited-style-name="Visited_20_Internet_20_Link">Reverse Pivot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foxtrot:foxtrot#hover_corte" text:style-name="Internet_20_link" text:visited-style-name="Visited_20_Internet_20_Link">Hover Corte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foxtrot:foxtrot#progressive_chasse_to_right" text:style-name="Internet_20_link" text:visited-style-name="Visited_20_Internet_20_Link">Progressive Chasse to Right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7:13</meta:creation-date>
    <dc:creator>Generated</dc:creator>
    <dc:date>2026-09-09T23::27:13</dc:date>
    <dc:language>en-US</dc:language>
    <meta:editing-cycles>1</meta:editing-cycles>
    <meta:editing-duration>PT0S</meta:editing-duration>
    <dc:title>syllabus:foxtrot:start</dc:title>
  </office:meta>
</office:document-meta>
</file>