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llabus:foxtrot:foxtrot"/><text:bookmark-start text:name="__RefHeading___foxtrot_figure_descriptions_1"/><text:bookmark-start text:name="foxtrot_figure_descriptions"/>Foxtrot — Figure Descriptions<text:bookmark-end text:name="__RefHeading___foxtrot_figure_descriptions_1"/><text:bookmark-end text:name="foxtrot_figure_descriptions"/></text:h>
      <text:h text:style-name="Heading_20_2" text:outline-level="2"><text:bookmark-start text:name="__RefHeading___feather_step_2"/><text:bookmark-start text:name="feather_step"/>Feather Step<text:bookmark-end text:name="__RefHeading___feather_step_2"/><text:bookmark-end text:name="feather_step"/></text:h>
      <text:p text:style-name="Text_20_body">Start: <text:line-break/>
Finish: <text:line-break/>
//Timing: //<text:line-break/></text:p>
      <text:h text:style-name="Heading_20_2" text:outline-level="2"><text:bookmark-start text:name="__RefHeading___three_step_3"/><text:bookmark-start text:name="three_step"/>Three Step<text:bookmark-end text:name="__RefHeading___three_step_3"/><text:bookmark-end text:name="three_step"/></text:h>
      <text:p text:style-name="Text_20_body">Start: <text:line-break/>
Finish: <text:line-break/>
//Timing: //<text:line-break/></text:p>
      <text:h text:style-name="Heading_20_2" text:outline-level="2"><text:bookmark-start text:name="__RefHeading___natural_turn_4"/><text:bookmark-start text:name="natural_turn"/>Natural Turn<text:bookmark-end text:name="__RefHeading___natural_turn_4"/><text:bookmark-end text:name="natural_turn"/></text:h>
      <text:p text:style-name="Text_20_body">Start: <text:line-break/>
Finish: <text:line-break/>
//Timing: //<text:line-break/></text:p>
      <text:h text:style-name="Heading_20_2" text:outline-level="2"><text:bookmark-start text:name="__RefHeading___reverse_turn_including_feather_finish_5"/><text:bookmark-start text:name="reverse_turn_including_feather_finish"/>Reverse Turn(Including Feather Finish)<text:bookmark-end text:name="__RefHeading___reverse_turn_including_feather_finish_5"/><text:bookmark-end text:name="reverse_turn_including_feather_finish"/></text:h>
      <text:p text:style-name="Text_20_body">Start: <text:line-break/>
Finish: <text:line-break/>
//Timing: //<text:line-break/></text:p>
      <text:h text:style-name="Heading_20_2" text:outline-level="2"><text:bookmark-start text:name="__RefHeading___change_of_direction_6"/><text:bookmark-start text:name="change_of_direction"/>Change of Direction<text:bookmark-end text:name="__RefHeading___change_of_direction_6"/><text:bookmark-end text:name="change_of_direction"/></text:h>
      <text:p text:style-name="Text_20_body">Start: <text:line-break/>
Finish: <text:line-break/>
//Timing: //<text:line-break/></text:p>
      <text:h text:style-name="Heading_20_2" text:outline-level="2"><text:bookmark-start text:name="__RefHeading___basic_weave_7"/><text:bookmark-start text:name="basic_weave"/>Basic Weave<text:bookmark-end text:name="__RefHeading___basic_weave_7"/><text:bookmark-end text:name="basic_weave"/></text:h>
      <text:p text:style-name="Text_20_body">Start: <text:line-break/>
Finish: <text:line-break/>
//Timing: //<text:line-break/></text:p>
      <text:h text:style-name="Heading_20_2" text:outline-level="2"><text:bookmark-start text:name="__RefHeading___reverse_wave_8"/><text:bookmark-start text:name="reverse_wave"/>Reverse Wave<text:bookmark-end text:name="__RefHeading___reverse_wave_8"/><text:bookmark-end text:name="reverse_wave"/></text:h>
      <text:p text:style-name="Text_20_body">Start: <text:line-break/>
Finish: <text:line-break/>
//Timing: //<text:line-break/></text:p>
      <text:h text:style-name="Heading_20_2" text:outline-level="2"><text:bookmark-start text:name="__RefHeading___closed_impetus_turn_and_feather_finish_9"/><text:bookmark-start text:name="closed_impetus_turn_and_feather_finish"/>Closed Impetus Turn and Feather Finish<text:bookmark-end text:name="__RefHeading___closed_impetus_turn_and_feather_finish_9"/><text:bookmark-end text:name="closed_impetus_turn_and_feather_finish"/></text:h>
      <text:p text:style-name="Text_20_body">Start: <text:line-break/>
Finish: <text:line-break/>
//Timing: //<text:line-break/></text:p>
      <text:h text:style-name="Heading_20_2" text:outline-level="2"><text:bookmark-start text:name="__RefHeading___natural_weave_10"/><text:bookmark-start text:name="natural_weave"/>Natural Weave<text:bookmark-end text:name="__RefHeading___natural_weave_10"/><text:bookmark-end text:name="natural_weave"/></text:h>
      <text:p text:style-name="Text_20_body">Start: <text:line-break/>
Finish: <text:line-break/>
//Timing: //<text:line-break/></text:p>
      <text:h text:style-name="Heading_20_2" text:outline-level="2"><text:bookmark-start text:name="__RefHeading___weave_from_promenade_position_11"/><text:bookmark-start text:name="weave_from_promenade_position"/>Weave from Promenade Position<text:bookmark-end text:name="__RefHeading___weave_from_promenade_position_11"/><text:bookmark-end text:name="weave_from_promenade_position"/></text:h>
      <text:p text:style-name="Text_20_body">Start: <text:line-break/>
Finish: <text:line-break/>
//Timing: //<text:line-break/></text:p>
      <text:h text:style-name="Heading_20_2" text:outline-level="2"><text:bookmark-start text:name="__RefHeading___hover_feather_12"/><text:bookmark-start text:name="hover_feather"/>Hover Feather<text:bookmark-end text:name="__RefHeading___hover_feather_12"/><text:bookmark-end text:name="hover_feather"/></text:h>
      <text:p text:style-name="Text_20_body"><text:span text:style-name="Emphasis">(ISTD only)</text:span><text:line-break/>
Start: <text:line-break/>
Finish: <text:line-break/>
//Timing: //<text:line-break/></text:p>
      <text:h text:style-name="Heading_20_2" text:outline-level="2"><text:bookmark-start text:name="__RefHeading___hover_telemark_13"/><text:bookmark-start text:name="hover_telemark"/>Hover Telemark<text:bookmark-end text:name="__RefHeading___hover_telemark_13"/><text:bookmark-end text:name="hover_telemark"/></text:h>
      <text:p text:style-name="Text_20_body">Start: <text:line-break/>
Finish: <text:line-break/>
//Timing: //<text:line-break/></text:p>
      <text:h text:style-name="Heading_20_2" text:outline-level="2"><text:bookmark-start text:name="__RefHeading___natural_telemark_14"/><text:bookmark-start text:name="natural_telemark"/>Natural Telemark<text:bookmark-end text:name="__RefHeading___natural_telemark_14"/><text:bookmark-end text:name="natural_telemark"/></text:h>
      <text:p text:style-name="Text_20_body">Start: <text:line-break/>
Finish: <text:line-break/>
//Timing: //<text:line-break/></text:p>
      <text:h text:style-name="Heading_20_2" text:outline-level="2"><text:bookmark-start text:name="__RefHeading___natural_twist_turn_15"/><text:bookmark-start text:name="natural_twist_turn"/>Natural Twist Turn<text:bookmark-end text:name="__RefHeading___natural_twist_turn_15"/><text:bookmark-end text:name="natural_twist_turn"/></text:h>
      <text:p text:style-name="Text_20_body">Start: <text:line-break/>
Finish: <text:line-break/>
//Timing: //<text:line-break/></text:p>
      <text:h text:style-name="Heading_20_2" text:outline-level="2"><text:bookmark-start text:name="__RefHeading___top_spin_16"/><text:bookmark-start text:name="top_spin"/>Top Spin<text:bookmark-end text:name="__RefHeading___top_spin_16"/><text:bookmark-end text:name="top_spin"/></text:h>
      <text:p text:style-name="Text_20_body">Start: <text:line-break/>
Finish: <text:line-break/>
//Timing: //<text:line-break/></text:p>
      <text:h text:style-name="Heading_20_2" text:outline-level="2"><text:bookmark-start text:name="__RefHeading___double_reverse_spin_17"/><text:bookmark-start text:name="double_reverse_spin"/>Double Reverse Spin<text:bookmark-end text:name="__RefHeading___double_reverse_spin_17"/><text:bookmark-end text:name="double_reverse_spin"/></text:h>
      <text:p text:style-name="Text_20_body">Start: <text:line-break/>
Finish: <text:line-break/>
//Timing: //<text:line-break/></text:p>
      <text:h text:style-name="Heading_20_2" text:outline-level="2"><text:bookmark-start text:name="__RefHeading___closed_telemark_18"/><text:bookmark-start text:name="closed_telemark"/>Closed Telemark<text:bookmark-end text:name="__RefHeading___closed_telemark_18"/><text:bookmark-end text:name="closed_telemark"/></text:h>
      <text:p text:style-name="Text_20_body">Start: <text:line-break/>
Finish: <text:line-break/>
//Timing: //<text:line-break/></text:p>
      <text:h text:style-name="Heading_20_2" text:outline-level="2"><text:bookmark-start text:name="__RefHeading___open_telemark_and_feather_ending_19"/><text:bookmark-start text:name="open_telemark_and_feather_ending"/>Open Telemark and Feather Ending<text:bookmark-end text:name="__RefHeading___open_telemark_and_feather_ending_19"/><text:bookmark-end text:name="open_telemark_and_feather_ending"/></text:h>
      <text:p text:style-name="Text_20_body">Start: <text:line-break/>
Finish: <text:line-break/>
//Timing: //<text:line-break/></text:p>
      <text:h text:style-name="Heading_20_2" text:outline-level="2"><text:bookmark-start text:name="__RefHeading___open_natural_turn_20"/><text:bookmark-start text:name="open_natural_turn"/>Open Natural Turn<text:bookmark-end text:name="__RefHeading___open_natural_turn_20"/><text:bookmark-end text:name="open_natural_turn"/></text:h>
      <text:p text:style-name="Text_20_body">Start: <text:line-break/>
Finish: <text:line-break/>
//Timing: //<text:line-break/></text:p>
      <text:h text:style-name="Heading_20_2" text:outline-level="2"><text:bookmark-start text:name="__RefHeading___outside_swivel_21"/><text:bookmark-start text:name="outside_swivel"/>Outside Swivel<text:bookmark-end text:name="__RefHeading___outside_swivel_21"/><text:bookmark-end text:name="outside_swivel"/></text:h>
      <text:p text:style-name="Text_20_body">Start: <text:line-break/>
Finish: <text:line-break/>
//Timing: //<text:line-break/></text:p>
      <text:h text:style-name="Heading_20_2" text:outline-level="2"><text:bookmark-start text:name="__RefHeading___natural_zig_zag_from_promenade_position_22"/><text:bookmark-start text:name="natural_zig_zag_from_promenade_position"/>Natural Zig Zag from Promenade Position<text:bookmark-end text:name="__RefHeading___natural_zig_zag_from_promenade_position_22"/><text:bookmark-end text:name="natural_zig_zag_from_promenade_position"/></text:h>
      <text:p text:style-name="Text_20_body">Start: <text:line-break/>
Finish: <text:line-break/>
//Timing: //<text:line-break/></text:p>
      <text:h text:style-name="Heading_20_2" text:outline-level="2"><text:bookmark-start text:name="__RefHeading___hover_cross_23"/><text:bookmark-start text:name="hover_cross"/>Hover Cross<text:bookmark-end text:name="__RefHeading___hover_cross_23"/><text:bookmark-end text:name="hover_cross"/></text:h>
      <text:p text:style-name="Text_20_body">Start: <text:line-break/>
Finish: <text:line-break/>
//Timing: //<text:line-break/></text:p>
      <text:h text:style-name="Heading_20_2" text:outline-level="2"><text:bookmark-start text:name="__RefHeading___curved_feather_to_back_feather_24"/><text:bookmark-start text:name="curved_feather_to_back_feather"/>Curved Feather to Back Feather<text:bookmark-end text:name="__RefHeading___curved_feather_to_back_feather_24"/><text:bookmark-end text:name="curved_feather_to_back_feather"/></text:h>
      <text:p text:style-name="Text_20_body">Start: <text:line-break/>
Finish: <text:line-break/>
//Timing: //<text:line-break/></text:p>
      <text:h text:style-name="Heading_20_2" text:outline-level="2"><text:bookmark-start text:name="__RefHeading___open_impetus_25"/><text:bookmark-start text:name="open_impetus"/>Open Impetus<text:bookmark-end text:name="__RefHeading___open_impetus_25"/><text:bookmark-end text:name="open_impetus"/></text:h>
      <text:p text:style-name="Text_20_body">Start: <text:line-break/>
Finish: <text:line-break/>
//Timing: //<text:line-break/></text:p>
      <text:h text:style-name="Heading_20_2" text:outline-level="2"><text:bookmark-start text:name="__RefHeading___hover_telemark_to_promenade_position_26"/><text:bookmark-start text:name="hover_telemark_to_promenade_position"/>Hover Telemark to Promenade Position<text:bookmark-end text:name="__RefHeading___hover_telemark_to_promenade_position_26"/><text:bookmark-end text:name="hover_telemark_to_promenade_position"/></text:h>
      <text:p text:style-name="Text_20_body">Start: <text:line-break/>
Finish: <text:line-break/>
//Timing: //<text:line-break/></text:p>
      <text:h text:style-name="Heading_20_2" text:outline-level="2"><text:bookmark-start text:name="__RefHeading___fallaway_reverse_and_slip_pivot_27"/><text:bookmark-start text:name="fallaway_reverse_and_slip_pivot"/>Fallaway Reverse and Slip Pivot<text:bookmark-end text:name="__RefHeading___fallaway_reverse_and_slip_pivot_27"/><text:bookmark-end text:name="fallaway_reverse_and_slip_pivot"/></text:h>
      <text:p text:style-name="Text_20_body">Start: <text:line-break/>
Finish: <text:line-break/>
//Timing: //<text:line-break/></text:p>
      <text:h text:style-name="Heading_20_2" text:outline-level="2"><text:bookmark-start text:name="__RefHeading___natural_hover_telemark_28"/><text:bookmark-start text:name="natural_hover_telemark"/>Natural Hover Telemark<text:bookmark-end text:name="__RefHeading___natural_hover_telemark_28"/><text:bookmark-end text:name="natural_hover_telemark"/></text:h>
      <text:p text:style-name="Text_20_body">Start: <text:line-break/>
Finish: <text:line-break/>
//Timing: //<text:line-break/></text:p>
      <text:h text:style-name="Heading_20_2" text:outline-level="2"><text:bookmark-start text:name="__RefHeading___bounce_fallaway_with_weave_ending_29"/><text:bookmark-start text:name="bounce_fallaway_with_weave_ending"/>Bounce Fallaway with Weave Ending<text:bookmark-end text:name="__RefHeading___bounce_fallaway_with_weave_ending_29"/><text:bookmark-end text:name="bounce_fallaway_with_weave_ending"/></text:h>
      <text:p text:style-name="Text_20_body">Start: <text:line-break/>
Finish: <text:line-break/>
//Timing: //<text:line-break/></text:p>
      <text:h text:style-name="Heading_20_2" text:outline-level="2"><text:bookmark-start text:name="__RefHeading___outside_spin_30"/><text:bookmark-start text:name="outside_spin"/>Outside Spin<text:bookmark-end text:name="__RefHeading___outside_spin_30"/><text:bookmark-end text:name="outside_spin"/></text:h>
      <text:p text:style-name="Text_20_body">Start: <text:line-break/>
Finish: <text:line-break/>
//Timing: //<text:line-break/></text:p>
      <text:h text:style-name="Heading_20_2" text:outline-level="2"><text:bookmark-start text:name="__RefHeading___heel_pull_finish_31"/><text:bookmark-start text:name="heel_pull_finish"/>Heel Pull Finish<text:bookmark-end text:name="__RefHeading___heel_pull_finish_31"/><text:bookmark-end text:name="heel_pull_finish"/></text:h>
      <text:p text:style-name="Text_20_body"><text:span text:style-name="Emphasis">(WDSF only)</text:span><text:line-break/>
Start: <text:line-break/>
Finish: <text:line-break/>
//Timing: //<text:line-break/></text:p>
      <text:h text:style-name="Heading_20_2" text:outline-level="2"><text:bookmark-start text:name="__RefHeading___whisk_32"/><text:bookmark-start text:name="whisk"/>Whisk<text:bookmark-end text:name="__RefHeading___whisk_32"/><text:bookmark-end text:name="whisk"/></text:h>
      <text:p text:style-name="Text_20_body"><text:span text:style-name="Emphasis">(WDSF only)</text:span><text:line-break/>
Start: <text:line-break/>
Finish: <text:line-break/>
//Timing: //<text:line-break/></text:p>
      <text:h text:style-name="Heading_20_2" text:outline-level="2"><text:bookmark-start text:name="__RefHeading___back_whisk_33"/><text:bookmark-start text:name="back_whisk"/>Back Whisk<text:bookmark-end text:name="__RefHeading___back_whisk_33"/><text:bookmark-end text:name="back_whisk"/></text:h>
      <text:p text:style-name="Text_20_body"><text:span text:style-name="Emphasis">(WDSF only)</text:span><text:line-break/>
Start: <text:line-break/>
Finish: <text:line-break/>
//Timing: //<text:line-break/></text:p>
      <text:h text:style-name="Heading_20_2" text:outline-level="2"><text:bookmark-start text:name="__RefHeading___double_reverse_spin_34"/><text:bookmark-start text:name="double_reverse_spin1"/>Double Reverse Spin<text:bookmark-end text:name="__RefHeading___double_reverse_spin_34"/><text:bookmark-end text:name="double_reverse_spin1"/></text:h>
      <text:p text:style-name="Text_20_body"><text:span text:style-name="Emphasis">(WDSF only)</text:span><text:line-break/>
Start: <text:line-break/>
Finish: <text:line-break/>
//Timing: //<text:line-break/></text:p>
      <text:h text:style-name="Heading_20_2" text:outline-level="2"><text:bookmark-start text:name="__RefHeading___curved_three_step_35"/><text:bookmark-start text:name="curved_three_step"/>Curved Three Step<text:bookmark-end text:name="__RefHeading___curved_three_step_35"/><text:bookmark-end text:name="curved_three_step"/></text:h>
      <text:p text:style-name="Text_20_body"><text:span text:style-name="Emphasis">(WDSF only)</text:span><text:line-break/>
Start: <text:line-break/>
Finish: <text:line-break/>
//Timing: //<text:line-break/></text:p>
      <text:h text:style-name="Heading_20_2" text:outline-level="2"><text:bookmark-start text:name="__RefHeading___curved_feather_from_pp_36"/><text:bookmark-start text:name="curved_feather_from_pp"/>Curved Feather from PP<text:bookmark-end text:name="__RefHeading___curved_feather_from_pp_36"/><text:bookmark-end text:name="curved_feather_from_pp"/></text:h>
      <text:p text:style-name="Text_20_body"><text:span text:style-name="Emphasis">(WDSF only)</text:span><text:line-break/>
Start: <text:line-break/>
Finish: <text:line-break/>
//Timing: //<text:line-break/></text:p>
      <text:h text:style-name="Heading_20_2" text:outline-level="2"><text:bookmark-start text:name="__RefHeading___quick_open_reverse_37"/><text:bookmark-start text:name="quick_open_reverse"/>Quick Open Reverse<text:bookmark-end text:name="__RefHeading___quick_open_reverse_37"/><text:bookmark-end text:name="quick_open_reverse"/></text:h>
      <text:p text:style-name="Text_20_body"><text:span text:style-name="Emphasis">(WDSF only)</text:span><text:line-break/>
Start: <text:line-break/>
Finish: <text:line-break/>
//Timing: //<text:line-break/></text:p>
      <text:h text:style-name="Heading_20_2" text:outline-level="2"><text:bookmark-start text:name="__RefHeading___extended_reverse_weave_38"/><text:bookmark-start text:name="extended_reverse_weave"/>Extended Reverse Weave<text:bookmark-end text:name="__RefHeading___extended_reverse_weave_38"/><text:bookmark-end text:name="extended_reverse_weave"/></text:h>
      <text:p text:style-name="Text_20_body"><text:span text:style-name="Emphasis">(WDSF only)</text:span><text:line-break/>
Start: <text:line-break/>
Finish: <text:line-break/>
//Timing: //<text:line-break/></text:p>
      <text:h text:style-name="Heading_20_2" text:outline-level="2"><text:bookmark-start text:name="__RefHeading___reverse_pivot_39"/><text:bookmark-start text:name="reverse_pivot"/>Reverse Pivot<text:bookmark-end text:name="__RefHeading___reverse_pivot_39"/><text:bookmark-end text:name="reverse_pivot"/></text:h>
      <text:p text:style-name="Text_20_body"><text:span text:style-name="Emphasis">(WDSF only)</text:span><text:line-break/>
Start: <text:line-break/>
Finish: <text:line-break/>
//Timing: //<text:line-break/></text:p>
      <text:h text:style-name="Heading_20_2" text:outline-level="2"><text:bookmark-start text:name="__RefHeading___hover_corte_40"/><text:bookmark-start text:name="hover_corte"/>Hover Corte<text:bookmark-end text:name="__RefHeading___hover_corte_40"/><text:bookmark-end text:name="hover_corte"/></text:h>
      <text:p text:style-name="Text_20_body"><text:span text:style-name="Emphasis">(WDSF only)</text:span><text:line-break/>
Start: <text:line-break/>
Finish: <text:line-break/>
//Timing: //<text:line-break/></text:p>
      <text:h text:style-name="Heading_20_2" text:outline-level="2"><text:bookmark-start text:name="__RefHeading___progressive_chasse_to_right_41"/><text:bookmark-start text:name="progressive_chasse_to_right"/>Progressive Chasse to Right<text:bookmark-end text:name="__RefHeading___progressive_chasse_to_right_41"/><text:bookmark-end text:name="progressive_chasse_to_right"/></text:h>
      <text:p text:style-name="Text_20_body"><text:span text:style-name="Emphasis">(WDSF only)</text:span><text:line-break/>
Start: <text:line-break/>
Finish: <text:line-break/>
//Timing: //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3::18:30</meta:creation-date>
    <dc:creator>Generated</dc:creator>
    <dc:date>2026-09-10T03::18:30</dc:date>
    <dc:language>en-US</dc:language>
    <meta:editing-cycles>1</meta:editing-cycles>
    <meta:editing-duration>PT0S</meta:editing-duration>
    <dc:title>syllabus:foxtrot:foxtrot</dc:title>
  </office:meta>
</office:document-meta>
</file>