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yllabus:chacha:start"/><text:bookmark-start text:name="__RefHeading___cha_cha_cha_1"/><text:bookmark-start text:name="cha_cha_cha"/>Cha Cha Cha<text:bookmark-end text:name="__RefHeading___cha_cha_cha_1"/><text:bookmark-end text:name="cha_cha_cha"/></text:h>
      <text:p text:style-name="Text_20_body"><text:span text:style-name="Emphasis"><text:a xlink:type="simple" xlink:href="https://dancesport.org.au/dswiki/doku.php?id=syllabus:approved_syllabus" text:style-name="Internet_20_link" text:visited-style-name="Visited_20_Internet_20_Link">Approved Syllabus</text:a> · Latin American Style</text:span></text:p>
      <text:p text:style-name="Text_20_body">Click a figure to jump to its description.</text:p>
      <text:list text:style-name="Numbering_20_1" text:continue-numbering="false">
        <text:list-item>
          <text:p text:style-name="Numbering_20_1_Content_First"> <text:a xlink:type="simple" xlink:href="https://dancesport.org.au/dswiki/doku.php?id=syllabus:chacha:chacha#basic_movements_closed_open_in_place" text:style-name="Internet_20_link" text:visited-style-name="Visited_20_Internet_20_Link">Basic Movements-Closed, Open, In Place</text:a></text:p>
        </text:list-item>
        <text:list-item>
          <text:p text:style-name="Numbering_20_1_Content"> <text:a xlink:type="simple" xlink:href="https://dancesport.org.au/dswiki/doku.php?id=syllabus:chacha:chacha#spot_turns_to_right_to_left" text:style-name="Internet_20_link" text:visited-style-name="Visited_20_Internet_20_Link">Spot Turns – to Right, to Left</text:a></text:p>
        </text:list-item>
        <text:list-item>
          <text:p text:style-name="Numbering_20_1_Content"> <text:a xlink:type="simple" xlink:href="https://dancesport.org.au/dswiki/doku.php?id=syllabus:chacha:chacha#underarm_turns_to_right_to_left" text:style-name="Internet_20_link" text:visited-style-name="Visited_20_Internet_20_Link">Underarm Turns - to Right, to Left</text:a></text:p>
        </text:list-item>
        <text:list-item>
          <text:p text:style-name="Numbering_20_1_Content"> <text:a xlink:type="simple" xlink:href="https://dancesport.org.au/dswiki/doku.php?id=syllabus:chacha:chacha#switch_turns_to_right_to_left" text:style-name="Internet_20_link" text:visited-style-name="Visited_20_Internet_20_Link">Switch Turns – to Right, to Left</text:a> <text:span text:style-name="Emphasis">(ISTD only)</text:span></text:p>
        </text:list-item>
        <text:list-item>
          <text:p text:style-name="Numbering_20_1_Content"> <text:a xlink:type="simple" xlink:href="https://dancesport.org.au/dswiki/doku.php?id=syllabus:chacha:chacha#new_york_to_left_side_position_to_right_side_position" text:style-name="Internet_20_link" text:visited-style-name="Visited_20_Internet_20_Link">New York – to Left Side Position, to Right Side Position</text:a></text:p>
        </text:list-item>
        <text:list-item>
          <text:p text:style-name="Numbering_20_1_Content"> <text:a xlink:type="simple" xlink:href="https://dancesport.org.au/dswiki/doku.php?id=syllabus:chacha:chacha#hand_to_hand_to_left_side_position_to_right_side_position" text:style-name="Internet_20_link" text:visited-style-name="Visited_20_Internet_20_Link">Hand to Hand–to Left Side Position, to Right Side Position</text:a></text:p>
        </text:list-item>
        <text:list-item>
          <text:p text:style-name="Numbering_20_1_Content"> <text:a xlink:type="simple" xlink:href="https://dancesport.org.au/dswiki/doku.php?id=syllabus:chacha:chacha#fan" text:style-name="Internet_20_link" text:visited-style-name="Visited_20_Internet_20_Link">Fan</text:a></text:p>
        </text:list-item>
        <text:list-item>
          <text:p text:style-name="Numbering_20_1_Content"> <text:a xlink:type="simple" xlink:href="https://dancesport.org.au/dswiki/doku.php?id=syllabus:chacha:chacha#hockey_stick" text:style-name="Internet_20_link" text:visited-style-name="Visited_20_Internet_20_Link">Hockey Stick</text:a></text:p>
        </text:list-item>
        <text:list-item>
          <text:p text:style-name="Numbering_20_1_Content"> <text:a xlink:type="simple" xlink:href="https://dancesport.org.au/dswiki/doku.php?id=syllabus:chacha:chacha#alemana" text:style-name="Internet_20_link" text:visited-style-name="Visited_20_Internet_20_Link">Alemana</text:a></text:p>
        </text:list-item>
        <text:list-item>
          <text:p text:style-name="Numbering_20_1_Content"> <text:a xlink:type="simple" xlink:href="https://dancesport.org.au/dswiki/doku.php?id=syllabus:chacha:chacha#three_cha_cha_cha_s" text:style-name="Internet_20_link" text:visited-style-name="Visited_20_Internet_20_Link">Three Cha Cha Cha’s</text:a></text:p>
        </text:list-item>
        <text:list-item>
          <text:p text:style-name="Numbering_20_1_Content"> <text:a xlink:type="simple" xlink:href="https://dancesport.org.au/dswiki/doku.php?id=syllabus:chacha:chacha#natural_top" text:style-name="Internet_20_link" text:visited-style-name="Visited_20_Internet_20_Link">Natural Top</text:a></text:p>
        </text:list-item>
        <text:list-item>
          <text:p text:style-name="Numbering_20_1_Content"> <text:a xlink:type="simple" xlink:href="https://dancesport.org.au/dswiki/doku.php?id=syllabus:chacha:chacha#natural_opening_out_movement" text:style-name="Internet_20_link" text:visited-style-name="Visited_20_Internet_20_Link">Natural Opening Out Movement</text:a> <text:span text:style-name="Emphasis">(ISTD only)</text:span></text:p>
        </text:list-item>
        <text:list-item>
          <text:p text:style-name="Numbering_20_1_Content"> <text:a xlink:type="simple" xlink:href="https://dancesport.org.au/dswiki/doku.php?id=syllabus:chacha:chacha#shoulder_to_shoulder_to_right_side_to_left_side" text:style-name="Internet_20_link" text:visited-style-name="Visited_20_Internet_20_Link">Shoulder to Shoulder – to Right Side, to Left Side</text:a></text:p>
        </text:list-item>
        <text:list-item>
          <text:p text:style-name="Numbering_20_1_Content"> <text:a xlink:type="simple" xlink:href="https://dancesport.org.au/dswiki/doku.php?id=syllabus:chacha:chacha#time_steps" text:style-name="Internet_20_link" text:visited-style-name="Visited_20_Internet_20_Link">Time Steps</text:a></text:p>
        </text:list-item>
        <text:list-item>
          <text:p text:style-name="Numbering_20_1_Content"> <text:a xlink:type="simple" xlink:href="https://dancesport.org.au/dswiki/doku.php?id=syllabus:chacha:chacha#cross_basic" text:style-name="Internet_20_link" text:visited-style-name="Visited_20_Internet_20_Link">Cross Basic</text:a></text:p>
        </text:list-item>
        <text:list-item>
          <text:p text:style-name="Numbering_20_1_Content"> <text:a xlink:type="simple" xlink:href="https://dancesport.org.au/dswiki/doku.php?id=syllabus:chacha:chacha#hip_twists_closed_open_advanced" text:style-name="Internet_20_link" text:visited-style-name="Visited_20_Internet_20_Link">Hip Twists – Closed, Open, Advanced</text:a></text:p>
        </text:list-item>
        <text:list-item>
          <text:p text:style-name="Numbering_20_1_Content"> <text:a xlink:type="simple" xlink:href="https://dancesport.org.au/dswiki/doku.php?id=syllabus:chacha:chacha#aida" text:style-name="Internet_20_link" text:visited-style-name="Visited_20_Internet_20_Link">Aida</text:a></text:p>
        </text:list-item>
        <text:list-item>
          <text:p text:style-name="Numbering_20_1_Content"> <text:a xlink:type="simple" xlink:href="https://dancesport.org.au/dswiki/doku.php?id=syllabus:chacha:chacha#spiral" text:style-name="Internet_20_link" text:visited-style-name="Visited_20_Internet_20_Link">Spiral</text:a> <text:span text:style-name="Emphasis">(ISTD only)</text:span></text:p>
        </text:list-item>
        <text:list-item>
          <text:p text:style-name="Numbering_20_1_Content"> <text:a xlink:type="simple" xlink:href="https://dancesport.org.au/dswiki/doku.php?id=syllabus:chacha:chacha#cuban_break_left_foot_right_foot_split" text:style-name="Internet_20_link" text:visited-style-name="Visited_20_Internet_20_Link">Cuban Break - Left Foot, Right Foot, Split</text:a></text:p>
        </text:list-item>
        <text:list-item>
          <text:p text:style-name="Numbering_20_1_Content"> <text:a xlink:type="simple" xlink:href="https://dancesport.org.au/dswiki/doku.php?id=syllabus:chacha:chacha#sweetheart" text:style-name="Internet_20_link" text:visited-style-name="Visited_20_Internet_20_Link">Sweetheart</text:a></text:p>
        </text:list-item>
        <text:list-item>
          <text:p text:style-name="Numbering_20_1_Content"> <text:a xlink:type="simple" xlink:href="https://dancesport.org.au/dswiki/doku.php?id=syllabus:chacha:chacha#curl" text:style-name="Internet_20_link" text:visited-style-name="Visited_20_Internet_20_Link">Curl</text:a></text:p>
        </text:list-item>
        <text:list-item>
          <text:p text:style-name="Numbering_20_1_Content"> <text:a xlink:type="simple" xlink:href="https://dancesport.org.au/dswiki/doku.php?id=syllabus:chacha:chacha#hip_twist_spiral" text:style-name="Internet_20_link" text:visited-style-name="Visited_20_Internet_20_Link">Hip Twist Spiral</text:a></text:p>
        </text:list-item>
        <text:list-item>
          <text:p text:style-name="Numbering_20_1_Content"> <text:a xlink:type="simple" xlink:href="https://dancesport.org.au/dswiki/doku.php?id=syllabus:chacha:chacha#turkish_towel" text:style-name="Internet_20_link" text:visited-style-name="Visited_20_Internet_20_Link">Turkish Towel</text:a></text:p>
        </text:list-item>
        <text:list-item>
          <text:p text:style-name="Numbering_20_1_Content"> <text:a xlink:type="simple" xlink:href="https://dancesport.org.au/dswiki/doku.php?id=syllabus:chacha:chacha#foot_changes" text:style-name="Internet_20_link" text:visited-style-name="Visited_20_Internet_20_Link">Foot Changes</text:a></text:p>
        </text:list-item>
        <text:list-item>
          <text:p text:style-name="Numbering_20_1_Content"> <text:a xlink:type="simple" xlink:href="https://dancesport.org.au/dswiki/doku.php?id=syllabus:chacha:chacha#reverse_top" text:style-name="Internet_20_link" text:visited-style-name="Visited_20_Internet_20_Link">Reverse Top</text:a> <text:span text:style-name="Emphasis">(ISTD only)</text:span></text:p>
        </text:list-item>
        <text:list-item>
          <text:p text:style-name="Numbering_20_1_Content"> <text:a xlink:type="simple" xlink:href="https://dancesport.org.au/dswiki/doku.php?id=syllabus:chacha:chacha#opening_out_from_reverse_top" text:style-name="Internet_20_link" text:visited-style-name="Visited_20_Internet_20_Link">Opening Out from Reverse Top</text:a> <text:span text:style-name="Emphasis">(ISTD only)</text:span></text:p>
        </text:list-item>
        <text:list-item>
          <text:p text:style-name="Numbering_20_1_Content"> <text:a xlink:type="simple" xlink:href="https://dancesport.org.au/dswiki/doku.php?id=syllabus:chacha:chacha#rope_spinning" text:style-name="Internet_20_link" text:visited-style-name="Visited_20_Internet_20_Link">Rope Spinning</text:a></text:p>
        </text:list-item>
        <text:list-item>
          <text:p text:style-name="Numbering_20_1_Content"> <text:a xlink:type="simple" xlink:href="https://dancesport.org.au/dswiki/doku.php?id=syllabus:chacha:chacha#follow_my_leader" text:style-name="Internet_20_link" text:visited-style-name="Visited_20_Internet_20_Link">Follow My Leader</text:a></text:p>
        </text:list-item>
        <text:list-item>
          <text:p text:style-name="Numbering_20_1_Content"> <text:a xlink:type="simple" xlink:href="https://dancesport.org.au/dswiki/doku.php?id=syllabus:chacha:chacha#side_step_to_left_to_right" text:style-name="Internet_20_link" text:visited-style-name="Visited_20_Internet_20_Link">Side Step to Left, to Right</text:a> <text:span text:style-name="Emphasis">(ISTD only)</text:span></text:p>
        </text:list-item>
        <text:list-item>
          <text:p text:style-name="Numbering_20_1_Content"> <text:a xlink:type="simple" xlink:href="https://dancesport.org.au/dswiki/doku.php?id=syllabus:chacha:chacha#there_and_back" text:style-name="Internet_20_link" text:visited-style-name="Visited_20_Internet_20_Link">There and Back</text:a> <text:span text:style-name="Emphasis">(ISTD only)</text:span></text:p>
        </text:list-item>
        <text:list-item>
          <text:p text:style-name="Numbering_20_1_Content"> <text:a xlink:type="simple" xlink:href="https://dancesport.org.au/dswiki/doku.php?id=syllabus:chacha:chacha#chase" text:style-name="Internet_20_link" text:visited-style-name="Visited_20_Internet_20_Link">Chase</text:a> <text:span text:style-name="Emphasis">(ISTD only)</text:span></text:p>
        </text:list-item>
        <text:list-item>
          <text:p text:style-name="Numbering_20_1_Content"> <text:a xlink:type="simple" xlink:href="https://dancesport.org.au/dswiki/doku.php?id=syllabus:chacha:chacha#syncopated_open_hip_twist" text:style-name="Internet_20_link" text:visited-style-name="Visited_20_Internet_20_Link">Syncopated Open Hip Twist</text:a> <text:span text:style-name="Emphasis">(WDSF only)</text:span></text:p>
        </text:list-item>
        <text:list-item>
          <text:p text:style-name="Numbering_20_1_Content"> <text:a xlink:type="simple" xlink:href="https://dancesport.org.au/dswiki/doku.php?id=syllabus:chacha:chacha#continuous_overturned_lock" text:style-name="Internet_20_link" text:visited-style-name="Visited_20_Internet_20_Link">Continuous Overturned Lock</text:a> <text:span text:style-name="Emphasis">(WDSF only)</text:span></text:p>
        </text:list-item>
        <text:list-item>
          <text:p text:style-name="Numbering_20_1_Content"> <text:a xlink:type="simple" xlink:href="https://dancesport.org.au/dswiki/doku.php?id=syllabus:chacha:chacha#swivels" text:style-name="Internet_20_link" text:visited-style-name="Visited_20_Internet_20_Link">Swivels</text:a> <text:span text:style-name="Emphasis">(WDSF only)</text:span></text:p>
        </text:list-item>
        <text:list-item>
          <text:p text:style-name="Numbering_20_1_Content_Last"> <text:a xlink:type="simple" xlink:href="https://dancesport.org.au/dswiki/doku.php?id=syllabus:chacha:chacha#walks_whisks" text:style-name="Internet_20_link" text:visited-style-name="Visited_20_Internet_20_Link">Walks &amp; Whisks</text:a> <text:span text:style-name="Emphasis">(WDSF only)</text:span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9T23::26:45</meta:creation-date>
    <dc:creator>Generated</dc:creator>
    <dc:date>2026-09-09T23::26:45</dc:date>
    <dc:language>en-US</dc:language>
    <meta:editing-cycles>1</meta:editing-cycles>
    <meta:editing-duration>PT0S</meta:editing-duration>
    <dc:title>syllabus:chacha:start</dc:title>
  </office:meta>
</office:document-meta>
</file>