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vision_impaired"/><text:bookmark-start text:name="__RefHeading___vision_impaired_dance_sport_1"/><text:bookmark-start text:name="vision_impaired_dance_sport"/>Vision Impaired Dance Sport<text:bookmark-end text:name="__RefHeading___vision_impaired_dance_sport_1"/><text:bookmark-end text:name="vision_impaired_dance_sport"/></text:h>
      <text:h text:style-name="Heading_20_2" text:outline-level="2"><text:bookmark-start text:name="__RefHeading___general_rules_2"/><text:bookmark-start text:name="general_rules"/>9 GENERAL RULES<text:bookmark-end text:name="__RefHeading___general_rules_2"/><text:bookmark-end text:name="general_rules"/></text:h>
      <text:p text:style-name="Text_20_body">
<text:span text:style-name="Strong_20_Emphasis">9.1</text:span> All competitions for Vision Impaired athletes will be conducted under World Para Dance Sport 2026 Rules and Regulations.</text:p>
      <text:p text:style-name="Text_20_body">
<text:span text:style-name="Strong_20_Emphasis">9.2</text:span> All Vision Impaired athletes <text:span text:style-name="underline">must</text:span> wear eye masks during competition.</text:p>
      <text:p text:style-name="Text_20_body">
<text:span text:style-name="Strong_20_Emphasis">9.3</text:span> Any athlete wishing to compete in Vision Impaired DanceSport events must have an <text:span text:style-name="Strong_20_Emphasis">Eligible Impairment</text:span> and that Eligible Impairment must be <text:span text:style-name="underline">permanent</text:span>.</text:p>
      <text:p text:style-name="Text_20_body">
<text:span text:style-name="Strong_20_Emphasis">9.4</text:span> Upon first registration as an athlete with DanceSport Australia, the athlete must provide a Medical Diagnostics Form to confirm an underlying health condition and eligible impairment.</text:p>
      <text:p text:style-name="Text_20_body">
<text:span text:style-name="Strong_20_Emphasis">9.5</text:span> Paralympic Medical Diagnosis Form can be found here:<text:line-break/>
<text:a xlink:type="simple" xlink:href="https://www.paralympic.org/sites/default/files/document/180508150843738_2017_11+Medical+Diagnostic+Form+for+ALL+Athletes+with+Physical+Impairment_Athletics_0.pdf" text:style-name="Internet_20_link" text:visited-style-name="Visited_20_Internet_20_Link">Paralympic Medical Diagnostic Form (PDF)</text:a></text:p>
      <text:p text:style-name="Text_20_body">
<text:span text:style-name="Strong_20_Emphasis">9.6</text:span> Effective (<text:span text:style-name="Strong_20_Emphasis">date to be confirmed</text:span>) all current competitors with an Athletes Registration will be required to upload the Medical Diagnostics Form once, unless their underlying health condition and eligible impairment changes.</text:p>
      <text:p text:style-name="Text_20_body">
<text:span text:style-name="Strong_20_Emphasis">9.7</text:span> Music will be played in accordance with the DanceSport Australia tempi at <text:a xlink:type="simple" xlink:href="https://dancesport.org.au/dswiki/doku.php?id=rules:conduct#r22" text:style-name="Internet_20_link" text:visited-style-name="Visited_20_Internet_20_Link">Rule 22 — Music Tempi</text:a>.</text:p>
      <text:p text:style-name="Text_20_body"><text:line-break/>
</text:p>
      <text:h text:style-name="Heading_20_2" text:outline-level="2"><text:bookmark-start text:name="__RefHeading___eligible_impairment_types_3"/><text:bookmark-start text:name="eligible_impairment_types"/>10 ELIGIBLE IMPAIRMENT TYPES<text:bookmark-end text:name="__RefHeading___eligible_impairment_types_3"/><text:bookmark-end text:name="eligible_impairment_types"/></text:h>
      <text:p text:style-name="Text_20_body">
<text:span text:style-name="Strong_20_Emphasis">10.1 Vision Impairment</text:span></text:p>
      <text:p text:style-name="Text_20_body">Athletes with Vision Impairment have reduced, or no vision caused by damage to the eye structure, optical nerves or optical pathways, or visual cortex of the brain.</text:p>
      <text:p text:style-name="Text_20_body">
<text:span text:style-name="Strong_20_Emphasis">10.2 Examples of Health Conditions</text:span></text:p>
      <text:p text:style-name="Text_20_body">Retinitis Pigmentosa and Diabetic Retinopathy.</text:p>
      <text:p text:style-name="Text_20_body">
<text:span text:style-name="Strong_20_Emphasis">10.3 Minimum Impairment Criteria</text:span></text:p>
      <text:list text:style-name="List_20_1" text:continue-numbering="false">
        <text:list-item>
          <text:p text:style-name="List_20_1_Content_First"> <text:span text:style-name="Strong_20_Emphasis">(a)</text:span> The athlete must have at least one (1) of the following impairments:</text:p>
          <text:list text:style-name="List_20_1">
            <text:list-item>
              <text:p text:style-name="List_20_1_Content"> <text:span text:style-name="Strong_20_Emphasis">(i)</text:span> Impairment of the eye structure</text:p>
            </text:list-item>
            <text:list-item>
              <text:p text:style-name="List_20_1_Content"> <text:span text:style-name="Strong_20_Emphasis">(ii)</text:span> Impairment of the optical nerve / optical pathways</text:p>
            </text:list-item>
            <text:list-item>
              <text:p text:style-name="List_20_1_Content_Last"> <text:span text:style-name="Strong_20_Emphasis">(iii)</text:span> Impairment of the visual corte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23:30</meta:creation-date>
    <dc:creator>Generated</dc:creator>
    <dc:date>2026-09-09T22::23:30</dc:date>
    <dc:language>en-US</dc:language>
    <meta:editing-cycles>1</meta:editing-cycles>
    <meta:editing-duration>PT0S</meta:editing-duration>
    <dc:title>rules_para:vision_impaired</dc:title>
  </office:meta>
</office:document-meta>
</file>