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les_para:start"/><text:bookmark-start text:name="__RefHeading___rules_of_para_dance_sports_1"/><text:bookmark-start text:name="rules_of_para_dance_sports"/>Rules of Para Dance Sports<text:bookmark-end text:name="__RefHeading___rules_of_para_dance_sports_1"/><text:bookmark-end text:name="rules_of_para_dance_sports"/></text:h>
      <text:p text:style-name="Text_20_body">Para Dance (Wheelchair/Ambulant), Vision and Intellectual Impairment — Standard, Latin American, New Vogue, Single, Duo, Combi and Freestyle.</text:p>
      <text:p text:style-name="Text_20_body">Approved Version 1 — effective 1 July 2026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list text:style-name="List_20_1" text:continue-numbering="false">
        <text:list-item>
          <text:p text:style-name="List_20_1_Content_First"> <text:a xlink:type="simple" xlink:href="https://dancesport.org.au/dswiki/doku.php?id=rules_para:introduction" text:style-name="Internet_20_link" text:visited-style-name="Visited_20_Internet_20_Link">Introduction, Registration and Anti-Doping</text:a></text:p>
        </text:list-item>
        <text:list-item>
          <text:p text:style-name="List_20_1_Content"> <text:a xlink:type="simple" xlink:href="https://dancesport.org.au/dswiki/doku.php?id=rules_para:eligibility" text:style-name="Internet_20_link" text:visited-style-name="Visited_20_Internet_20_Link">Eligibility, Classification and Impairments</text:a></text:p>
        </text:list-item>
        <text:list-item>
          <text:p text:style-name="List_20_1_Content"> <text:a xlink:type="simple" xlink:href="https://dancesport.org.au/dswiki/doku.php?id=rules_para:sport_class" text:style-name="Internet_20_link" text:visited-style-name="Visited_20_Internet_20_Link">Sport Class</text:a></text:p>
        </text:list-item>
        <text:list-item>
          <text:p text:style-name="List_20_1_Content"> <text:a xlink:type="simple" xlink:href="https://dancesport.org.au/dswiki/doku.php?id=rules_para:general_rules" text:style-name="Internet_20_link" text:visited-style-name="Visited_20_Internet_20_Link">General Rules</text:a></text:p>
        </text:list-item>
        <text:list-item>
          <text:p text:style-name="List_20_1_Content"> <text:a xlink:type="simple" xlink:href="https://dancesport.org.au/dswiki/doku.php?id=rules_para:music" text:style-name="Internet_20_link" text:visited-style-name="Visited_20_Internet_20_Link">Music</text:a></text:p>
        </text:list-item>
        <text:list-item>
          <text:p text:style-name="List_20_1_Content"> <text:a xlink:type="simple" xlink:href="https://dancesport.org.au/dswiki/doku.php?id=rules_para:vision_impaired" text:style-name="Internet_20_link" text:visited-style-name="Visited_20_Internet_20_Link">Vision Impaired Dance Sport</text:a></text:p>
        </text:list-item>
        <text:list-item>
          <text:p text:style-name="List_20_1_Content_Last"> <text:a xlink:type="simple" xlink:href="https://dancesport.org.au/dswiki/doku.php?id=rules_para:intellectual_impairment" text:style-name="Internet_20_link" text:visited-style-name="Visited_20_Internet_20_Link">Intellectual Impairment Sport Classification</text:a></text:p>
        </text:list-item>
      </text:list>
      <text:h text:style-name="Heading_20_2" text:outline-level="2"><text:bookmark-start text:name="__RefHeading___related_3"/><text:bookmark-start text:name="related"/>Related<text:bookmark-end text:name="__RefHeading___related_3"/><text:bookmark-end text:name="related"/></text:h>
      <text:list text:style-name="List_20_1" text:continue-numbering="false">
        <text:list-item>
          <text:p text:style-name="List_20_1_Content_First"> <text:a xlink:type="simple" xlink:href="https://dancesport.org.au/dswiki/doku.php?id=rules:start" text:style-name="Internet_20_link" text:visited-style-name="Visited_20_Internet_20_Link">Rules of DanceSport</text:a></text:p>
        </text:list-item>
        <text:list-item>
          <text:p text:style-name="List_20_1_Content"> <text:a xlink:type="simple" xlink:href="https://dancesport.org.au/dswiki/doku.php?id=rules:definitions" text:style-name="Internet_20_link" text:visited-style-name="Visited_20_Internet_20_Link">Definitions of DanceSport</text:a></text:p>
        </text:list-item>
        <text:list-item>
          <text:p text:style-name="List_20_1_Content_Last"> <text:a xlink:type="simple" xlink:href="https://dancesport.org.au/dswiki/doku.php?id=rules:doping" text:style-name="Internet_20_link" text:visited-style-name="Visited_20_Internet_20_Link">Dop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0::55:29</meta:creation-date>
    <dc:creator>Generated</dc:creator>
    <dc:date>2026-09-09T20::55:29</dc:date>
    <dc:language>en-US</dc:language>
    <meta:editing-cycles>1</meta:editing-cycles>
    <meta:editing-duration>PT0S</meta:editing-duration>
    <dc:title>rules_para:start</dc:title>
  </office:meta>
</office:document-meta>
</file>