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ules_para:sport_class"/><text:bookmark-start text:name="__RefHeading___sport_class_1"/><text:bookmark-start text:name="sport_class"/>Sport Class<text:bookmark-end text:name="__RefHeading___sport_class_1"/><text:bookmark-end text:name="sport_class"/></text:h>
      <text:h text:style-name="Heading_20_2" text:outline-level="2"><text:bookmark-start text:name="__RefHeading___sport_class_2"/><text:bookmark-start text:name="sport_class1"/>6 SPORT CLASS<text:bookmark-end text:name="__RefHeading___sport_class_2"/><text:bookmark-end text:name="sport_class1"/></text:h>
      <text:p text:style-name="Text_20_body">
<text:span text:style-name="Strong_20_Emphasis">6.1 Combi — Latin 5 Dance, Standard 5 Dance</text:span></text:p>
      <text:p text:style-name="Text_20_body">Must consist of one male and one female athlete. One competitor standing and one competitor using a wheelchair.</text:p>
      <text:p text:style-name="Text_20_body">
<text:span text:style-name="Strong_20_Emphasis">6.2 Combi — Freestyle/Showdance</text:span></text:p>
      <text:p text:style-name="Text_20_body">May consist of two dancers of any gender, one standing and one wheelchair user.</text:p>
      <text:p text:style-name="Text_20_body">
<text:span text:style-name="Strong_20_Emphasis">6.3 Duo — Latin 5 Dance, Standard 5 Dance</text:span></text:p>
      <text:p text:style-name="Text_20_body">Both competitors use a wheelchair.</text:p>
      <text:p text:style-name="Text_20_body">
<text:span text:style-name="Strong_20_Emphasis">6.4 Duo — Freestyle/Showdance</text:span></text:p>
      <text:p text:style-name="Text_20_body">May consist of two wheelchair dancers of any gender.</text:p>
      <text:p text:style-name="Text_20_body">
<text:span text:style-name="Strong_20_Emphasis">6.5</text:span> Combi and Duo participants must dance with the same partner in Standard and Latin.</text:p>
      <text:p text:style-name="Text_20_body">
<text:span text:style-name="Strong_20_Emphasis">6.6 Single — (Conventional — 5 Dance — Waltz, Tango, Samba, Rumba, Jive, &amp; Freestyle)</text:span></text:p>
      <text:p text:style-name="Text_20_body">Competitor uses a wheelchair.</text:p>
      <text:p text:style-name="Text_20_body">
<text:span text:style-name="Strong_20_Emphasis">6.7 Junior Single — (Conventional — 3 Dance — Waltz, Samba, Jive)</text:span></text:p>
      <text:p text:style-name="Text_20_body">Competitor uses a wheelchair.</text:p>
      <text:p text:style-name="Text_20_body">
<text:span text:style-name="Strong_20_Emphasis">6.8 Class 1 — Combi Standard (SC1)</text:span></text:p>
      <text:p text:style-name="Text_20_body">Athletes competing in combi standard class 1 have lower trunk control, inability to actively straighten their trunk, and/or inability to keep their arm frame with the partner during dancing movements. You might expect to see athletes with spinal cord injury or spina bifida, quadriplegic cerebral palsy, poliomyelitis involving trunk and/or arm, or traumatic brain injury.</text:p>
      <text:p text:style-name="Text_20_body">
<text:span text:style-name="Strong_20_Emphasis">6.9 Class 2 — Combi Standard (SC2)</text:span></text:p>
      <text:p text:style-name="Text_20_body">Athletes competing in combi standard class 2 have limited impairment in their upper body. These athletes can keep their trunks straight and can keep their arm frames with the partner during dancing movements. You might expect to see athletes with spinal cord injury or spina bifida, amputees, diplegic cerebral palsy, or poliomyelitis involving lower limbs only.</text:p>
      <text:p text:style-name="Text_20_body">
<text:span text:style-name="Strong_20_Emphasis">6.10 Class 1 — Duo Standard (SD1)</text:span></text:p>
      <text:list text:style-name="List_20_1" text:continue-numbering="false">
        <text:list-item>
          <text:p text:style-name="List_20_1_Content_First"> <text:span text:style-name="Strong_20_Emphasis">(a)</text:span> Athletes competing in duo standard 1 have impairment involving their trunk and arms. These athletes have difficulties in maintaining trunk stability during dance movements and may have difficulty in wheel control and/or elongation out of base of support.</text:p>
        </text:list-item>
        <text:list-item>
          <text:p text:style-name="List_20_1_Content_Last"> <text:span text:style-name="Strong_20_Emphasis">(b)</text:span> Couples competing in duo standard class 1 either both have an SD1 sport class, or the combined scores are less than 50 following formal Classification. These couples will have impairment in their ability to have a variety of movements and thus fewer choreography possibilities, or there will be difficulty in the choreography for the balance between the two athletes.</text:p>
        </text:list-item>
      </text:list>
      <text:p text:style-name="Text_20_body">
<text:span text:style-name="Strong_20_Emphasis">6.11 Class 2 — Duo Standard (SD2)</text:span></text:p>
      <text:list text:style-name="List_20_1" text:continue-numbering="false">
        <text:list-item>
          <text:p text:style-name="List_20_1_Content_First"> <text:span text:style-name="Strong_20_Emphasis">(a)</text:span> Athletes competing in duo standard 2 have full/near full function of their trunk and legs. These athletes can maintain trunk stability during dance movements and have fair to good elongation ability out of their centre of gravity.</text:p>
        </text:list-item>
        <text:list-item>
          <text:p text:style-name="List_20_1_Content_Last"> <text:span text:style-name="Strong_20_Emphasis">(b)</text:span> Couples competing in duo standard class 2 either both have an SD2 sport class, or the combined scores are equal or more than 50.</text:p>
        </text:list-item>
      </text:list>
      <text:p text:style-name="Text_20_body">
<text:span text:style-name="Strong_20_Emphasis">6.12 Class 1 — Combi Latin and Freestyle (L&amp;F1)</text:span></text:p>
      <text:p text:style-name="Text_20_body">Athletes competing in class 1 of combi Latin, and/or duo Latin, and/or single dances, and/or freestyle have impairments involving their trunk and arms. These athletes generally have no pelvic movement and poor trunk control. Reaching out of their centre of gravity is impossible unless compensated by support.</text:p>
      <text:p text:style-name="Text_20_body">
<text:span text:style-name="Strong_20_Emphasis">6.13 Class 2 — Combi Latin and Freestyle (L&amp;F2)</text:span></text:p>
      <text:p text:style-name="Text_20_body">Athletes competing in class 2 of combi Latin, and/or duo Latin and/or single dances, and/or freestyle have no or minimal impairment involving their trunk and pelvis. These athletes generally have good trunk control and can have various degrees of pelvic movement. They can reach out of their centre of gravity and generally have good wheel control.</text:p>
      <text:p text:style-name="Text_20_body">
<text:span text:style-name="Strong_20_Emphasis">6.14 Class 1 — Duo Latin and Freestyle (LA1)</text:span></text:p>
      <text:p text:style-name="Text_20_body">For couples competing in duo Latin class 1, and/or freestyle, either both athletes have an L&amp;F1 sport class, or the combined scores are less than 50 following formal Classification. These couples will have greater impairment in their ability to have a variety of movements and thus fewer choreography possibilities, or there will be difficulty in the choreography for the balance between the two athletes.</text:p>
      <text:p text:style-name="Text_20_body">
<text:span text:style-name="Strong_20_Emphasis">6.15 Class 2 — Duo Latin and Freestyle (LA2)</text:span></text:p>
      <text:p text:style-name="Text_20_body">For couples competing in duo Latin class 2, and/or freestyle, either both athletes have an L&amp;F2 sport class, or the combined scores are equal or more than 50 following formal Classification.</text:p>
      <text:p text:style-name="Text_20_body">
<text:span text:style-name="Strong_20_Emphasis">6.16 Powerchair Events</text:span></text:p>
      <text:list text:style-name="List_20_1" text:continue-numbering="false">
        <text:list-item>
          <text:p text:style-name="List_20_1_Content_First"> <text:span text:style-name="Strong_20_Emphasis">(a)</text:span> Athletes who compete in the powerchair category cannot compete in the manual chair category.</text:p>
        </text:list-item>
        <text:list-item>
          <text:p text:style-name="List_20_1_Content"> <text:span text:style-name="Strong_20_Emphasis">(b)</text:span> Single competitions will be mixed gender.</text:p>
        </text:list-item>
        <text:list-item>
          <text:p text:style-name="List_20_1_Content_Last"> <text:span text:style-name="Strong_20_Emphasis">(c)</text:span> Duo Freestyle and Combi Freestyle can be same gender couples.</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9T22::13:57</meta:creation-date>
    <dc:creator>Generated</dc:creator>
    <dc:date>2026-09-09T22::13:57</dc:date>
    <dc:language>en-US</dc:language>
    <meta:editing-cycles>1</meta:editing-cycles>
    <meta:editing-duration>PT0S</meta:editing-duration>
    <dc:title>rules_para:sport_class</dc:title>
  </office:meta>
</office:document-meta>
</file>