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les_para:introduction"/><text:bookmark-start text:name="__RefHeading___introduction_1"/><text:bookmark-start text:name="introduction"/>Introduction<text:bookmark-end text:name="__RefHeading___introduction_1"/><text:bookmark-end text:name="introduction"/></text:h>
      <text:h text:style-name="Heading_20_2" text:outline-level="2"><text:bookmark-start text:name="__RefHeading___introduction_2"/><text:bookmark-start text:name="introduction1"/>INTRODUCTION<text:bookmark-end text:name="__RefHeading___introduction_2"/><text:bookmark-end text:name="introduction1"/></text:h>
      <text:p text:style-name="Text_20_body">DanceSport Australia (DSA) is committed to providing a fair and safe environment for participation for all its members.</text:p>
      <text:p text:style-name="Text_20_body">To safeguard the integrity of fair competition, the DanceSport Australia <text:span text:style-name="Strong_20_Emphasis">Rules of Para Dance Sports</text:span> has been prepared to ensure DanceSport promotes inclusivity, and that success is determined by sporting excellence for all competitors.</text:p>
      <text:p text:style-name="Text_20_body">These rules operate alongside the <text:a xlink:type="simple" xlink:href="https://dancesport.org.au/dswiki/doku.php?id=rules:start" text:style-name="Internet_20_link" text:visited-style-name="Visited_20_Internet_20_Link">Rules of DanceSport</text:a>. Terms used in these rules have the meanings given in the <text:a xlink:type="simple" xlink:href="https://dancesport.org.au/dswiki/doku.php?id=rules:definitions" text:style-name="Internet_20_link" text:visited-style-name="Visited_20_Internet_20_Link">Definitions of DanceSport</text:a> unless otherwise stated.</text:p>
      <text:p text:style-name="Text_20_body">This Policy is in accordance with the World Para Dance Sport 2026 Rules and Regulations — <text:a xlink:type="simple" xlink:href="https://paradancesport.org/about/rules-and-documents/" text:style-name="Internet_20_link" text:visited-style-name="Visited_20_Internet_20_Link">https://paradancesport.org/about/rules-and-documents/</text:a></text:p>
      <text:p text:style-name="Text_20_body">The international governing body for Para Dance Sport is World Ability Sport — <text:a xlink:type="simple" xlink:href="https://worldabilitysport.org" text:style-name="Internet_20_link" text:visited-style-name="Visited_20_Internet_20_Link">https://worldabilitysport.org</text:a></text:p>
      <text:p text:style-name="Text_20_body"><text:line-break/>
</text:p>
      <text:h text:style-name="Heading_20_2" text:outline-level="2"><text:bookmark-start text:name="__RefHeading___dancesport_australia_registration_3"/><text:bookmark-start text:name="dancesport_australia_registration"/>DANCESPORT AUSTRALIA REGISTRATION<text:bookmark-end text:name="__RefHeading___dancesport_australia_registration_3"/><text:bookmark-end text:name="dancesport_australia_registration"/></text:h>
      <text:p text:style-name="Text_20_body">All Para Dance, Vision Impaired, and Intellectually Impaired competitors must register with DanceSport Australia and are eligible for an <text:a xlink:type="simple" xlink:href="https://dancesport.org.au/dswiki/doku.php?id=rules:definitions#athlete" text:style-name="Internet_20_link" text:visited-style-name="Visited_20_Internet_20_Link">Athlete's Registration</text:a>.</text:p>
      <text:p text:style-name="Text_20_body"><text:a xlink:type="simple" xlink:href="https://www.dancesport.org.au/join/join.php" text:style-name="Internet_20_link" text:visited-style-name="Visited_20_Internet_20_Link">https://www.dancesport.org.au/join/join.php</text:a></text:p>
      <text:p text:style-name="Text_20_body">Upon first registration of an athlete, or for currently registered athletes, Para Dance Sport athletes will be required to upload a Medical Diagnostics Form completed by a registered Australian Medical Practitioner to confirm their underlying health condition and eligible impairment. These forms will only be required to be uploaded once, or if the athlete's underlying health condition or eligible impairment changes.</text:p>
      <text:p text:style-name="Text_20_body">Para Dance Sport Classification:<text:line-break/>
<text:a xlink:type="simple" xlink:href="https://paradancesport.org/classification/classification-for-athletes-and-teams/" text:style-name="Internet_20_link" text:visited-style-name="Visited_20_Internet_20_Link">https://paradancesport.org/classification/classification-for-athletes-and-teams/</text:a></text:p>
      <text:p text:style-name="Text_20_body">Medical Diagnosis Form for all Para Dance Sports athletes:<text:line-break/>
<text:a xlink:type="simple" xlink:href="https://www.paralympic.org/sites/default/files/document/180508150843738_2017_11+Medical+Diagnostic+Form+for+ALL+Athletes+with+Physical+Impairment_Athletics_0.pdf" text:style-name="Internet_20_link" text:visited-style-name="Visited_20_Internet_20_Link">Paralympic Medical Diagnostic Form (PDF)</text:a></text:p>
      <text:p text:style-name="Text_20_body"><text:line-break/>
</text:p>
      <text:h text:style-name="Heading_20_2" text:outline-level="2"><text:bookmark-start text:name="__RefHeading___anti-doping_4"/><text:bookmark-start text:name="anti-doping"/>ANTI-DOPING<text:bookmark-end text:name="__RefHeading___anti-doping_4"/><text:bookmark-end text:name="anti-doping"/></text:h>
      <text:p text:style-name="Text_20_body">All athletes must abide by the Australian National Anti-Doping Policy.</text:p>
      <text:p text:style-name="Text_20_body"><text:a xlink:type="simple" xlink:href="https://www.sportintegrity.gov.au/what-we-do/anti-doping/world-anti-doping-code/australian-national-anti-doping-policy" text:style-name="Internet_20_link" text:visited-style-name="Visited_20_Internet_20_Link">https://www.sportintegrity.gov.au/what-we-do/anti-doping/world-anti-doping-code/australian-national-anti-doping-policy</text:a></text:p>
      <text:p text:style-name="Text_20_body">The purpose of Anti-Doping is to protect the athlete's fundamental right to participate in doping-free sport and thus promote health, fairness and equality.</text:p>
      <text:p text:style-name="Text_20_body">The World Abilitysport Federation Anti-Doping Code can be found here — <text:a xlink:type="simple" xlink:href="https://worldabilitysport.org/anti-doping/" text:style-name="Internet_20_link" text:visited-style-name="Visited_20_Internet_20_Link">https://worldabilitysport.org/anti-doping/</text:a></text:p>
      <text:p text:style-name="Text_20_body">See also the DSA position statement at <text:a xlink:type="simple" xlink:href="https://dancesport.org.au/dswiki/doku.php?id=rules:doping#r45" text:style-name="Internet_20_link" text:visited-style-name="Visited_20_Internet_20_Link">Rule 45 — Dop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21::58:31</meta:creation-date>
    <dc:creator>Generated</dc:creator>
    <dc:date>2026-09-09T21::58:31</dc:date>
    <dc:language>en-US</dc:language>
    <meta:editing-cycles>1</meta:editing-cycles>
    <meta:editing-duration>PT0S</meta:editing-duration>
    <dc:title>rules_para:introduction</dc:title>
  </office:meta>
</office:document-meta>
</file>