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_para:intellectual_impairment"/><text:bookmark-start text:name="__RefHeading___intellectual_impairment_sport_classification_1"/><text:bookmark-start text:name="intellectual_impairment_sport_classification"/>Intellectual Impairment Sport Classification<text:bookmark-end text:name="__RefHeading___intellectual_impairment_sport_classification_1"/><text:bookmark-end text:name="intellectual_impairment_sport_classification"/></text:h>
      <text:h text:style-name="Heading_20_2" text:outline-level="2"><text:bookmark-start text:name="__RefHeading___intellectual_impairment_2"/><text:bookmark-start text:name="intellectual_impairment"/>11 INTELLECTUAL IMPAIRMENT<text:bookmark-end text:name="__RefHeading___intellectual_impairment_2"/><text:bookmark-end text:name="intellectual_impairment"/></text:h>
      <text:p text:style-name="Text_20_body">
<text:span text:style-name="Strong_20_Emphasis">11.1</text:span> Intellectual Impairment (II) is a lifelong condition that affects a person's intellectual skills and their behaviour in different situations.</text:p>
      <text:p text:style-name="Text_20_body">
<text:span text:style-name="Strong_20_Emphasis">11.2</text:span> It can include difficulties in communication, memory, understanding, problem solving, self-care, social and emotional skills and physical skills.</text:p>
      <text:p text:style-name="Text_20_body">
<text:span text:style-name="Strong_20_Emphasis">11.3</text:span> Eligible persons entering an II event must have an intellectual impairment and provide a health assessment form completed by an Australian Medical Practitioner.</text:p>
      <text:p text:style-name="Text_20_body">
<text:span text:style-name="Strong_20_Emphasis">11.4</text:span> The goal of Classification is to have a system in place where competition is fair for all competitors.</text:p>
      <text:p text:style-name="Text_20_body"><text:line-break/>
</text:p>
      <text:h text:style-name="Heading_20_2" text:outline-level="2"><text:bookmark-start text:name="__RefHeading___eligible_impairments_3"/><text:bookmark-start text:name="eligible_impairments"/>12 ELIGIBLE IMPAIRMENTS<text:bookmark-end text:name="__RefHeading___eligible_impairments_3"/><text:bookmark-end text:name="eligible_impairments"/></text:h>
      <text:list text:style-name="List_20_1" text:continue-numbering="false">
        <text:list-item>
          <text:p text:style-name="List_20_1_Content_First"> <text:span text:style-name="Strong_20_Emphasis">(a)</text:span> Autism</text:p>
        </text:list-item>
        <text:list-item>
          <text:p text:style-name="List_20_1_Content"> <text:span text:style-name="Strong_20_Emphasis">(b)</text:span> Downs Syndrome</text:p>
        </text:list-item>
        <text:list-item>
          <text:p text:style-name="List_20_1_Content"> <text:span text:style-name="Strong_20_Emphasis">(c)</text:span> Fragile X Syndrome</text:p>
        </text:list-item>
        <text:list-item>
          <text:p text:style-name="List_20_1_Content"> <text:span text:style-name="Strong_20_Emphasis">(d)</text:span> Cerebral Palsy</text:p>
        </text:list-item>
        <text:list-item>
          <text:p text:style-name="List_20_1_Content"> <text:span text:style-name="Strong_20_Emphasis">(e)</text:span> Foetal Alcohol Spectrum Disorder</text:p>
        </text:list-item>
        <text:list-item>
          <text:p text:style-name="List_20_1_Content_Last"> <text:span text:style-name="Strong_20_Emphasis">(f)</text:span> Brain Inju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22:58</meta:creation-date>
    <dc:creator>Generated</dc:creator>
    <dc:date>2026-09-09T22::22:58</dc:date>
    <dc:language>en-US</dc:language>
    <meta:editing-cycles>1</meta:editing-cycles>
    <meta:editing-duration>PT0S</meta:editing-duration>
    <dc:title>rules_para:intellectual_impairment</dc:title>
  </office:meta>
</office:document-meta>
</file>