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_para:general_rules"/><text:bookmark-start text:name="__RefHeading___general_rules_1"/><text:bookmark-start text:name="general_rules"/>General Rules<text:bookmark-end text:name="__RefHeading___general_rules_1"/><text:bookmark-end text:name="general_rules"/></text:h>
      <text:h text:style-name="Heading_20_2" text:outline-level="2"><text:bookmark-start text:name="__RefHeading___general_rules_2"/><text:bookmark-start text:name="general_rules1"/>7 GENERAL RULES<text:bookmark-end text:name="__RefHeading___general_rules_2"/><text:bookmark-end text:name="general_rules1"/></text:h>
      <text:p text:style-name="Text_20_body">
<text:span text:style-name="Strong_20_Emphasis">7.1</text:span> The following rules must be adhered to. Failure to do so will result in disqualification.</text:p>
      <text:list text:style-name="List_20_1" text:continue-numbering="false">
        <text:list-item>
          <text:p text:style-name="List_20_1_Content_First"> <text:span text:style-name="Strong_20_Emphasis">(a)</text:span> Adjudication begins when the competitor(s) adopt their dance position and ends when the music stops.</text:p>
        </text:list-item>
        <text:list-item>
          <text:p text:style-name="List_20_1_Content"> <text:span text:style-name="Strong_20_Emphasis">(b)</text:span> Standard dances must be danced in closed hold (with the exception of Powerchair events — see <text:a xlink:type="simple" xlink:href="https://dancesport.org.au/dswiki/doku.php?id=rules_para:sport_class#p6_16" text:style-name="Internet_20_link" text:visited-style-name="Visited_20_Internet_20_Link">Rule 6.16</text:a>).</text:p>
        </text:list-item>
        <text:list-item>
          <text:p text:style-name="List_20_1_Content"> <text:span text:style-name="Strong_20_Emphasis">(c)</text:span> In Combi events the standing dancer must not start or stop the wheelchair with their legs or feet.</text:p>
        </text:list-item>
        <text:list-item>
          <text:p text:style-name="List_20_1_Content"> <text:span text:style-name="Strong_20_Emphasis">(d)</text:span> Competitors must not dance against the line of dance.</text:p>
        </text:list-item>
        <text:list-item>
          <text:p text:style-name="List_20_1_Content"> <text:span text:style-name="Strong_20_Emphasis">(e)</text:span> High-back kicks, laying or sitting on the floor, and uncontrolled speed are prohibited in conventional events.</text:p>
        </text:list-item>
        <text:list-item>
          <text:p text:style-name="List_20_1_Content"> <text:span text:style-name="Strong_20_Emphasis">(f)</text:span> Lifts are not permitted in conventional events.</text:p>
        </text:list-item>
        <text:list-item>
          <text:p text:style-name="List_20_1_Content_Last"> <text:span text:style-name="Strong_20_Emphasis">(g)</text:span> Three (3) lifts are permitted in Freestyle event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22::10:08</meta:creation-date>
    <dc:creator>Generated</dc:creator>
    <dc:date>2026-09-09T22::10:08</dc:date>
    <dc:language>en-US</dc:language>
    <meta:editing-cycles>1</meta:editing-cycles>
    <meta:editing-duration>PT0S</meta:editing-duration>
    <dc:title>rules_para:general_rules</dc:title>
  </office:meta>
</office:document-meta>
</file>