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les_para:eligibility"/><text:bookmark-start text:name="__RefHeading___para_dance_sport_eligibility_classification_and_impairments_1"/><text:bookmark-start text:name="para_dance_sport_eligibility_classification_and_impairments"/>Para Dance Sport — Eligibility, Classification and Impairments<text:bookmark-end text:name="__RefHeading___para_dance_sport_eligibility_classification_and_impairments_1"/><text:bookmark-end text:name="para_dance_sport_eligibility_classification_and_impairments"/></text:h>
      <text:h text:style-name="Heading_20_2" text:outline-level="2"><text:bookmark-start text:name="__RefHeading___athlete_eligibility_2"/><text:bookmark-start text:name="athlete_eligibility"/>1 ATHLETE ELIGIBILITY<text:bookmark-end text:name="__RefHeading___athlete_eligibility_2"/><text:bookmark-end text:name="athlete_eligibility"/></text:h>
      <text:p text:style-name="Text_20_body">
<text:span text:style-name="Strong_20_Emphasis">1.1</text:span> All athletes who wish to compete in recognised competitions must:</text:p>
      <text:list text:style-name="List_20_1" text:continue-numbering="false">
        <text:list-item>
          <text:p text:style-name="List_20_1_Content_First"> <text:span text:style-name="Strong_20_Emphasis">(a)</text:span> Hold a valid <text:a xlink:type="simple" xlink:href="https://dancesport.org.au/dswiki/doku.php?id=rules:definitions#athlete" text:style-name="Internet_20_link" text:visited-style-name="Visited_20_Internet_20_Link">Athletes Registration</text:a> with DanceSport Australia.</text:p>
        </text:list-item>
        <text:list-item>
          <text:p text:style-name="List_20_1_Content"> <text:span text:style-name="Strong_20_Emphasis">(b)</text:span> Adhere to the <text:a xlink:type="simple" xlink:href="https://dancesport.org.au/dswiki/doku.php?id=rules:start" text:style-name="Internet_20_link" text:visited-style-name="Visited_20_Internet_20_Link">DanceSport Australia Rules and Regulations</text:a>.</text:p>
        </text:list-item>
        <text:list-item>
          <text:p text:style-name="List_20_1_Content"> <text:span text:style-name="Strong_20_Emphasis">(c)</text:span> Provide a Medical Diagnostics Form completed by a registered Australian Medical Practitioner.</text:p>
        </text:list-item>
        <text:list-item>
          <text:p text:style-name="List_20_1_Content"> <text:span text:style-name="Strong_20_Emphasis">(d)</text:span> Junior competitors must have reached the age of 13 years by 31 December in the year of competition and a maximum of 20 years by 31 December in the year of competition.</text:p>
        </text:list-item>
        <text:list-item>
          <text:p text:style-name="List_20_1_Content"> <text:span text:style-name="Strong_20_Emphasis">(e)</text:span> To compete in non-Junior competition, competitors must have reached the age of 13 years by 31 December in the year of competition.</text:p>
        </text:list-item>
        <text:list-item>
          <text:p text:style-name="List_20_1_Content_Last"> <text:span text:style-name="Strong_20_Emphasis">(f)</text:span> Comply and be assigned a Sports Classification in accordance with Para Dance Sport Classification Rules and Regulations.</text:p>
        </text:list-item>
      </text:list>
      <text:p text:style-name="Text_20_body"><text:line-break/>
</text:p>
      <text:h text:style-name="Heading_20_2" text:outline-level="2"><text:bookmark-start text:name="__RefHeading___para_dance_sport_classification_3"/><text:bookmark-start text:name="para_dance_sport_classification"/>2 PARA DANCE SPORT CLASSIFICATION<text:bookmark-end text:name="__RefHeading___para_dance_sport_classification_3"/><text:bookmark-end text:name="para_dance_sport_classification"/></text:h>
      <text:p text:style-name="Text_20_body">
<text:span text:style-name="Strong_20_Emphasis">2.1</text:span> Classification determines which athletes are eligible to compete and how they are grouped together in competition to minimise the impact of the impairment on the athlete's performance.</text:p>
      <text:p text:style-name="Text_20_body">
<text:span text:style-name="Strong_20_Emphasis">2.2</text:span> The goal of Classification is to have a system in place that ensures winning is determined by skill, fitness, power, endurance, tactical ability and mental focus.</text:p>
      <text:p text:style-name="Text_20_body">
<text:span text:style-name="Strong_20_Emphasis">2.3</text:span> Athletes are grouped into “Sport Classes” by the degree of activity limitation from their impairments.</text:p>
      <text:p text:style-name="Text_20_body"><text:line-break/>
</text:p>
      <text:h text:style-name="Heading_20_2" text:outline-level="2"><text:bookmark-start text:name="__RefHeading___eligible_impairments_for_para_dance_sport_4"/><text:bookmark-start text:name="eligible_impairments_for_para_dance_sport"/>3 ELIGIBLE IMPAIRMENTS FOR PARA DANCE SPORT<text:bookmark-end text:name="__RefHeading___eligible_impairments_for_para_dance_sport_4"/><text:bookmark-end text:name="eligible_impairments_for_para_dance_sport"/></text:h>
      <text:p text:style-name="Text_20_body">
<text:span text:style-name="Strong_20_Emphasis">3.1</text:span> Para Dance Sport athletes must use a wheelchair and have at least one of the seven types of impairment listed in Rule 4.</text:p>
      <text:p text:style-name="Text_20_body">
<text:span text:style-name="Strong_20_Emphasis">3.2</text:span> Competitors must have an <text:span text:style-name="Strong_20_Emphasis">Eligible Impairment</text:span>, and that Eligible Impairment must be <text:span text:style-name="underline">permanent</text:span>. Impairment is determined through a medical diagnosis by an Australian Medical Doctor.</text:p>
      <text:p text:style-name="Text_20_body"><text:line-break/>
</text:p>
      <text:h text:style-name="Heading_20_2" text:outline-level="2"><text:bookmark-start text:name="__RefHeading___eligible_impairment_types_5"/><text:bookmark-start text:name="eligible_impairment_types"/>4 ELIGIBLE IMPAIRMENT TYPES<text:bookmark-end text:name="__RefHeading___eligible_impairment_types_5"/><text:bookmark-end text:name="eligible_impairment_types"/></text:h>
      <text:list text:style-name="List_20_1" text:continue-numbering="false">
        <text:list-item>
          <text:p text:style-name="List_20_1_Content_First"> <text:span text:style-name="Strong_20_Emphasis">(a)</text:span> <text:span text:style-name="Strong_20_Emphasis">Ataxia</text:span></text:p>
          <text:list text:style-name="List_20_1">
            <text:list-item>
              <text:p text:style-name="List_20_1_Content"> Cerebral Palsy, Traumatic Brain Injury, Stroke, Multiple Sclerosis</text:p>
            </text:list-item>
          </text:list>
        </text:list-item>
        <text:list-item>
          <text:p text:style-name="List_20_1_Content"> <text:span text:style-name="Strong_20_Emphasis">(b)</text:span> <text:span text:style-name="Strong_20_Emphasis">Athetosis</text:span></text:p>
          <text:list text:style-name="List_20_1">
            <text:list-item>
              <text:p text:style-name="List_20_1_Content"> Cerebral Palsy, Traumatic Brain Injury, Stroke</text:p>
            </text:list-item>
          </text:list>
        </text:list-item>
        <text:list-item>
          <text:p text:style-name="List_20_1_Content"> <text:span text:style-name="Strong_20_Emphasis">(c)</text:span> <text:span text:style-name="Strong_20_Emphasis">Hypertonia</text:span></text:p>
          <text:list text:style-name="List_20_1">
            <text:list-item>
              <text:p text:style-name="List_20_1_Content"> Cerebral Palsy, Traumatic Brain Injury, Stroke</text:p>
            </text:list-item>
          </text:list>
        </text:list-item>
        <text:list-item>
          <text:p text:style-name="List_20_1_Content"> <text:span text:style-name="Strong_20_Emphasis">(d)</text:span> <text:span text:style-name="Strong_20_Emphasis">Impaired Muscle Power</text:span></text:p>
          <text:list text:style-name="List_20_1">
            <text:list-item>
              <text:p text:style-name="List_20_1_Content"> Spinal Cord Injury (complete or incomplete, tetra or paraplegia or paraparesis), muscular dystrophy, post-polio syndrome and spina bifida</text:p>
            </text:list-item>
          </text:list>
        </text:list-item>
        <text:list-item>
          <text:p text:style-name="List_20_1_Content"> <text:span text:style-name="Strong_20_Emphasis">(e)</text:span> <text:span text:style-name="Strong_20_Emphasis">Impaired Passive Range of Movement</text:span></text:p>
          <text:list text:style-name="List_20_1">
            <text:list-item>
              <text:p text:style-name="List_20_1_Content"> Throgryposis and contracture resulting from chronic joint immobilisation or trauma affecting a joint</text:p>
            </text:list-item>
          </text:list>
        </text:list-item>
        <text:list-item>
          <text:p text:style-name="List_20_1_Content"> <text:span text:style-name="Strong_20_Emphasis">(f)</text:span> <text:span text:style-name="Strong_20_Emphasis">Limb Deficiency</text:span></text:p>
          <text:list text:style-name="List_20_1">
            <text:list-item>
              <text:p text:style-name="List_20_1_Content"> Traumatic amputation, illness due to bone cancer, or congenital limb deficiency e.g. dysmelia</text:p>
            </text:list-item>
          </text:list>
        </text:list-item>
        <text:list-item>
          <text:p text:style-name="List_20_1_Content"> <text:span text:style-name="Strong_20_Emphasis">(g)</text:span> <text:span text:style-name="Strong_20_Emphasis">Leg Length Difference</text:span></text:p>
          <text:list text:style-name="List_20_1">
            <text:list-item>
              <text:p text:style-name="List_20_1_Content_Last"> Must be at least 7cm difference, dysmelia and congenital or traumatic disturbance of limb growth</text:p>
            </text:list-item>
          </text:list>
        </text:list-item>
      </text:list>
      <text:p text:style-name="Text_20_body"><text:line-break/>
</text:p>
      <text:h text:style-name="Heading_20_2" text:outline-level="2"><text:bookmark-start text:name="__RefHeading___non-eligible_impairment_types_for_para_sports_6"/><text:bookmark-start text:name="non-eligible_impairment_types_for_para_sports"/>5 NON-ELIGIBLE IMPAIRMENT TYPES FOR PARA SPORTS<text:bookmark-end text:name="__RefHeading___non-eligible_impairment_types_for_para_sports_6"/><text:bookmark-end text:name="non-eligible_impairment_types_for_para_sports"/></text:h>
      <text:list text:style-name="List_20_1" text:continue-numbering="false">
        <text:list-item>
          <text:p text:style-name="List_20_1_Content_First"> <text:span text:style-name="Strong_20_Emphasis">(a)</text:span> Pain</text:p>
        </text:list-item>
        <text:list-item>
          <text:p text:style-name="List_20_1_Content"> <text:span text:style-name="Strong_20_Emphasis">(b)</text:span> Hearing Impairment</text:p>
        </text:list-item>
        <text:list-item>
          <text:p text:style-name="List_20_1_Content"> <text:span text:style-name="Strong_20_Emphasis">(c)</text:span> Low Muscle Tone</text:p>
        </text:list-item>
        <text:list-item>
          <text:p text:style-name="List_20_1_Content"> <text:span text:style-name="Strong_20_Emphasis">(d)</text:span> Hypermobility of Joints</text:p>
        </text:list-item>
        <text:list-item>
          <text:p text:style-name="List_20_1_Content"> <text:span text:style-name="Strong_20_Emphasis">(e)</text:span> Joint Instability, such as an unstable shoulder joint, recurrent dislocation of a joint</text:p>
        </text:list-item>
        <text:list-item>
          <text:p text:style-name="List_20_1_Content"> <text:span text:style-name="Strong_20_Emphasis">(f)</text:span> Impaired Muscle Endurance</text:p>
        </text:list-item>
        <text:list-item>
          <text:p text:style-name="List_20_1_Content"> <text:span text:style-name="Strong_20_Emphasis">(g)</text:span> Impaired Motor Flex Functions</text:p>
        </text:list-item>
        <text:list-item>
          <text:p text:style-name="List_20_1_Content"> <text:span text:style-name="Strong_20_Emphasis">(h)</text:span> Impaired Respiratory Functions</text:p>
        </text:list-item>
        <text:list-item>
          <text:p text:style-name="List_20_1_Content"> <text:span text:style-name="Strong_20_Emphasis">(i)</text:span> Impaired Cardiovascular Functions</text:p>
        </text:list-item>
        <text:list-item>
          <text:p text:style-name="List_20_1_Content"> <text:span text:style-name="Strong_20_Emphasis">(j)</text:span> Impairment of Metabolic Functions</text:p>
        </text:list-item>
        <text:list-item>
          <text:p text:style-name="List_20_1_Content_Last"> <text:span text:style-name="Strong_20_Emphasis">(k)</text:span> Tics and Mannerisms, Stereotypes and Motor Perseverat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2::13:53</meta:creation-date>
    <dc:creator>Generated</dc:creator>
    <dc:date>2026-09-09T22::13:53</dc:date>
    <dc:language>en-US</dc:language>
    <meta:editing-cycles>1</meta:editing-cycles>
    <meta:editing-duration>PT0S</meta:editing-duration>
    <dc:title>rules_para:eligibility</dc:title>
  </office:meta>
</office:document-meta>
</file>