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les_code_conduct:values"/>﻿====== Values of DanceSport Australia Ltd ======</text:p>
      <text:h text:style-name="Heading_20_2" text:outline-level="2"><text:bookmark-start text:name="__RefHeading___excellence_1"/><text:bookmark-start text:name="excellence"/>1 EXCELLENCE<text:bookmark-end text:name="__RefHeading___excellence_1"/><text:bookmark-end text:name="excellence"/></text:h>
      <text:p text:style-name="Text_20_body">We strive for the highest standards in athletic performance, artistic expression, education and organisational governance.</text:p>
      <text:h text:style-name="Heading_20_2" text:outline-level="2"><text:bookmark-start text:name="__RefHeading___inclusivity_2"/><text:bookmark-start text:name="inclusivity"/>2 INCLUSIVITY<text:bookmark-end text:name="__RefHeading___inclusivity_2"/><text:bookmark-end text:name="inclusivity"/></text:h>
      <text:p text:style-name="Text_20_body">We welcome dancers of all ages, backgrounds, abilities, and aspirations.</text:p>
      <text:h text:style-name="Heading_20_2" text:outline-level="2"><text:bookmark-start text:name="__RefHeading___integrity_3"/><text:bookmark-start text:name="integrity"/>3 INTEGRITY<text:bookmark-end text:name="__RefHeading___integrity_3"/><text:bookmark-end text:name="integrity"/></text:h>
      <text:p text:style-name="Text_20_body">We uphold fairness, transparency and ethical conduct in competition, governance, and community.</text:p>
      <text:h text:style-name="Heading_20_2" text:outline-level="2"><text:bookmark-start text:name="__RefHeading___safety_4"/><text:bookmark-start text:name="safety"/>4 SAFETY<text:bookmark-end text:name="__RefHeading___safety_4"/><text:bookmark-end text:name="safety"/></text:h>
      <text:p text:style-name="Text_20_body">Promoting physical and mental wellbeing and adopting world best safeguarding standards.</text:p>
      <text:h text:style-name="Heading_20_2" text:outline-level="2"><text:bookmark-start text:name="__RefHeading___innovation_5"/><text:bookmark-start text:name="innovation"/>5 INNOVATION<text:bookmark-end text:name="__RefHeading___innovation_5"/><text:bookmark-end text:name="innovation"/></text:h>
      <text:p text:style-name="Text_20_body">We embrace creativity and progress while honouring tradition in all aspects of the sport.</text:p>
      <text:h text:style-name="Heading_20_2" text:outline-level="2"><text:bookmark-start text:name="__RefHeading___opportunity_6"/><text:bookmark-start text:name="opportunity"/>6 OPPORTUNITY<text:bookmark-end text:name="__RefHeading___opportunity_6"/><text:bookmark-end text:name="opportunity"/></text:h>
      <text:p text:style-name="Text_20_body">We continually seek opportunities to grow participation, expand reach, and build a sustainable future for Australian DanceSport.</text:p>
      <text:h text:style-name="Heading_20_2" text:outline-level="2"><text:bookmark-start text:name="__RefHeading___partnership_7"/><text:bookmark-start text:name="partnership"/>7 PARTNERSHIP<text:bookmark-end text:name="__RefHeading___partnership_7"/><text:bookmark-end text:name="partnership"/></text:h>
      <text:p text:style-name="Text_20_body">We value strong and mutually beneficial relationships with studios, coaches, teachers and the broader dance communit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2::18:08</meta:creation-date>
    <dc:creator>Generated</dc:creator>
    <dc:date>2026-09-09T22::18:08</dc:date>
    <dc:language>en-US</dc:language>
    <meta:editing-cycles>1</meta:editing-cycles>
    <meta:editing-duration>PT0S</meta:editing-duration>
    <dc:title>rules_code_conduct:values</dc:title>
  </office:meta>
</office:document-meta>
</file>