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les_code_conduct:start"/>﻿====== DSA Code of Conduct ======</text:p>
      <text:p text:style-name="Text_20_body">Commencement Date: <text:span text:style-name="Strong_20_Emphasis">1 July 2026</text:span></text:p>
      <text:h text:style-name="Heading_20_2" text:outline-level="2"><text:bookmark-start text:name="__RefHeading___contents_1"/><text:bookmark-start text:name="contents"/>Contents<text:bookmark-end text:name="__RefHeading___contents_1"/><text:bookmark-end text:name="contents"/></text:h>
      <text:list text:style-name="List_20_1" text:continue-numbering="false">
        <text:list-item>
          <text:p text:style-name="List_20_1_Content_First"> <text:a xlink:type="simple" xlink:href="https://dancesport.org.au/dswiki/doku.php?id=rules_code_conduct:values" text:style-name="Internet_20_link" text:visited-style-name="Visited_20_Internet_20_Link">Values of DanceSport Australia Ltd</text:a></text:p>
        </text:list-item>
        <text:list-item>
          <text:p text:style-name="List_20_1_Content"> <text:a xlink:type="simple" xlink:href="https://dancesport.org.au/dswiki/doku.php?id=rules_code_conduct:background" text:style-name="Internet_20_link" text:visited-style-name="Visited_20_Internet_20_Link">1 Background</text:a></text:p>
        </text:list-item>
        <text:list-item>
          <text:p text:style-name="List_20_1_Content"> <text:a xlink:type="simple" xlink:href="https://dancesport.org.au/dswiki/doku.php?id=rules_code_conduct:definitions" text:style-name="Internet_20_link" text:visited-style-name="Visited_20_Internet_20_Link">2 Definitions</text:a></text:p>
        </text:list-item>
        <text:list-item>
          <text:p text:style-name="List_20_1_Content"> <text:a xlink:type="simple" xlink:href="https://dancesport.org.au/dswiki/doku.php?id=rules_code_conduct:jurisdiction" text:style-name="Internet_20_link" text:visited-style-name="Visited_20_Internet_20_Link">3 Jurisdiction</text:a></text:p>
        </text:list-item>
        <text:list-item>
          <text:p text:style-name="List_20_1_Content"> <text:a xlink:type="simple" xlink:href="https://dancesport.org.au/dswiki/doku.php?id=rules_code_conduct:expected_behaviours" text:style-name="Internet_20_link" text:visited-style-name="Visited_20_Internet_20_Link">4 Expected Behaviours</text:a></text:p>
        </text:list-item>
        <text:list-item>
          <text:p text:style-name="List_20_1_Content"> <text:a xlink:type="simple" xlink:href="https://dancesport.org.au/dswiki/doku.php?id=rules_code_conduct:prohibited_conduct" text:style-name="Internet_20_link" text:visited-style-name="Visited_20_Internet_20_Link">5 Prohibited Conduct</text:a></text:p>
        </text:list-item>
        <text:list-item>
          <text:p text:style-name="List_20_1_Content_Last"> <text:a xlink:type="simple" xlink:href="https://dancesport.org.au/dswiki/doku.php?id=rules_code_conduct:disciplinary" text:style-name="Internet_20_link" text:visited-style-name="Visited_20_Internet_20_Link">6 Conduct and Disciplinary Policy</text:a></text:p>
        </text:list-item>
      </text:list>
      <text:h text:style-name="Heading_20_2" text:outline-level="2"><text:bookmark-start text:name="__RefHeading___related_2"/><text:bookmark-start text:name="related"/>Related<text:bookmark-end text:name="__RefHeading___related_2"/><text:bookmark-end text:name="related"/></text:h>
      <text:list text:style-name="List_20_1" text:continue-numbering="false">
        <text:list-item>
          <text:p text:style-name="List_20_1_Content_First"> <text:a xlink:type="simple" xlink:href="https://dancesport.org.au/dswiki/doku.php?id=rules:start" text:style-name="Internet_20_link" text:visited-style-name="Visited_20_Internet_20_Link">Rules of DanceSport</text:a></text:p>
        </text:list-item>
        <text:list-item>
          <text:p text:style-name="List_20_1_Content"> <text:a xlink:type="simple" xlink:href="https://dancesport.org.au/dswiki/doku.php?id=rules_para:start" text:style-name="Internet_20_link" text:visited-style-name="Visited_20_Internet_20_Link">Rules of Para Dance Sports</text:a></text:p>
        </text:list-item>
        <text:list-item>
          <text:p text:style-name="List_20_1_Content"> <text:a xlink:type="simple" xlink:href="https://dancesport.org.au/dswiki/doku.php?id=rules:definitions" text:style-name="Internet_20_link" text:visited-style-name="Visited_20_Internet_20_Link">Definitions of DanceSport</text:a></text:p>
        </text:list-item>
        <text:list-item>
          <text:p text:style-name="List_20_1_Content_Last"> <text:a xlink:type="simple" xlink:href="https://dancesport.org.au/dswiki/doku.php?id=rules:general#r5" text:style-name="Internet_20_link" text:visited-style-name="Visited_20_Internet_20_Link">Rule 5 â€” Appeals and Dispute Resolu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26:45</meta:creation-date>
    <dc:creator>Generated</dc:creator>
    <dc:date>2026-09-09T23::26:45</dc:date>
    <dc:language>en-US</dc:language>
    <meta:editing-cycles>1</meta:editing-cycles>
    <meta:editing-duration>PT0S</meta:editing-duration>
    <dc:title>rules_code_conduct:start</dc:title>
  </office:meta>
</office:document-meta>
</file>