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rules_code_conduct:jurisdiction"/>﻿====== Jurisdiction ======</text:p>
      <text:h text:style-name="Heading_20_2" text:outline-level="2"><text:bookmark-start text:name="__RefHeading___jurisdiction_1"/><text:bookmark-start text:name="jurisdiction"/>3 JURISDICTION<text:bookmark-end text:name="__RefHeading___jurisdiction_1"/><text:bookmark-end text:name="jurisdiction"/></text:h>
      <text:p text:style-name="Text_20_body">
<text:span text:style-name="Strong_20_Emphasis">3.1 To whom the Code of Conduct applies</text:span></text:p>
      <text:p text:style-name="Text_20_body">This DSA Code of Conduct applies to:</text:p>
      <text:list text:style-name="List_20_1" text:continue-numbering="false">
        <text:list-item>
          <text:p text:style-name="List_20_1_Content_First"> <text:span text:style-name="Strong_20_Emphasis">(a)</text:span> <text:a xlink:type="simple" xlink:href="https://dancesport.org.au/dswiki/doku.php?id=rules_code_conduct:definitions#relevant_organisation" text:style-name="Internet_20_link" text:visited-style-name="Visited_20_Internet_20_Link">Relevant Organisations</text:a>; and</text:p>
        </text:list-item>
        <text:list-item>
          <text:p text:style-name="List_20_1_Content_Last"> <text:span text:style-name="Strong_20_Emphasis">(b)</text:span> <text:a xlink:type="simple" xlink:href="https://dancesport.org.au/dswiki/doku.php?id=rules_code_conduct:definitions#relevant_person" text:style-name="Internet_20_link" text:visited-style-name="Visited_20_Internet_20_Link">Relevant Persons</text:a>.</text:p>
        </text:list-item>
      </text:list>
      <text:p text:style-name="Text_20_body">
<text:span text:style-name="Strong_20_Emphasis">3.2 When the Code of Conduct applies</text:span></text:p>
      <text:list text:style-name="List_20_1" text:continue-numbering="false">
        <text:list-item>
          <text:p text:style-name="List_20_1_Content_First"> <text:span text:style-name="Strong_20_Emphasis">(a)</text:span> All Relevant Persons and Relevant Organisations to which this Code of Conduct applies must comply with this Code of Conduct (while they are a Relevant Person or Relevant Organisation):</text:p>
          <text:list text:style-name="List_20_1">
            <text:list-item>
              <text:p text:style-name="List_20_1_Content"> <text:span text:style-name="Strong_20_Emphasis">(i)</text:span> In relation to any dealings they have with Relevant Organisations or their staff, contractors and representatives;</text:p>
            </text:list-item>
            <text:list-item>
              <text:p text:style-name="List_20_1_Content"> <text:span text:style-name="Strong_20_Emphasis">(ii)</text:span> Wherever there is a recognised DanceSport or Relevant Organisation connection, including participation in Activities and on social media where there is such a connection;</text:p>
            </text:list-item>
            <text:list-item>
              <text:p text:style-name="List_20_1_Content"> <text:span text:style-name="Strong_20_Emphasis">(iii)</text:span> When dealing with other Relevant Persons or Relevant Organisations in their capacity as a Relevant Person or Relevant Organisation; and</text:p>
            </text:list-item>
            <text:list-item>
              <text:p text:style-name="List_20_1_Content"> <text:span text:style-name="Strong_20_Emphasis">(iv)</text:span> In relation to their membership or standing as a Relevant Person or Relevant Organisation in general.</text:p>
            </text:list-item>
          </text:list>
        </text:list-item>
        <text:list-item>
          <text:p text:style-name="List_20_1_Content"> <text:span text:style-name="Strong_20_Emphasis">(b)</text:span> Where there is no direct or indirect link other than the fact that one or more parties are Relevant Persons or Relevant Organisations, interactions (including social media interactions) involving one or more Relevant Persons or Relevant Organisations are not within the scope of this Code of Conduct.</text:p>
        </text:list-item>
        <text:list-item>
          <text:p text:style-name="List_20_1_Content_Last"> <text:span text:style-name="Strong_20_Emphasis">(c)</text:span> Where the DSA determines, in its absolute discretion, that the alleged <text:a xlink:type="simple" xlink:href="https://dancesport.org.au/dswiki/doku.php?id=rules_code_conduct:definitions#prohibited_conduct" text:style-name="Internet_20_link" text:visited-style-name="Visited_20_Internet_20_Link">Prohibited Conduct</text:a> would be more appropriately dealt with under a different policy, it may refer the alleged Prohibited Conduct for determination under that other policy. If the alleged Prohibited Conduct may also constitute Prohibited Conduct under a <text:a xlink:type="simple" xlink:href="https://dancesport.org.au/dswiki/doku.php?id=rules_code_conduct:definitions#national_integrity_framework" text:style-name="Internet_20_link" text:visited-style-name="Visited_20_Internet_20_Link">National Integrity Framework</text:a> policy, the Relevant Organisation will manage that alleged Prohibited Conduct under that policy unless and until it is determined that the matter should be managed as Prohibited Conduct under this Code of Conduct.</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9T22::21:05</meta:creation-date>
    <dc:creator>Generated</dc:creator>
    <dc:date>2026-09-09T22::21:05</dc:date>
    <dc:language>en-US</dc:language>
    <meta:editing-cycles>1</meta:editing-cycles>
    <meta:editing-duration>PT0S</meta:editing-duration>
    <dc:title>rules_code_conduct:jurisdiction</dc:title>
  </office:meta>
</office:document-meta>
</file>