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les_code_conduct:expected_behaviours"/>﻿====== Expected Behaviours ======</text:p>
      <text:h text:style-name="Heading_20_2" text:outline-level="2"><text:bookmark-start text:name="__RefHeading___expected_behaviours_1"/><text:bookmark-start text:name="expected_behaviours"/>4 EXPECTED BEHAVIOURS<text:bookmark-end text:name="__RefHeading___expected_behaviours_1"/><text:bookmark-end text:name="expected_behaviours"/></text:h>
      <text:p text:style-name="Text_20_body">
<text:span text:style-name="Strong_20_Emphasis">4.1 Relevant Persons and Relevant Organisations</text:span></text:p>
      <text:p text:style-name="Text_20_body"><text:a xlink:type="simple" xlink:href="https://dancesport.org.au/dswiki/doku.php?id=rules_code_conduct:definitions#relevant_person" text:style-name="Internet_20_link" text:visited-style-name="Visited_20_Internet_20_Link">Relevant Persons</text:a> and <text:a xlink:type="simple" xlink:href="https://dancesport.org.au/dswiki/doku.php?id=rules_code_conduct:definitions#relevant_organisation" text:style-name="Internet_20_link" text:visited-style-name="Visited_20_Internet_20_Link">Relevant Organisations</text:a> <text:span text:style-name="Strong_20_Emphasis">MUST</text:span>:</text:p>
      <text:list text:style-name="List_20_1" text:continue-numbering="false">
        <text:list-item>
          <text:p text:style-name="List_20_1_Content_First"> <text:span text:style-name="Strong_20_Emphasis">(a)</text:span> Act and operate within the <text:a xlink:type="simple" xlink:href="https://dancesport.org.au/dswiki/doku.php?id=rules:start" text:style-name="Internet_20_link" text:visited-style-name="Visited_20_Internet_20_Link">Rules</text:a> and <text:a xlink:type="simple" xlink:href="https://dancesport.org.au/dswiki/doku.php?id=rules_code_conduct:values" text:style-name="Internet_20_link" text:visited-style-name="Visited_20_Internet_20_Link">Values</text:a> of DanceSport Australia;</text:p>
        </text:list-item>
        <text:list-item>
          <text:p text:style-name="List_20_1_Content"> <text:span text:style-name="Strong_20_Emphasis">(b)</text:span> Be ethical, considerate, fair and honest in all dealings with other people and organisations;</text:p>
        </text:list-item>
        <text:list-item>
          <text:p text:style-name="List_20_1_Content"> <text:span text:style-name="Strong_20_Emphasis">(c)</text:span> Act with honesty, integrity and objectivity and be accountable for their own behaviour and actions;</text:p>
        </text:list-item>
        <text:list-item>
          <text:p text:style-name="List_20_1_Content"> <text:span text:style-name="Strong_20_Emphasis">(d)</text:span> Maintain appropriate, professional relationships with other Relevant Persons at all times;</text:p>
        </text:list-item>
        <text:list-item>
          <text:p text:style-name="List_20_1_Content"> <text:span text:style-name="Strong_20_Emphasis">(e)</text:span> Accept and respect the authority of Officials and not use offensive language or behaviour, show unnecessary dissension, displeasure or disapproval towards an Official, whether in or outside an Activity venue.</text:p>
        </text:list-item>
        <text:list-item>
          <text:p text:style-name="List_20_1_Content"> <text:span text:style-name="Strong_20_Emphasis">(f)</text:span> Treat all Relevant Organisation representatives and other stakeholders with courtesy, respect, dignity and have proper regard for their rights and obligations;</text:p>
        </text:list-item>
        <text:list-item>
          <text:p text:style-name="List_20_1_Content"> <text:span text:style-name="Strong_20_Emphasis">(i)</text:span> Act with care and diligence to safeguard the health and safety of themselves and Relevant Organisation representatives;</text:p>
        </text:list-item>
        <text:list-item>
          <text:p text:style-name="List_20_1_Content"> <text:span text:style-name="Strong_20_Emphasis">(j)</text:span> Call the police if they are concerned about escalating behaviour and their safety or the safety of others;</text:p>
        </text:list-item>
        <text:list-item>
          <text:p text:style-name="List_20_1_Content"> <text:span text:style-name="Strong_20_Emphasis">(k)</text:span> Comply with all reasonable directions of, and accept all decisions of, Relevant Organisation representatives; and</text:p>
        </text:list-item>
        <text:list-item>
          <text:p text:style-name="List_20_1_Content_Last"> <text:span text:style-name="Strong_20_Emphasis">(l)</text:span> Respect and protect confidential information obtained through Activities, whether regarding individuals or organisational information;</text:p>
        </text:list-item>
      </text:list>
      <text:p text:style-name="Text_20_body">Relevant Persons and Relevant Organisations must <text:span text:style-name="Strong_20_Emphasis">NOT</text:span>:</text:p>
      <text:list text:style-name="List_20_1" text:continue-numbering="false">
        <text:list-item>
          <text:p text:style-name="List_20_1_Content_First"> <text:span text:style-name="Strong_20_Emphasis">(m)</text:span> Engage in conduct that is defined as Prohibited Conduct under any policy of the DanceSport Australia National Integrity Framework, namely:</text:p>
          <text:list text:style-name="List_20_1">
            <text:list-item>
              <text:p text:style-name="List_20_1_Content"> <text:span text:style-name="Strong_20_Emphasis">(i)</text:span> National Integrity Framework document;</text:p>
            </text:list-item>
            <text:list-item>
              <text:p text:style-name="List_20_1_Content"> <text:span text:style-name="Strong_20_Emphasis">(ii)</text:span> DSA Member Protection Policy;</text:p>
            </text:list-item>
            <text:list-item>
              <text:p text:style-name="List_20_1_Content"> <text:span text:style-name="Strong_20_Emphasis">(iii)</text:span> DSA Safeguarding Children and Young People Policy;</text:p>
            </text:list-item>
            <text:list-item>
              <text:p text:style-name="List_20_1_Content"> <text:span text:style-name="Strong_20_Emphasis">(iv)</text:span> DSA Competition Manipulation and Sport Gambling Policy; and</text:p>
            </text:list-item>
            <text:list-item>
              <text:p text:style-name="List_20_1_Content"> <text:span text:style-name="Strong_20_Emphasis">(v)</text:span> DSA Improper Use of Drugs and Medicine Policy;</text:p>
            </text:list-item>
          </text:list>
        </text:list-item>
        <text:list-item>
          <text:p text:style-name="List_20_1_Content"> <text:span text:style-name="Strong_20_Emphasis">(n)</text:span> Engage in behaviour that is:</text:p>
          <text:list text:style-name="List_20_1">
            <text:list-item>
              <text:p text:style-name="List_20_1_Content"> <text:span text:style-name="Strong_20_Emphasis">(i)</text:span> drunk and disorderly;</text:p>
            </text:list-item>
            <text:list-item>
              <text:p text:style-name="List_20_1_Content"> <text:span text:style-name="Strong_20_Emphasis">(ii)</text:span> public or domestic violence;</text:p>
            </text:list-item>
            <text:list-item>
              <text:p text:style-name="List_20_1_Content"> <text:span text:style-name="Strong_20_Emphasis">(iii)</text:span> continued or unreasonable disruption of Relevant Organisation representatives performing their duties; or</text:p>
            </text:list-item>
            <text:list-item>
              <text:p text:style-name="List_20_1_Content"> <text:span text:style-name="Strong_20_Emphasis">(iv)</text:span> unlawful or unsafe;</text:p>
            </text:list-item>
          </text:list>
        </text:list-item>
        <text:list-item>
          <text:p text:style-name="List_20_1_Content"> <text:span text:style-name="Strong_20_Emphasis">(o)</text:span> Undertake any behaviour prohibited by a venue's ticketing or entry conditions, at, in or around that venue at which an Activity is taking place;</text:p>
        </text:list-item>
        <text:list-item>
          <text:p text:style-name="List_20_1_Content"> <text:span text:style-name="Strong_20_Emphasis">(p)</text:span> Behave in a manner that creates a public nuisance and/or disturbance within or around a venue at which an Activity is taking place;</text:p>
        </text:list-item>
        <text:list-item>
          <text:p text:style-name="List_20_1_Content_Last"> <text:span text:style-name="Strong_20_Emphasis">(q)</text:span> Be in the possession or under the influence of an illegal drug, at, in or around a venue at which an Activity is taking place.</text:p>
        </text:list-item>
      </text:list>
      <text:p text:style-name="Text_20_body"><text:line-break/>

<text:span text:style-name="Strong_20_Emphasis">4.2 Competitors</text:span></text:p>
      <text:p text:style-name="Text_20_body">To the extent not already defined in the DSA Code of Conduct, <text:a xlink:type="simple" xlink:href="https://dancesport.org.au/dswiki/doku.php?id=rules:definitions#competitor" text:style-name="Internet_20_link" text:visited-style-name="Visited_20_Internet_20_Link">Competitors</text:a> <text:span text:style-name="Strong_20_Emphasis">MUST</text:span>:</text:p>
      <text:list text:style-name="List_20_1" text:continue-numbering="false">
        <text:list-item>
          <text:p text:style-name="List_20_1_Content_First"> <text:span text:style-name="Strong_20_Emphasis">(a)</text:span> At all times act in a sportsmanlike manner and while in public, act in a way that does not bring DanceSport, fellow Competitors or DanceSport Australia into disrepute;</text:p>
        </text:list-item>
        <text:list-item>
          <text:p text:style-name="List_20_1_Content"> <text:span text:style-name="Strong_20_Emphasis">(b)</text:span> Not connive in a breach of these rules by making false statements, by withholding information about their age, qualifications or any other matter that would result in their being ineligible to enter an Activity;</text:p>
        </text:list-item>
        <text:list-item>
          <text:p text:style-name="List_20_1_Content"> <text:span text:style-name="Strong_20_Emphasis">(c)</text:span> Be a good sport and encourage their partner or fellow team members if they are part of a larger team;</text:p>
        </text:list-item>
        <text:list-item>
          <text:p text:style-name="List_20_1_Content"> <text:span text:style-name="Strong_20_Emphasis">(d)</text:span> Be considerate to their partner and work as a team;</text:p>
        </text:list-item>
        <text:list-item>
          <text:p text:style-name="List_20_1_Content"> <text:span text:style-name="Strong_20_Emphasis">(e)</text:span> Be willing to train and prepare for competition;</text:p>
        </text:list-item>
        <text:list-item>
          <text:p text:style-name="List_20_1_Content_Last"> <text:span text:style-name="Strong_20_Emphasis">(f)</text:span> Compete only when fit to participate according to the requirements of a specific event within an Activity;</text:p>
        </text:list-item>
      </text:list>
      <text:p text:style-name="Text_20_body"><text:line-break/>

<text:span text:style-name="Strong_20_Emphasis">4.3 Coaches</text:span></text:p>
      <text:p text:style-name="Text_20_body">To the extent not already defined in the DSA Code of Conduct, <text:a xlink:type="simple" xlink:href="https://dancesport.org.au/dswiki/doku.php?id=rules:definitions#accredited_coach" text:style-name="Internet_20_link" text:visited-style-name="Visited_20_Internet_20_Link">Coaches</text:a> must <text:span text:style-name="Strong_20_Emphasis">NOT</text:span>:</text:p>
      <text:list text:style-name="List_20_1" text:continue-numbering="false">
        <text:list-item>
          <text:p text:style-name="List_20_1_Content_First"> <text:span text:style-name="Strong_20_Emphasis">(a)</text:span> Misrepresent their Coaching accreditation level or experience;</text:p>
        </text:list-item>
        <text:list-item>
          <text:p text:style-name="List_20_1_Content"> <text:span text:style-name="Strong_20_Emphasis">(b)</text:span> Falsely claim to be the Coach of a particular Competitor, couple or team, or misrepresent the competition results they have achieved as a Coach;</text:p>
        </text:list-item>
        <text:list-item>
          <text:p text:style-name="List_20_1_Content"> <text:span text:style-name="Strong_20_Emphasis">(c)</text:span> Seek by any means to improperly influence or intimidate an adjudicator;</text:p>
        </text:list-item>
        <text:list-item>
          <text:p text:style-name="List_20_1_Content"> <text:span text:style-name="Strong_20_Emphasis">(d)</text:span> Discuss with an adjudicator who is on the judging panel for an event the merits of the performance of any Competitor on the day of the Activity;</text:p>
        </text:list-item>
        <text:list-item>
          <text:p text:style-name="List_20_1_Content"> <text:span text:style-name="Strong_20_Emphasis">(e)</text:span> Undertake any conduct that is intended to gain for a Competitor an unfair advantage over other Competitors;</text:p>
        </text:list-item>
        <text:list-item>
          <text:p text:style-name="List_20_1_Content"> <text:span text:style-name="Strong_20_Emphasis">(f)</text:span> Solicit engagement as a Coach or teacher in any of the DanceSport styles on the day of the Activity;</text:p>
        </text:list-item>
        <text:list-item>
          <text:p text:style-name="List_20_1_Content"> <text:span text:style-name="Strong_20_Emphasis">(g)</text:span> Extend the progression of competitors beyond their capability and stage of development.</text:p>
        </text:list-item>
        <text:list-item>
          <text:p text:style-name="List_20_1_Content"> <text:span text:style-name="Strong_20_Emphasis">(h)</text:span> Confuse the role of Coach with their own creative aspirations;</text:p>
        </text:list-item>
        <text:list-item>
          <text:p text:style-name="List_20_1_Content"> <text:span text:style-name="Strong_20_Emphasis">(i)</text:span> Ridicule a couple for making mistakes or losing a competition;</text:p>
        </text:list-item>
        <text:list-item>
          <text:p text:style-name="List_20_1_Content_Last"> <text:span text:style-name="Strong_20_Emphasis">(j)</text:span> Hold back Competitors in their care if they need to be taught by other Coaches to continue their progress;</text:p>
        </text:list-item>
      </text:list>
      <text:p text:style-name="Text_20_body">To the extent not already defined in the DSA Code of Conduct, Coaches <text:span text:style-name="Strong_20_Emphasis">MUST</text:span>:</text:p>
      <text:list text:style-name="List_20_1" text:continue-numbering="false">
        <text:list-item>
          <text:p text:style-name="List_20_1_Content_First"> <text:span text:style-name="Strong_20_Emphasis">(k)</text:span> Teach choreography that is within the skill level of the couple, and should never supersede the need for technical skill, artistic interpretation and floorcraft by the competitor;</text:p>
        </text:list-item>
        <text:list-item>
          <text:p text:style-name="List_20_1_Content"> <text:span text:style-name="Strong_20_Emphasis">(l)</text:span> Acknowledge the skills they have and the things which they are good at;</text:p>
        </text:list-item>
        <text:list-item>
          <text:p text:style-name="List_20_1_Content"> <text:span text:style-name="Strong_20_Emphasis">(m)</text:span> Develop Competitors' respect for the ability of opponents and opposing Coaches;</text:p>
        </text:list-item>
        <text:list-item>
          <text:p text:style-name="List_20_1_Content"> <text:span text:style-name="Strong_20_Emphasis">(n)</text:span> Follow medical advice when determining when an injured Competitor is ready to train again;</text:p>
        </text:list-item>
        <text:list-item>
          <text:p text:style-name="List_20_1_Content"> <text:span text:style-name="Strong_20_Emphasis">(o)</text:span> Continue to develop their skills by attending seminars and workshops and keeping themselves informed on developments in technique, style and sound coaching principles.</text:p>
        </text:list-item>
        <text:list-item>
          <text:p text:style-name="List_20_1_Content_Last"> <text:span text:style-name="Strong_20_Emphasis">(p)</text:span> Teach students that honest effort is as important as winning so that the result of each competition is accepted without undue disappointment.</text:p>
        </text:list-item>
      </text:list>
      <text:p text:style-name="Text_20_body"><text:line-break/>

<text:span text:style-name="Strong_20_Emphasis">4.4 Parents and Spectators</text:span></text:p>
      <text:p text:style-name="Text_20_body">To the extent not already defined in the DSA Code of Conduct, parents and spectators must <text:span text:style-name="Strong_20_Emphasis">NOT</text:span>:</text:p>
      <text:list text:style-name="List_20_1" text:continue-numbering="false">
        <text:list-item>
          <text:p text:style-name="List_20_1_Content_First"> <text:span text:style-name="Strong_20_Emphasis">(a)</text:span> Put undue pressure on children, berate them or criticise their performance;</text:p>
        </text:list-item>
        <text:list-item>
          <text:p text:style-name="List_20_1_Content"> <text:span text:style-name="Strong_20_Emphasis">(b)</text:span> Connive in a breach of these rules by making false statements, by withholding information about a Competitor's age, grade, qualifications, or other matters that would result in their being ineligible to enter an event;</text:p>
        </text:list-item>
        <text:list-item>
          <text:p text:style-name="List_20_1_Content"> <text:span text:style-name="Strong_20_Emphasis">(c)</text:span> Condone any breach of the DSA Rules and DSA Code of Conduct by Competitors;</text:p>
        </text:list-item>
        <text:list-item>
          <text:p text:style-name="List_20_1_Content"> <text:span text:style-name="Strong_20_Emphasis">(d)</text:span> Force an unwilling child to participate in DanceSport;</text:p>
        </text:list-item>
        <text:list-item>
          <text:p text:style-name="List_20_1_Content_Last"> <text:span text:style-name="Strong_20_Emphasis">(e)</text:span> Post photographs on social media of Coaches who are adjudicating at the competition.</text:p>
        </text:list-item>
      </text:list>
      <text:p text:style-name="Text_20_body">To the extent not already defined in the DSA Code of Conduct, parents and spectators <text:span text:style-name="Strong_20_Emphasis">MUST</text:span>:</text:p>
      <text:list text:style-name="List_20_1" text:continue-numbering="false">
        <text:list-item>
          <text:p text:style-name="List_20_1_Content_First"> <text:span text:style-name="Strong_20_Emphasis">(f)</text:span> Remember that children are involved in DanceSport for their own enjoyment and fulfilment, not yours;</text:p>
        </text:list-item>
        <text:list-item>
          <text:p text:style-name="List_20_1_Content"> <text:span text:style-name="Strong_20_Emphasis">(g)</text:span> Teach competitors that honest effort is as important as winning so that the result of each competition is accepted without undue disappointment;</text:p>
        </text:list-item>
        <text:list-item>
          <text:p text:style-name="List_20_1_Content"> <text:span text:style-name="Strong_20_Emphasis">(h)</text:span> Encourage competitors to work towards skill improvement and good sportsmanship;</text:p>
        </text:list-item>
        <text:list-item>
          <text:p text:style-name="List_20_1_Content"> <text:span text:style-name="Strong_20_Emphasis">(i)</text:span> Have realistic expectations for competitors and/or their partner;</text:p>
        </text:list-item>
        <text:list-item>
          <text:p text:style-name="List_20_1_Content"> <text:span text:style-name="Strong_20_Emphasis">(j)</text:span> Be honest, but generous with your praise when it is deserved;</text:p>
        </text:list-item>
        <text:list-item>
          <text:p text:style-name="List_20_1_Content"> <text:span text:style-name="Strong_20_Emphasis">(k)</text:span> Remember that children learn best by example, and applaud good performances by opponents;</text:p>
        </text:list-item>
        <text:list-item>
          <text:p text:style-name="List_20_1_Content"> <text:span text:style-name="Strong_20_Emphasis">(l)</text:span> Appreciate the contribution and commitment of Coaches; and</text:p>
        </text:list-item>
        <text:list-item>
          <text:p text:style-name="List_20_1_Content_Last"> <text:span text:style-name="Strong_20_Emphasis">(m)</text:span> Ensure that your children are supervised at all times.</text:p>
        </text:list-item>
      </text:list>
      <text:p text:style-name="Text_20_body"><text:line-break/>

<text:span text:style-name="Strong_20_Emphasis">4.5 Scrutineers</text:span></text:p>
      <text:p text:style-name="Text_20_body">To the extent not already defined in the DSA Code of Conduct, <text:a xlink:type="simple" xlink:href="https://dancesport.org.au/dswiki/doku.php?id=rules:definitions#scrutineer" text:style-name="Internet_20_link" text:visited-style-name="Visited_20_Internet_20_Link">Scrutineers</text:a> must <text:span text:style-name="Strong_20_Emphasis">NOT</text:span>:</text:p>
      <text:list text:style-name="List_20_1" text:continue-numbering="false">
        <text:list-item>
          <text:p text:style-name="List_20_1_Content_First"> <text:span text:style-name="Strong_20_Emphasis">(a)</text:span> Misrepresent their Scrutineer's accreditation or experience;</text:p>
        </text:list-item>
        <text:list-item>
          <text:p text:style-name="List_20_1_Content"> <text:span text:style-name="Strong_20_Emphasis">(b)</text:span> Make a false statement in relation to their Scrutineer's licence;</text:p>
        </text:list-item>
        <text:list-item>
          <text:p text:style-name="List_20_1_Content"> <text:span text:style-name="Strong_20_Emphasis">(c)</text:span> Coach, teach or give advice to a participating couple during an event which they are scrutineering;</text:p>
        </text:list-item>
        <text:list-item>
          <text:p text:style-name="List_20_1_Content"> <text:span text:style-name="Strong_20_Emphasis">(d)</text:span> Discuss with another Official, Adjudicator, Scrutineer or Spectator, the merits of the performance or dress of a Competitor in an Activity;</text:p>
        </text:list-item>
        <text:list-item>
          <text:p text:style-name="List_20_1_Content"> <text:span text:style-name="Strong_20_Emphasis">(e)</text:span> Undertake any conduct that is intended to gain for a Competitor an unfair advantage over other Competitors;</text:p>
        </text:list-item>
        <text:list-item>
          <text:p text:style-name="List_20_1_Content"> <text:span text:style-name="Strong_20_Emphasis">(f)</text:span> Condone discriminatory or improper behaviour by a fellow Scrutineer;</text:p>
        </text:list-item>
        <text:list-item>
          <text:p text:style-name="List_20_1_Content"> <text:span text:style-name="Strong_20_Emphasis">(g)</text:span> Disclose the recall details or final results of any event without the consent of either the Chairperson of Adjudicators or the competition organiser;</text:p>
        </text:list-item>
        <text:list-item>
          <text:p text:style-name="List_20_1_Content"> <text:span text:style-name="Strong_20_Emphasis">(h)</text:span> When Scrutineering at an Activity:</text:p>
          <text:list text:style-name="List_20_1">
            <text:list-item>
              <text:p text:style-name="List_20_1_Content"> <text:span text:style-name="Strong_20_Emphasis">(i)</text:span> Arrive late;</text:p>
            </text:list-item>
            <text:list-item>
              <text:p text:style-name="List_20_1_Content"> <text:span text:style-name="Strong_20_Emphasis">(ii)</text:span> Consume alcohol;</text:p>
            </text:list-item>
            <text:list-item>
              <text:p text:style-name="List_20_1_Content"> <text:span text:style-name="Strong_20_Emphasis">(iii)</text:span> Offer opinion on Competitor's dress, manner of performance prior to or during a competition or championship;</text:p>
            </text:list-item>
            <text:list-item>
              <text:p text:style-name="List_20_1_Content"> <text:span text:style-name="Strong_20_Emphasis">(iv)</text:span> Dress inappropriately;</text:p>
            </text:list-item>
            <text:list-item>
              <text:p text:style-name="List_20_1_Content_Last"> <text:span text:style-name="Strong_20_Emphasis">(v)</text:span> Criticise members of the dance fraternity, demonstrate anger, frustration or irritability.</text:p>
            </text:list-item>
          </text:list>
        </text:list-item>
      </text:list>
      <text:p text:style-name="Text_20_body">To the extent not already defined in the DSA Code of Conduct, Scrutineers <text:span text:style-name="Strong_20_Emphasis">MUST</text:span>:</text:p>
      <text:list text:style-name="List_20_1" text:continue-numbering="false">
        <text:list-item>
          <text:p text:style-name="List_20_1_Content_First"> <text:span text:style-name="Strong_20_Emphasis">(i)</text:span> Occupy a position of trust in their capacity as a Scrutineer, and must maintain the highest standard of compliance at all times.</text:p>
        </text:list-item>
        <text:list-item>
          <text:p text:style-name="List_20_1_Content_Last"> <text:span text:style-name="Strong_20_Emphasis">(j)</text:span> Comply with the requirements of the Scrutineer's licence.</text:p>
        </text:list-item>
      </text:list>
      <text:p text:style-name="Text_20_body"><text:line-break/>

<text:span text:style-name="Strong_20_Emphasis">4.6 Adjudicators</text:span></text:p>
      <text:p text:style-name="Text_20_body">To the extent not already defined in the DSA Code of Conduct, <text:a xlink:type="simple" xlink:href="https://dancesport.org.au/dswiki/doku.php?id=rules:definitions#accredited_adjudicator" text:style-name="Internet_20_link" text:visited-style-name="Visited_20_Internet_20_Link">Adjudicators</text:a> must <text:span text:style-name="Strong_20_Emphasis">NOT</text:span>:</text:p>
      <text:list text:style-name="List_20_1" text:continue-numbering="false">
        <text:list-item>
          <text:p text:style-name="List_20_1_Content_First"> <text:span text:style-name="Strong_20_Emphasis">(a)</text:span> Misrepresent their adjudicator's accreditation level or experience.</text:p>
        </text:list-item>
        <text:list-item>
          <text:p text:style-name="List_20_1_Content"> <text:span text:style-name="Strong_20_Emphasis">(b)</text:span> Make a false statement in relation to their adjudicator's licence.</text:p>
        </text:list-item>
        <text:list-item>
          <text:p text:style-name="List_20_1_Content"> <text:span text:style-name="Strong_20_Emphasis">(c)</text:span> Coach, teach or give advice to a participating competitor during an Activity at which they are judging.</text:p>
        </text:list-item>
        <text:list-item>
          <text:p text:style-name="List_20_1_Content"> <text:span text:style-name="Strong_20_Emphasis">(d)</text:span> Discuss the performance of any competitor with spectators, Competitors or Coaches.</text:p>
        </text:list-item>
        <text:list-item>
          <text:p text:style-name="List_20_1_Content"> <text:span text:style-name="Strong_20_Emphasis">(e)</text:span> Seek to improperly influence or intimidate another adjudicator.</text:p>
        </text:list-item>
        <text:list-item>
          <text:p text:style-name="List_20_1_Content"> <text:span text:style-name="Strong_20_Emphasis">(f)</text:span> Discuss with any other adjudicator who is on the judging panel, the merits of the performance of a Competitor in that Activity.</text:p>
        </text:list-item>
        <text:list-item>
          <text:p text:style-name="List_20_1_Content"> <text:span text:style-name="Strong_20_Emphasis">(g)</text:span> Mark or threaten to mark a couple other than on their merits.</text:p>
        </text:list-item>
        <text:list-item>
          <text:p text:style-name="List_20_1_Content"> <text:span text:style-name="Strong_20_Emphasis">(h)</text:span> Undertake any conduct that is intended to gain for a Competitor an unfair advantage over other Competitors.</text:p>
        </text:list-item>
        <text:list-item>
          <text:p text:style-name="List_20_1_Content"> <text:span text:style-name="Strong_20_Emphasis">(i)</text:span> Condone discriminatory or improper behaviour by a fellow adjudicator.</text:p>
        </text:list-item>
        <text:list-item>
          <text:p text:style-name="List_20_1_Content"> <text:span text:style-name="Strong_20_Emphasis">(j)</text:span> Participate on a judging panel if they know their licence is not active.</text:p>
        </text:list-item>
        <text:list-item>
          <text:p text:style-name="List_20_1_Content"> <text:span text:style-name="Strong_20_Emphasis">(k)</text:span> Adjudicate on the same day as they are competing.</text:p>
        </text:list-item>
        <text:list-item>
          <text:p text:style-name="List_20_1_Content"> <text:span text:style-name="Strong_20_Emphasis">(l)</text:span> Try to cover up marking mistakes or fail to ask for help when required.</text:p>
        </text:list-item>
        <text:list-item>
          <text:p text:style-name="List_20_1_Content"> <text:span text:style-name="Strong_20_Emphasis">(m)</text:span> Criticise members of the dance fraternity, demonstrate anger, frustration or irritability.</text:p>
        </text:list-item>
        <text:list-item>
          <text:p text:style-name="List_20_1_Content"> <text:span text:style-name="Strong_20_Emphasis">(n)</text:span> Mark contrary to any DanceSport rules.</text:p>
        </text:list-item>
        <text:list-item>
          <text:p text:style-name="List_20_1_Content"> <text:span text:style-name="Strong_20_Emphasis">(o)</text:span> When acting as a participating Adjudicator, <text:span text:style-name="Strong_20_Emphasis">NOT</text:span>:</text:p>
          <text:list text:style-name="List_20_1">
            <text:list-item>
              <text:p text:style-name="List_20_1_Content"> <text:span text:style-name="Strong_20_Emphasis">(i)</text:span> Arrive late.</text:p>
            </text:list-item>
            <text:list-item>
              <text:p text:style-name="List_20_1_Content"> <text:span text:style-name="Strong_20_Emphasis">(ii)</text:span> Consume alcohol.</text:p>
            </text:list-item>
            <text:list-item>
              <text:p text:style-name="List_20_1_Content"> <text:span text:style-name="Strong_20_Emphasis">(iii)</text:span> Offer opinion on Competitor's dress, manner of performance prior to or during the Activity.</text:p>
            </text:list-item>
            <text:list-item>
              <text:p text:style-name="List_20_1_Content"> <text:span text:style-name="Strong_20_Emphasis">(iv)</text:span> Dress inappropriately.</text:p>
            </text:list-item>
            <text:list-item>
              <text:p text:style-name="List_20_1_Content_Last"> <text:span text:style-name="Strong_20_Emphasis">(v)</text:span> Engage in secretive conversations.</text:p>
            </text:list-item>
          </text:list>
        </text:list-item>
      </text:list>
      <text:p text:style-name="Text_20_body">To the extent not already defined in the DSA Code of Conduct, Adjudicators <text:span text:style-name="Strong_20_Emphasis">MUST</text:span>:</text:p>
      <text:list text:style-name="List_20_1" text:continue-numbering="false">
        <text:list-item>
          <text:p text:style-name="List_20_1_Content_First"> <text:span text:style-name="Strong_20_Emphasis">(p)</text:span> Hold qualifications with their NSO equivalent to those required by DSA officials.</text:p>
        </text:list-item>
        <text:list-item>
          <text:p text:style-name="List_20_1_Content"> <text:span text:style-name="Strong_20_Emphasis">(q)</text:span> Retire from the panel of an event on any occasion they have a member of their own immediate or extended family competing in that event.</text:p>
        </text:list-item>
        <text:list-item>
          <text:p text:style-name="List_20_1_Content"> <text:span text:style-name="Strong_20_Emphasis">(r)</text:span> Understand that they occupy a position of trust in their capacity as an Adjudicator, and must maintain the highest standard of compliance at all times.</text:p>
        </text:list-item>
        <text:list-item>
          <text:p text:style-name="List_20_1_Content"> <text:span text:style-name="Strong_20_Emphasis">(s)</text:span> Be consistent, objective, and neutral in their decisions.</text:p>
        </text:list-item>
        <text:list-item>
          <text:p text:style-name="List_20_1_Content"> <text:span text:style-name="Strong_20_Emphasis">(t)</text:span> Be meticulous in penalising dangerous and/or violent behaviour.</text:p>
        </text:list-item>
        <text:list-item>
          <text:p text:style-name="List_20_1_Content"> <text:span text:style-name="Strong_20_Emphasis">(u)</text:span> Maintain and develop their judging skills by keeping themselves informed on developments in technique, style and sound judging principles.</text:p>
        </text:list-item>
        <text:list-item>
          <text:p text:style-name="List_20_1_Content"> <text:span text:style-name="Strong_20_Emphasis">(v)</text:span> Comply with the basic requirement of an Adjudicator's licence that any Adjudicator engaged to officiate at an Activity shall on arrival at the venue:</text:p>
          <text:list text:style-name="List_20_1">
            <text:list-item>
              <text:p text:style-name="List_20_1_Content"> <text:span text:style-name="Strong_20_Emphasis">(i)</text:span> Report their presence to the Chairperson of Adjudicators and Competition Organiser.</text:p>
            </text:list-item>
            <text:list-item>
              <text:p text:style-name="List_20_1_Content"> <text:span text:style-name="Strong_20_Emphasis">(ii)</text:span> Attend the Adjudicator Briefing given by the Chairperson of Adjudicators.</text:p>
            </text:list-item>
            <text:list-item>
              <text:p text:style-name="List_20_1_Content"> <text:span text:style-name="Strong_20_Emphasis">(iii)</text:span> Ascertain the timetable of the competitions.</text:p>
            </text:list-item>
            <text:list-item>
              <text:p text:style-name="List_20_1_Content"> <text:span text:style-name="Strong_20_Emphasis">(iv)</text:span> Be available as scheduled.</text:p>
            </text:list-item>
          </text:list>
        </text:list-item>
        <text:list-item>
          <text:p text:style-name="List_20_1_Content"> <text:span text:style-name="Strong_20_Emphasis">(w)</text:span> While adjudicating at an Activity:</text:p>
          <text:list text:style-name="List_20_1">
            <text:list-item>
              <text:p text:style-name="List_20_1_Content"> <text:span text:style-name="Strong_20_Emphasis">(i)</text:span> Stand apart or be seated apart from one another, and at such locations that they do not interfere with the competitors.</text:p>
            </text:list-item>
            <text:list-item>
              <text:p text:style-name="List_20_1_Content"> <text:span text:style-name="Strong_20_Emphasis">(ii)</text:span> Move to whatever position is required to see all of competitors.</text:p>
            </text:list-item>
            <text:list-item>
              <text:p text:style-name="List_20_1_Content"> <text:span text:style-name="Strong_20_Emphasis">(iii)</text:span> Judge independently and not compare notes with the other Adjudicators.</text:p>
            </text:list-item>
            <text:list-item>
              <text:p text:style-name="List_20_1_Content"> <text:span text:style-name="Strong_20_Emphasis">(iv)</text:span> If judging by paper, clearly mark and sign their score cards in ink, including their code letter. Each and every alteration to the score card must be initialled by the adjudicator.</text:p>
            </text:list-item>
          </text:list>
        </text:list-item>
        <text:list-item>
          <text:p text:style-name="List_20_1_Content"> <text:span text:style-name="Strong_20_Emphasis">(x)</text:span> Shall not take to the floor to adjudicate an event after the music has commenced or leave the floor until the music for that event has ceased.</text:p>
        </text:list-item>
        <text:list-item>
          <text:p text:style-name="List_20_1_Content"> <text:span text:style-name="Strong_20_Emphasis">(y)</text:span> Social Media: In relation to any event in which an adjudicator is engaged and/or participating, the adjudicator shall not allow posts of any kind to social media, pre, post, or during a competition. Nor shall they allow their image to be posted to social media by a third party. Adjudicators must not allow images of themselves with a competitor(s) they have adjudicated that day to be posted by a third party.</text:p>
        </text:list-item>
        <text:list-item>
          <text:p text:style-name="List_20_1_Content"> <text:span text:style-name="Strong_20_Emphasis">(z)</text:span> Adjudicators that sponsor events they are officiating at, must not have their image displayed in advertising or on screens.</text:p>
        </text:list-item>
        <text:list-item>
          <text:p text:style-name="List_20_1_Content_Last"> <text:span text:style-name="Strong_20_Emphasis">(aa)</text:span> Adhere to the Competition Organiser's dress code for adjudicators at an Activity.</text:p>
        </text:list-item>
      </text:list>
      <text:p text:style-name="Text_20_body">Non-compliance with a request and/or instruction from the Chairperson of Adjudicators is a sanctionable breach of this cod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0::42:49</meta:creation-date>
    <dc:creator>Generated</dc:creator>
    <dc:date>2026-09-10T00::42:49</dc:date>
    <dc:language>en-US</dc:language>
    <meta:editing-cycles>1</meta:editing-cycles>
    <meta:editing-duration>PT0S</meta:editing-duration>
    <dc:title>rules_code_conduct:expected_behaviours</dc:title>
  </office:meta>
</office:document-meta>
</file>