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les_code_conduct:disciplinary"/>﻿====== Conduct and Disciplinary Policy ======</text:p>
      <text:h text:style-name="Heading_20_2" text:outline-level="2"><text:bookmark-start text:name="__RefHeading___conduct_and_disciplinary_policy_1"/><text:bookmark-start text:name="conduct_and_disciplinary_policy"/>6 CONDUCT AND DISCIPLINARY POLICY<text:bookmark-end text:name="__RefHeading___conduct_and_disciplinary_policy_1"/><text:bookmark-end text:name="conduct_and_disciplinary_policy"/></text:h>
      <text:p text:style-name="Text_20_body">Subject to <text:a xlink:type="simple" xlink:href="https://dancesport.org.au/dswiki/doku.php?id=rules_code_conduct:prohibited_conduct#c5_2" text:style-name="Internet_20_link" text:visited-style-name="Visited_20_Internet_20_Link">clause 5.2</text:a>, the DanceSport Australia Code of Conduct applies to any alleged <text:a xlink:type="simple" xlink:href="https://dancesport.org.au/dswiki/doku.php?id=rules_code_conduct:definitions#prohibited_conduct" text:style-name="Internet_20_link" text:visited-style-name="Visited_20_Internet_20_Link">Prohibited Conduct</text:a> under this DSA Code of Conduct.</text:p>
      <text:p text:style-name="Text_20_body">See also <text:a xlink:type="simple" xlink:href="https://dancesport.org.au/dswiki/doku.php?id=rules:general#r5" text:style-name="Internet_20_link" text:visited-style-name="Visited_20_Internet_20_Link">Rule 5 â€” Appeals and Dispute Resolution</text:a> in the Rules of DanceSpo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2::19:14</meta:creation-date>
    <dc:creator>Generated</dc:creator>
    <dc:date>2026-09-09T22::19:14</dc:date>
    <dc:language>en-US</dc:language>
    <meta:editing-cycles>1</meta:editing-cycles>
    <meta:editing-duration>PT0S</meta:editing-duration>
    <dc:title>rules_code_conduct:disciplinary</dc:title>
  </office:meta>
</office:document-meta>
</file>