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les_code_conduct:definitions"/>﻿====== Definitions ======</text:p>
      <text:p text:style-name="Text_20_body">
In this Policy the following words have the corresponding meaning.</text:p>
      <text:p text:style-name="Text_20_body">Terms used in the <text:a xlink:type="simple" xlink:href="https://dancesport.org.au/dswiki/doku.php?id=rules:start" text:style-name="Internet_20_link" text:visited-style-name="Visited_20_Internet_20_Link">Rules of DanceSport</text:a> are defined separately at <text:a xlink:type="simple" xlink:href="https://dancesport.org.au/dswiki/doku.php?id=rules:definitions" text:style-name="Internet_20_link" text:visited-style-name="Visited_20_Internet_20_Link">Definitions of DanceSport</text:a>; where a term appears in both, the definition on this page applies for the purposes of this Code of Conduct.</text:p>
      <text:p text:style-name="Text_20_body"><text:line-break/></text:p>
      <text:h text:style-name="Heading_20_2" text:outline-level="2"><text:bookmark-start text:name="__RefHeading___activity_1"/><text:bookmark-start text:name="activity"/>Activity<text:bookmark-end text:name="__RefHeading___activity_1"/><text:bookmark-end text:name="activity"/></text:h>
      <text:p text:style-name="Text_20_body">Means a DanceSport contest, match, competition, event, or activity (including training), whether on a one-off basis or as part of a series, league, or competition, registered by DanceSport Australia or a DanceSport Organisation.</text:p>
      <text:p text:style-name="Text_20_body"><text:line-break/></text:p>
      <text:h text:style-name="Heading_20_2" text:outline-level="2"><text:bookmark-start text:name="__RefHeading___administrator_2"/><text:bookmark-start text:name="administrator"/>Administrator<text:bookmark-end text:name="__RefHeading___administrator_2"/><text:bookmark-end text:name="administrator"/></text:h>
      <text:p text:style-name="Text_20_body">See <text:a xlink:type="simple" xlink:href="#__RefHeading___participant_15" text:style-name="Local_20_link" text:visited-style-name="Visited_20_Local_20_Link">Participant</text:a>.</text:p>
      <text:p text:style-name="Text_20_body"><text:line-break/></text:p>
      <text:h text:style-name="Heading_20_2" text:outline-level="2"><text:bookmark-start text:name="__RefHeading___affiliate_3"/><text:bookmark-start text:name="affiliate"/>Affiliate<text:bookmark-end text:name="__RefHeading___affiliate_3"/><text:bookmark-end text:name="affiliate"/></text:h>
      <text:p text:style-name="Text_20_body">Means a member or a Member Organisation including (as applicable) studios, districts, regions and zones.</text:p>
      <text:p text:style-name="Text_20_body"><text:line-break/></text:p>
      <text:h text:style-name="Heading_20_2" text:outline-level="2"><text:bookmark-start text:name="__RefHeading___athlete_4"/><text:bookmark-start text:name="athlete"/>Athlete<text:bookmark-end text:name="__RefHeading___athlete_4"/><text:bookmark-end text:name="athlete"/></text:h>
      <text:p text:style-name="Text_20_body">See <text:a xlink:type="simple" xlink:href="#__RefHeading___participant_15" text:style-name="Local_20_link" text:visited-style-name="Visited_20_Local_20_Link">Participant</text:a>.</text:p>
      <text:p text:style-name="Text_20_body"><text:line-break/></text:p>
      <text:h text:style-name="Heading_20_2" text:outline-level="2"><text:bookmark-start text:name="__RefHeading___authorised_provider_5"/><text:bookmark-start text:name="authorised_provider"/>Authorised Provider<text:bookmark-end text:name="__RefHeading___authorised_provider_5"/><text:bookmark-end text:name="authorised_provider"/></text:h>
      <text:p text:style-name="Text_20_body">Means any Organisation authorised to conduct an <text:a xlink:type="simple" xlink:href="#__RefHeading___activity_1" text:style-name="Local_20_link" text:visited-style-name="Visited_20_Local_20_Link">Activity</text:a>.</text:p>
      <text:p text:style-name="Text_20_body"><text:line-break/></text:p>
      <text:h text:style-name="Heading_20_2" text:outline-level="2"><text:bookmark-start text:name="__RefHeading___coach_6"/><text:bookmark-start text:name="coach"/>Coach<text:bookmark-end text:name="__RefHeading___coach_6"/><text:bookmark-end text:name="coach"/></text:h>
      <text:p text:style-name="Text_20_body">See <text:a xlink:type="simple" xlink:href="#__RefHeading___participant_15" text:style-name="Local_20_link" text:visited-style-name="Visited_20_Local_20_Link">Participant</text:a>. For accreditation levels see <text:a xlink:type="simple" xlink:href="https://dancesport.org.au/dswiki/doku.php?id=rules:definitions#accredited_coach" text:style-name="Internet_20_link" text:visited-style-name="Visited_20_Internet_20_Link">Accredited Coach</text:a> in the Rules of DanceSport.</text:p>
      <text:p text:style-name="Text_20_body"><text:line-break/></text:p>
      <text:h text:style-name="Heading_20_2" text:outline-level="2"><text:bookmark-start text:name="__RefHeading___code_of_conduct_7"/><text:bookmark-start text:name="code_of_conduct"/>Code of Conduct<text:bookmark-end text:name="__RefHeading___code_of_conduct_7"/><text:bookmark-end text:name="code_of_conduct"/></text:h>
      <text:p text:style-name="Text_20_body">Means this DSA Code of Conduct.</text:p>
      <text:p text:style-name="Text_20_body"><text:line-break/></text:p>
      <text:h text:style-name="Heading_20_2" text:outline-level="2"><text:bookmark-start text:name="__RefHeading___competitor_8"/><text:bookmark-start text:name="competitor"/>Competitor<text:bookmark-end text:name="__RefHeading___competitor_8"/><text:bookmark-end text:name="competitor"/></text:h>
      <text:p text:style-name="Text_20_body">See <text:a xlink:type="simple" xlink:href="#__RefHeading___participant_15" text:style-name="Local_20_link" text:visited-style-name="Visited_20_Local_20_Link">Participant</text:a>.</text:p>
      <text:p text:style-name="Text_20_body"><text:line-break/></text:p>
      <text:h text:style-name="Heading_20_2" text:outline-level="2"><text:bookmark-start text:name="__RefHeading___dancesport_9"/><text:bookmark-start text:name="dancesport"/>DanceSport<text:bookmark-end text:name="__RefHeading___dancesport_9"/><text:bookmark-end text:name="dancesport"/></text:h>
      <text:p text:style-name="Text_20_body">Means the sport of DanceSport, and a reference to DanceSport means collectively DanceSport Australia, Member Organisations and Affiliates.</text:p>
      <text:p text:style-name="Text_20_body"><text:line-break/></text:p>
      <text:h text:style-name="Heading_20_2" text:outline-level="2"><text:bookmark-start text:name="__RefHeading___dsa_and_dancesport_australia_10"/><text:bookmark-start text:name="dsa_and_dancesport_australia"/>DSA and DanceSport Australia<text:bookmark-end text:name="__RefHeading___dsa_and_dancesport_australia_10"/><text:bookmark-end text:name="dsa_and_dancesport_australia"/></text:h>
      <text:p text:style-name="Text_20_body">Means DanceSport Australia Limited ACN 085 929 835 (a company limited by guarantee) and includes its successors and assigns.</text:p>
      <text:p text:style-name="Text_20_body"><text:line-break/></text:p>
      <text:h text:style-name="Heading_20_2" text:outline-level="2"><text:bookmark-start text:name="__RefHeading___dancesport_organisation_11"/><text:bookmark-start text:name="dancesport_organisation"/>DanceSport Organisation<text:bookmark-end text:name="__RefHeading___dancesport_organisation_11"/><text:bookmark-end text:name="dancesport_organisation"/></text:h>
      <text:p text:style-name="Text_20_body">Means DanceSport Australia and each <text:a xlink:type="simple" xlink:href="#__RefHeading___member_organisation_12" text:style-name="Local_20_link" text:visited-style-name="Visited_20_Local_20_Link">Member Organisation</text:a> or <text:a xlink:type="simple" xlink:href="#__RefHeading___affiliate_3" text:style-name="Local_20_link" text:visited-style-name="Visited_20_Local_20_Link">Affiliate</text:a> that has adopted this Policy.</text:p>
      <text:p text:style-name="Text_20_body"><text:line-break/></text:p>
      <text:h text:style-name="Heading_20_2" text:outline-level="2"><text:bookmark-start text:name="__RefHeading___member_organisation_12"/><text:bookmark-start text:name="member_organisation"/>Member Organisation<text:bookmark-end text:name="__RefHeading___member_organisation_12"/><text:bookmark-end text:name="member_organisation"/></text:h>
      <text:p text:style-name="Text_20_body">Means a sporting organisation that is an Affiliate member of DanceSport Australia in accordance with the provisions of the DanceSport Australia Constitution.</text:p>
      <text:p text:style-name="Text_20_body"><text:line-break/></text:p>
      <text:h text:style-name="Heading_20_2" text:outline-level="2"><text:bookmark-start text:name="__RefHeading___national_integrity_framework_13"/><text:bookmark-start text:name="national_integrity_framework"/>National Integrity Framework<text:bookmark-end text:name="__RefHeading___national_integrity_framework_13"/><text:bookmark-end text:name="national_integrity_framework"/></text:h>
      <text:p text:style-name="Text_20_body">Means the set of “National Integrity Framework” integrity policies produced by Sport Integrity Australia from time to time if and as adopted by DanceSport Australia.</text:p>
      <text:p text:style-name="Text_20_body"><text:line-break/></text:p>
      <text:h text:style-name="Heading_20_2" text:outline-level="2"><text:bookmark-start text:name="__RefHeading___official_14"/><text:bookmark-start text:name="official"/>Official<text:bookmark-end text:name="__RefHeading___official_14"/><text:bookmark-end text:name="official"/></text:h>
      <text:p text:style-name="Text_20_body">See <text:a xlink:type="simple" xlink:href="#__RefHeading___participant_15" text:style-name="Local_20_link" text:visited-style-name="Visited_20_Local_20_Link">Participant</text:a>.</text:p>
      <text:p text:style-name="Text_20_body"><text:line-break/></text:p>
      <text:h text:style-name="Heading_20_2" text:outline-level="2"><text:bookmark-start text:name="__RefHeading___participant_15"/><text:bookmark-start text:name="participant"/>Participant<text:bookmark-end text:name="__RefHeading___participant_15"/><text:bookmark-end text:name="participant"/></text:h>
      <text:p text:style-name="Text_20_body">Means:</text:p>
      <text:list text:style-name="List_20_1" text:continue-numbering="false">
        <text:list-item>
          <text:p text:style-name="List_20_1_Content_First"> <text:span text:style-name="Strong_20_Emphasis">(a)</text:span> An Athlete or Competitor who is registered with a <text:a xlink:type="simple" xlink:href="#__RefHeading___dancesport_organisation_11" text:style-name="Local_20_link" text:visited-style-name="Visited_20_Local_20_Link">DanceSport Organisation</text:a> or entitled to participate in an <text:a xlink:type="simple" xlink:href="#__RefHeading___activity_1" text:style-name="Local_20_link" text:visited-style-name="Visited_20_Local_20_Link">Activity</text:a>.</text:p>
        </text:list-item>
        <text:list-item>
          <text:p text:style-name="List_20_1_Content"> <text:span text:style-name="Strong_20_Emphasis">(b)</text:span> A Coach appointed to train an athlete or team in preparation for an Activity.</text:p>
        </text:list-item>
        <text:list-item>
          <text:p text:style-name="List_20_1_Content"> <text:span text:style-name="Strong_20_Emphasis">(c)</text:span> An Administrator who has a role in the administration or operation of a DanceSport Organisation, including owners, directors, committee members or other persons;</text:p>
        </text:list-item>
        <text:list-item>
          <text:p text:style-name="List_20_1_Content"> <text:span text:style-name="Strong_20_Emphasis">(d)</text:span> An Official including adjudicators, scrutineers, technical officials, or other officials appointed by a DanceSport Organisation or any league, competition, series, studio or team registered by a DanceSport Organisation;</text:p>
        </text:list-item>
        <text:list-item>
          <text:p text:style-name="List_20_1_Content"> <text:span text:style-name="Strong_20_Emphasis">(e)</text:span> Support personnel who are appointed in a professional or voluntary capacity by a DanceSport Organisation or any league, competition, series, studio or team registered by a DanceSport Organisation including sports science and sports medicine personnel, team managers, agents, selectors, and team staff members; and</text:p>
        </text:list-item>
        <text:list-item>
          <text:p text:style-name="List_20_1_Content_Last"> <text:span text:style-name="Strong_20_Emphasis">(f)</text:span> A Parent/carer or spectators who is subject to registration conditions or venue conditions of entry that require compliance with this DSA Code of Conduct.</text:p>
        </text:list-item>
      </text:list>
      <text:p text:style-name="Text_20_body"><text:line-break/></text:p>
      <text:h text:style-name="Heading_20_2" text:outline-level="2"><text:bookmark-start text:name="__RefHeading___prohibited_conduct_16"/><text:bookmark-start text:name="prohibited_conduct"/>Prohibited Conduct<text:bookmark-end text:name="__RefHeading___prohibited_conduct_16"/><text:bookmark-end text:name="prohibited_conduct"/></text:h>
      <text:p text:style-name="Text_20_body">Means the conduct proscribed at <text:a xlink:type="simple" xlink:href="https://dancesport.org.au/dswiki/doku.php?id=rules_code_conduct:prohibited_conduct#c5_1" text:style-name="Internet_20_link" text:visited-style-name="Visited_20_Internet_20_Link">clause 5.1</text:a> of this Code of Conduct.</text:p>
      <text:p text:style-name="Text_20_body"><text:line-break/></text:p>
      <text:h text:style-name="Heading_20_2" text:outline-level="2"><text:bookmark-start text:name="__RefHeading___relevant_organisation_17"/><text:bookmark-start text:name="relevant_organisation"/>Relevant Organisation<text:bookmark-end text:name="__RefHeading___relevant_organisation_17"/><text:bookmark-end text:name="relevant_organisation"/></text:h>
      <text:p text:style-name="Text_20_body">Means any of the following organisations:</text:p>
      <text:list text:style-name="List_20_1" text:continue-numbering="false">
        <text:list-item>
          <text:p text:style-name="List_20_1_Content_First"> <text:span text:style-name="Strong_20_Emphasis">(a)</text:span> A <text:a xlink:type="simple" xlink:href="#__RefHeading___dancesport_organisation_11" text:style-name="Local_20_link" text:visited-style-name="Visited_20_Local_20_Link">DanceSport Organisation</text:a>;</text:p>
        </text:list-item>
        <text:list-item>
          <text:p text:style-name="List_20_1_Content"> <text:span text:style-name="Strong_20_Emphasis">(b)</text:span> An <text:a xlink:type="simple" xlink:href="#__RefHeading___authorised_provider_5" text:style-name="Local_20_link" text:visited-style-name="Visited_20_Local_20_Link">Authorised Provider</text:a>;</text:p>
        </text:list-item>
        <text:list-item>
          <text:p text:style-name="List_20_1_Content"> <text:span text:style-name="Strong_20_Emphasis">(c)</text:span> A team, which means any collection or squad of athletes who compete and/or train in DanceSport; and</text:p>
        </text:list-item>
        <text:list-item>
          <text:p text:style-name="List_20_1_Content_Last"> <text:span text:style-name="Strong_20_Emphasis">(d)</text:span> Any other organisation that has agreed to be bound by this DSA Code of Conduct.</text:p>
        </text:list-item>
      </text:list>
      <text:p text:style-name="Text_20_body"><text:line-break/></text:p>
      <text:h text:style-name="Heading_20_2" text:outline-level="2"><text:bookmark-start text:name="__RefHeading___relevant_person_18"/><text:bookmark-start text:name="relevant_person"/>Relevant Person<text:bookmark-end text:name="__RefHeading___relevant_person_18"/><text:bookmark-end text:name="relevant_person"/></text:h>
      <text:p text:style-name="Text_20_body">Means any of the following individuals:</text:p>
      <text:list text:style-name="List_20_1" text:continue-numbering="false">
        <text:list-item>
          <text:p text:style-name="List_20_1_Content_First"> <text:span text:style-name="Strong_20_Emphasis">(a)</text:span> An individual registered as a member of a <text:a xlink:type="simple" xlink:href="#__RefHeading___dancesport_organisation_11" text:style-name="Local_20_link" text:visited-style-name="Visited_20_Local_20_Link">DanceSport Organisation</text:a>;</text:p>
        </text:list-item>
        <text:list-item>
          <text:p text:style-name="List_20_1_Content"> <text:span text:style-name="Strong_20_Emphasis">(b)</text:span> A <text:a xlink:type="simple" xlink:href="#__RefHeading___participant_15" text:style-name="Local_20_link" text:visited-style-name="Visited_20_Local_20_Link">Participant</text:a>;</text:p>
        </text:list-item>
        <text:list-item>
          <text:p text:style-name="List_20_1_Content"> <text:span text:style-name="Strong_20_Emphasis">(c)</text:span> An employee employed by DanceSport Australia, a DanceSport Organisation or an <text:a xlink:type="simple" xlink:href="#__RefHeading___authorised_provider_5" text:style-name="Local_20_link" text:visited-style-name="Visited_20_Local_20_Link">Authorised Provider</text:a>;</text:p>
        </text:list-item>
        <text:list-item>
          <text:p text:style-name="List_20_1_Content"> <text:span text:style-name="Strong_20_Emphasis">(d)</text:span> A contractor engaged directly or via an organisation to provide services for, or on behalf of, DanceSport Australia, a DanceSport Organisation or an Authorised Provider;</text:p>
        </text:list-item>
        <text:list-item>
          <text:p text:style-name="List_20_1_Content"> <text:span text:style-name="Strong_20_Emphasis">(e)</text:span> A volunteer engaged by DanceSport Australia, a DanceSport Organisation or an Authorised Provider in any capacity who is not otherwise an employee or contractor, including directors and office holders, Officials, Administrators and team and support personnel; and</text:p>
        </text:list-item>
        <text:list-item>
          <text:p text:style-name="List_20_1_Content_Last"> <text:span text:style-name="Strong_20_Emphasis">(f)</text:span> Any other individual who has agreed to be bound by this DSA Code of Conduc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2::18:09</meta:creation-date>
    <dc:creator>Generated</dc:creator>
    <dc:date>2026-09-09T22::18:09</dc:date>
    <dc:language>en-US</dc:language>
    <meta:editing-cycles>1</meta:editing-cycles>
    <meta:editing-duration>PT0S</meta:editing-duration>
    <dc:title>rules_code_conduct:definitions</dc:title>
  </office:meta>
</office:document-meta>
</file>