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les_code_conduct:background"/>﻿====== Background ======</text:p>
      <text:h text:style-name="Heading_20_2" text:outline-level="2"><text:bookmark-start text:name="__RefHeading___background_1"/><text:bookmark-start text:name="background"/>1 BACKGROUND<text:bookmark-end text:name="__RefHeading___background_1"/><text:bookmark-end text:name="background"/></text:h>
      <text:p text:style-name="Text_20_body">
<text:span text:style-name="Strong_20_Emphasis">1.1</text:span> This Code of Conduct aims to ensure that everyone involved in DanceSport is aware of the standards of behaviour expected of them and the mechanism for dealing with any conduct that is alleged to breach the Code of Conduct.</text:p>
      <text:p text:style-name="Text_20_body">
<text:span text:style-name="Strong_20_Emphasis">1.2</text:span> This Code of Conduct:</text:p>
      <text:list text:style-name="List_20_1" text:continue-numbering="false">
        <text:list-item>
          <text:p text:style-name="List_20_1_Content_First"> <text:span text:style-name="Strong_20_Emphasis">(a)</text:span> Describes <text:a xlink:type="simple" xlink:href="https://dancesport.org.au/dswiki/doku.php?id=rules_code_conduct:prohibited_conduct#c5_1" text:style-name="Internet_20_link" text:visited-style-name="Visited_20_Internet_20_Link">Prohibited Conduct</text:a>;</text:p>
        </text:list-item>
        <text:list-item>
          <text:p text:style-name="List_20_1_Content"> <text:span text:style-name="Strong_20_Emphasis">(b)</text:span> Can be adopted at the DanceSport, Member Organisation and Affiliate level without amendment; and</text:p>
        </text:list-item>
        <text:list-item>
          <text:p text:style-name="List_20_1_Content_Last"> <text:span text:style-name="Strong_20_Emphasis">(c)</text:span> Does not cover conduct and disciplinary matters arising under policies that form part of the National Integrity Framework.</text:p>
        </text:list-item>
      </text:list>
      <text:p text:style-name="Text_20_body">
<text:span text:style-name="Strong_20_Emphasis">1.3</text:span> The National Integrity Framework does not apply to this Code of Conduct but sits alongside it. Where a provision is inconsistent with the National Integrity Framework, the National Integrity Framework will apply to the extent of that inconsistenc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22::18:08</meta:creation-date>
    <dc:creator>Generated</dc:creator>
    <dc:date>2026-09-09T22::18:08</dc:date>
    <dc:language>en-US</dc:language>
    <meta:editing-cycles>1</meta:editing-cycles>
    <meta:editing-duration>PT0S</meta:editing-duration>
    <dc:title>rules_code_conduct:background</dc:title>
  </office:meta>
</office:document-meta>
</file>