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ules:services"/><text:bookmark-start text:name="__RefHeading___services_provided_by_dancesport_australia_1"/><text:bookmark-start text:name="services_provided_by_dancesport_australia"/>Services Provided by DanceSport Australia<text:bookmark-end text:name="__RefHeading___services_provided_by_dancesport_australia_1"/><text:bookmark-end text:name="services_provided_by_dancesport_australia"/></text:h>
      <text:h text:style-name="Heading_20_2" text:outline-level="2"><text:bookmark-start text:name="__RefHeading___dsa_services_2"/><text:bookmark-start text:name="dsa_services"/>32 DSA SERVICES<text:bookmark-end text:name="__RefHeading___dsa_services_2"/><text:bookmark-end text:name="dsa_services"/></text:h>
      <text:p text:style-name="Text_20_body">
<text:span text:style-name="Strong_20_Emphasis">32.1</text:span> The following services are provided by DSA for all registered competitions:</text:p>
      <text:list text:style-name="List_20_1" text:continue-numbering="false">
        <text:list-item>
          <text:p text:style-name="List_20_1_Content_First"> Accident Insurance for officials, volunteers and competitors (please note this is different to Public Liability insurance).</text:p>
        </text:list-item>
        <text:list-item>
          <text:p text:style-name="List_20_1_Content"> Use of Online Entry System on dancesport.org.au</text:p>
        </text:list-item>
        <text:list-item>
          <text:p text:style-name="List_20_1_Content"> Access to Competition Organiser portal.</text:p>
        </text:list-item>
        <text:list-item>
          <text:p text:style-name="List_20_1_Content"> Advertising displayed on dancesport.org.au and dancesportlive.com websites.</text:p>
        </text:list-item>
        <text:list-item>
          <text:p text:style-name="List_20_1_Content"> Competition marketing to DSA members via blogs and newsletters.</text:p>
        </text:list-item>
        <text:list-item>
          <text:p text:style-name="List_20_1_Content"> Sponsor and advertiser marking displayed on dancesportlive.com</text:p>
        </text:list-item>
        <text:list-item>
          <text:p text:style-name="List_20_1_Content"> Competition email service.</text:p>
        </text:list-item>
        <text:list-item>
          <text:p text:style-name="List_20_1_Content"> Competition ticketing for competitors and spectators.</text:p>
        </text:list-item>
        <text:list-item>
          <text:p text:style-name="List_20_1_Content"> Provision of certificates.</text:p>
        </text:list-item>
        <text:list-item>
          <text:p text:style-name="List_20_1_Content"> Comprehensive back number program.</text:p>
        </text:list-item>
        <text:list-item>
          <text:p text:style-name="List_20_1_Content"> Allocation, and printing of back numbers from entry system with logos and design.</text:p>
        </text:list-item>
        <text:list-item>
          <text:p text:style-name="List_20_1_Content"> Grading and ranking, if applicable.</text:p>
        </text:list-item>
        <text:list-item>
          <text:p text:style-name="List_20_1_Content"> Access to DSA’s live stream accounts for the purpose of live streaming or displaying recorded video.</text:p>
        </text:list-item>
        <text:list-item>
          <text:p text:style-name="List_20_1_Content"> Searchable entry data statistics.</text:p>
        </text:list-item>
        <text:list-item>
          <text:p text:style-name="List_20_1_Content"> Scrutineer data downloads.</text:p>
        </text:list-item>
        <text:list-item>
          <text:p text:style-name="List_20_1_Content"> Automated elevation updates.</text:p>
        </text:list-item>
        <text:list-item>
          <text:p text:style-name="List_20_1_Content"> Dedicated competition administration assistance.</text:p>
        </text:list-item>
        <text:list-item>
          <text:p text:style-name="List_20_1_Content_Last"> Accuracy of entry information including competitor registrati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0::48:31</meta:creation-date>
    <dc:creator>Generated</dc:creator>
    <dc:date>2026-09-10T00::48:31</dc:date>
    <dc:language>en-US</dc:language>
    <meta:editing-cycles>1</meta:editing-cycles>
    <meta:editing-duration>PT0S</meta:editing-duration>
    <dc:title>rules:services</dc:title>
  </office:meta>
</office:document-meta>
</file>