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ules:organisers"/><text:bookmark-start text:name="__RefHeading___regulations_for_competition_organisers_1"/><text:bookmark-start text:name="regulations_for_competition_organisers"/>Regulations for Competition Organisers<text:bookmark-end text:name="__RefHeading___regulations_for_competition_organisers_1"/><text:bookmark-end text:name="regulations_for_competition_organisers"/></text:h>
      <text:h text:style-name="Heading_20_2" text:outline-level="2"><text:bookmark-start text:name="__RefHeading___regulations_for_competition_organisers_2"/><text:bookmark-start text:name="regulations_for_competition_organisers1"/>20 REGULATIONS FOR COMPETITION ORGANISERS<text:bookmark-end text:name="__RefHeading___regulations_for_competition_organisers_2"/><text:bookmark-end text:name="regulations_for_competition_organisers1"/></text:h>
      <text:p text:style-name="Text_20_body">
<text:span text:style-name="Strong_20_Emphasis">20.1</text:span> Competition Organisers must abide by any Local and State Government mandates including health and safety.</text:p>
      <text:p text:style-name="Text_20_body">
<text:span text:style-name="Strong_20_Emphasis">20.2</text:span> It is a condition of registration that the Competition Organiser undertakes to meet the payment of advertised prizes and expenses of competitors, adjudicators and officials as well as any other benefits claimed or offered in advertisements or invitations to participate in the competition.</text:p>
      <text:p text:style-name="Text_20_body">
<text:span text:style-name="Strong_20_Emphasis">20.3</text:span> If a competition is cancelled for any reason the Competition Organiser is liable for any charges incurred for that competition (i.e. PayPal fees).</text:p>
      <text:p text:style-name="Text_20_body">
<text:span text:style-name="Strong_20_Emphasis">20.4</text:span> It is a condition of registration that the Competition Organiser shall hold current Public Liability Insurance covering the registered competition and that the Competition Organiser shall indemnify DSA for any and all claims (other than claims covered by DSA members insurance) or liabilities arising out of the conduct of the competition.</text:p>
      <text:p text:style-name="Text_20_body">
<text:span text:style-name="Strong_20_Emphasis">20.5</text:span> The Competition Organiser shall be held responsible for all actions, including any breach of the terms and conditions of registration and any other breach of these rules by the Competition Organiser(s).</text:p>
      <text:p text:style-name="Text_20_body">
<text:span text:style-name="Strong_20_Emphasis">20.6</text:span> The Competition Organiser shall take all reasonable steps to ensure that they are able to maintain control of the venue and of the competitors, officials and spectators to ensure the safe and orderly conduct of the registered competition.</text:p>
      <text:p text:style-name="Text_20_body">
<text:span text:style-name="Strong_20_Emphasis">20.7</text:span> Competition Organisers must take all reasonable steps to ensure that the Rules of DanceSport are not breached during the conduct of the registered competition for which they are responsible.</text:p>
      <text:p text:style-name="Text_20_body">
<text:span text:style-name="Strong_20_Emphasis">20.8</text:span> Competition Organisers must draw the attention of the visiting overseas competitors and adjudicators to the provision of the Rules of DanceSport and Code of Conduct.</text:p>
      <text:p text:style-name="Text_20_body">
<text:span text:style-name="Strong_20_Emphasis">20.9</text:span> Where a complaint is validly made to a Competition Organiser regarding a breach of competitor restrictions (e.g. dress rules) a Competition Organiser must not make a decision on the complaint knowing the decision is contrary to DSA Rules.</text:p>
      <text:p text:style-name="Text_20_body">
<text:span text:style-name="Strong_20_Emphasis">20.10</text:span> Competition Organisers who do not take reasonable steps to ensure that these rules are not breached shall have their registration withdrawn and may have a new application denied or granted subject to a review of additional exception conditions.</text:p>
      <text:p text:style-name="Text_20_body">
<text:span text:style-name="Strong_20_Emphasis">20.11</text:span> It is a condition of registration that the Competition Organiser does not damage the reputation of DSA or bring DanceSport into disrepute, either by improper or unprofessional conduct or poor commercial practice.</text:p>
      <text:p text:style-name="Text_20_body">
<text:span text:style-name="Strong_20_Emphasis">20.12</text:span> A Competition Organiser shall not use a photo, image or likeness of DSA members to advertise a competition unless the permission of the member or members is obtained.</text:p>
      <text:p text:style-name="Text_20_body">
<text:span text:style-name="Strong_20_Emphasis">20.13</text:span> It is a condition of registration that a Competition Organiser shall refuse entry to any person who has been banned from attending a DSA registered competition.</text:p>
      <text:p text:style-name="Text_20_body">
<text:span text:style-name="Strong_20_Emphasis">20.14</text:span> It is a condition of registration that the Competition Organiser shall not participate in or provide support or cooperation to any organisation or individuals seeking to undermine DSA’s role as the governing body of DanceSport in Australia.</text:p>
      <text:p text:style-name="Text_20_body">
<text:span text:style-name="Strong_20_Emphasis">20.15</text:span> It is a breach of this policy for a Competition Organiser to provide support, cooperation or assistance to an organiser of an unregistered DanceSport competition or to knowingly commit or connive in any breach of these rules in respect of an unregistered competition.</text:p>
      <text:p text:style-name="Text_20_body">
<text:span text:style-name="Strong_20_Emphasis">20.16</text:span> It is the Competition Organiser’s responsibility when engaging an adjudicator to check that such persons hold a current valid adjudicator’s licence (or is exempted under these rules from holding an adjudicator’s licence) and that the adjudicator holds the minimum accreditation level required for the events they are to adjudicate. It is a breach of these rules for a Competition Organiser to:</text:p>
      <text:list text:style-name="List_20_1" text:continue-numbering="false">
        <text:list-item>
          <text:p text:style-name="List_20_1_Content_First"> <text:span text:style-name="Strong_20_Emphasis">(a)</text:span> Allow an unlicenced adjudicator to judge an event; or</text:p>
        </text:list-item>
        <text:list-item>
          <text:p text:style-name="List_20_1_Content_Last"> <text:span text:style-name="Strong_20_Emphasis">(b)</text:span> Allow an adjudicator whose accreditation level is below the minimum required for an event to adjudicate that event.</text:p>
        </text:list-item>
      </text:list>
      <text:p text:style-name="Text_20_body">
<text:span text:style-name="Strong_20_Emphasis">20.17</text:span> Organisers may rely on the current DSA adjudicators’ online listing as prime facie evidence of the relevant adjudicator’s accreditation level.</text:p>
      <text:p text:style-name="Text_20_body">
<text:span text:style-name="Strong_20_Emphasis">20.18</text:span> It is the responsibility of the Competition Organiser to ensure that the correct details of eligibility to contest any one event on the program are announced prior to the commencement of that event and that such details are notified to Scrutineers.</text:p>
      <text:p text:style-name="Text_20_body">
<text:span text:style-name="Strong_20_Emphasis">20.19</text:span> Competition Organiser’s must provide the Chairperson of Adjudicators information on adjudicator panels and programming at least three (3) days prior to the competition, to enable the Chairperson of Adjudicators to complete their checks. The Chairperson of Adjudicators to distribute judging panel information on the day of the competition.</text:p>
      <text:p text:style-name="Text_20_body">
<text:span text:style-name="Strong_20_Emphasis">20.20</text:span> Advertising on competitor back numbers is limited to 20% of the size of the competition number and to a height of 5cms and a length of 21cms in one single line.</text:p>
      <text:h text:style-name="Heading_20_2" text:outline-level="2"><text:bookmark-start text:name="__RefHeading___appeals_against_event_registration_decisions_3"/><text:bookmark-start text:name="appeals_against_event_registration_decisions"/>21 APPEALS AGAINST EVENT REGISTRATION DECISIONS<text:bookmark-end text:name="__RefHeading___appeals_against_event_registration_decisions_3"/><text:bookmark-end text:name="appeals_against_event_registration_decisions"/></text:h>
      <text:p text:style-name="Text_20_body">
<text:span text:style-name="Strong_20_Emphasis">21.1</text:span> A Competition Organiser may appeal to the DSA National Board against any refusal of registration, withdrawal or suspension of registration, or imposition of additional special conditions on the registration of any competition, other than a refusal based solely on the proposed competition.</text:p>
      <text:p text:style-name="Text_20_body">
<text:span text:style-name="Strong_20_Emphasis">21.2</text:span> Such an appeal must be submitted in writing by the Competition Organiser to the DSA National Board within 30 days of the date on which the Competition Organiser was notified by the DSA Sports Director of the refusal, withdrawal or special condition.</text:p>
      <text:p text:style-name="Text_20_body">
<text:span text:style-name="Strong_20_Emphasis">21.3</text:span> Hearings may be conducted by any conference facility.</text:p>
      <text:p text:style-name="Text_20_body">
<text:span text:style-name="Strong_20_Emphasis">21.4</text:span> Hearings are to be conducted with as little formality and technicality, and with as much expedition, as proper consideration of the matter before the DSA National Board permits.</text:p>
      <text:p text:style-name="Text_20_body">
<text:span text:style-name="Strong_20_Emphasis">21.5</text:span> No interim registration may be granted while the matter is under appeal.</text:p>
      <text:p text:style-name="Text_20_body">
<text:span text:style-name="Strong_20_Emphasis">21.6</text:span> The DSA Board may take the commercial considerations faced by the Competition Organiser into account but shall not be obliged to give any particular weighting to this. The main consideration for the DSA National Board shall be that the complainant is treated equitably compared to other organisers.</text:p>
      <text:p text:style-name="Text_20_body">
<text:span text:style-name="Strong_20_Emphasis">21.7</text:span> In considering an appeal by an organiser the DSA National Board shall take into consideration any DSA Policy which may include restrictions on the number of registered events in a city, state or region.</text:p>
      <text:p text:style-name="Text_20_body">
<text:span text:style-name="Strong_20_Emphasis">21.8</text:span> After the hearing of an appeal, the DSA National Board at its absolute discretion may:</text:p>
      <text:list text:style-name="List_20_1" text:continue-numbering="false">
        <text:list-item>
          <text:p text:style-name="List_20_1_Content_First"> <text:span text:style-name="Strong_20_Emphasis">(a)</text:span> Uphold or overrule a decision by the DSA Executive</text:p>
        </text:list-item>
        <text:list-item>
          <text:p text:style-name="List_20_1_Content_Last"> <text:span text:style-name="Strong_20_Emphasis">(b)</text:span> Vary any condition imposed by the DSA Executive</text:p>
        </text:list-item>
      </text:list>
      <text:p text:style-name="Text_20_body">The DSA National Board shall not be required to give reasons for its decision.</text:p>
      <text:p text:style-name="Text_20_body">
<text:span text:style-name="Strong_20_Emphasis">21.9</text:span> The DSA National Board shall not defer or adjourn consideration of such an appeal without proper reason and without giving notice of such a deferment or adjournment to the Competition Organiser concern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0T00::59:11</meta:creation-date>
    <dc:creator>Generated</dc:creator>
    <dc:date>2026-09-10T00::59:11</dc:date>
    <dc:language>en-US</dc:language>
    <meta:editing-cycles>1</meta:editing-cycles>
    <meta:editing-duration>PT0S</meta:editing-duration>
    <dc:title>rules:organisers</dc:title>
  </office:meta>
</office:document-meta>
</file>