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les:licensing"/><text:bookmark-start text:name="__RefHeading___regulations_for_licensing_of_competitions_1"/><text:bookmark-start text:name="regulations_for_licensing_of_competitions"/>Regulations for Licensing of Competitions<text:bookmark-end text:name="__RefHeading___regulations_for_licensing_of_competitions_1"/><text:bookmark-end text:name="regulations_for_licensing_of_competitions"/></text:h>
      <text:h text:style-name="Heading_20_2" text:outline-level="2"><text:bookmark-start text:name="__RefHeading___registration_and_licensing_of_competitions_2"/><text:bookmark-start text:name="registration_and_licensing_of_competitions"/>15 REGISTRATION AND LICENSING OF COMPETITIONS<text:bookmark-end text:name="__RefHeading___registration_and_licensing_of_competitions_2"/><text:bookmark-end text:name="registration_and_licensing_of_competitions"/></text:h>
      <text:p text:style-name="Text_20_body">
<text:span text:style-name="Strong_20_Emphasis">15.1</text:span> DSA reserves the right at its absolute discretion to register, refuse to register, or to withdraw the registration of any competition for which a registration application is made.</text:p>
      <text:p text:style-name="Text_20_body">
<text:span text:style-name="Strong_20_Emphasis">15.2</text:span> The following competitions are prescribed competitions:</text:p>
      <text:list text:style-name="List_20_1" text:continue-numbering="false">
        <text:list-item>
          <text:p text:style-name="List_20_1_Content_First"> Competitions which include a prescribed title.</text:p>
        </text:list-item>
        <text:list-item>
          <text:p text:style-name="List_20_1_Content"> Competitions which include the word international, national or any variation thereof.</text:p>
        </text:list-item>
        <text:list-item>
          <text:p text:style-name="List_20_1_Content"> Competitions which are regulated by the WDSF.</text:p>
        </text:list-item>
        <text:list-item>
          <text:p text:style-name="List_20_1_Content"> Competitions which are regulated by the WDC.</text:p>
        </text:list-item>
        <text:list-item>
          <text:p text:style-name="List_20_1_Content"> Competitions which are regulated by the WDO.</text:p>
        </text:list-item>
        <text:list-item>
          <text:p text:style-name="List_20_1_Content"> Competitions which are regulated by Freedom to Dance.</text:p>
        </text:list-item>
        <text:list-item>
          <text:p text:style-name="List_20_1_Content"> Selection events for WDC and WDSF regulated competitions.</text:p>
        </text:list-item>
        <text:list-item>
          <text:p text:style-name="List_20_1_Content_Last"> DanceSport Australia National Championships (as registered).</text:p>
        </text:list-item>
      </text:list>
      <text:p text:style-name="Text_20_body">
<text:span text:style-name="Strong_20_Emphasis">15.3</text:span> The registration for a prescribed competition shall include all the terms and conditions that apply to registered competitions, together with such other terms and conditions as set down by the DSA National Board.</text:p>
      <text:p text:style-name="Text_20_body">
<text:span text:style-name="Strong_20_Emphasis">15.4</text:span> Registered competitions MUST be announced as being licenced by DanceSport Australia and Competition Organisers must, in their notices and advertisements, declare that the competition is so licenced.</text:p>
      <text:p text:style-name="Text_20_body">
<text:span text:style-name="Strong_20_Emphasis">15.5</text:span> Prescribed titles shall always remain the property of DSA and cannot be permanently granted or assigned to any third party.</text:p>
      <text:p text:style-name="Text_20_body">
<text:span text:style-name="Strong_20_Emphasis">15.6</text:span> Competitions may not use the term National, Open and/or Championship unless registered as such by DSA.</text:p>
      <text:h text:style-name="Heading_20_2" text:outline-level="2"><text:bookmark-start text:name="__RefHeading___registered_competitions_3"/><text:bookmark-start text:name="registered_competitions"/>16 REGISTERED COMPETITIONS<text:bookmark-end text:name="__RefHeading___registered_competitions_3"/><text:bookmark-end text:name="registered_competitions"/></text:h>
      <text:p text:style-name="Text_20_body">
<text:span text:style-name="Strong_20_Emphasis">16.1</text:span> Application for registration must be made for any DanceSport competition which is not specifically exempted from registration under these rules.</text:p>
      <text:p text:style-name="Text_20_body">
<text:span text:style-name="Strong_20_Emphasis">16.2</text:span> DSA reserves the right, at its absolute discretion, to register, or refuse to register, or to withdraw the registration of any competition for which a registration application is made.</text:p>
      <text:p text:style-name="Text_20_body">
<text:span text:style-name="Strong_20_Emphasis">16.3</text:span> Registered competitions must be conducted in accordance with the Rules of DanceSport. A registration may be withdrawn if the Competition Organiser fails to abide by the terms and conditions of registration as set out in the Rules of DanceSport.</text:p>
      <text:p text:style-name="Text_20_body">
<text:span text:style-name="Strong_20_Emphasis">16.4</text:span> Competition registration shall not be granted unless an electronic application is made via the Competition Registration System on the DSA website. An application for a new competition registration, or change of name for any competition, must be submitted for DSA approval not later than two (2) months prior to the proposed date of the competition.</text:p>
      <text:list text:style-name="List_20_1" text:continue-numbering="false">
        <text:list-item>
          <text:p text:style-name="List_20_1_Content_First"> New Championship registrations may only be approved by the DSA National Board.</text:p>
        </text:list-item>
        <text:list-item>
          <text:p text:style-name="List_20_1_Content_Last"> Applications for renewal of a competition registration does not require DSA National Board approval.</text:p>
        </text:list-item>
      </text:list>
      <text:p text:style-name="Text_20_body">
<text:span text:style-name="Strong_20_Emphasis">16.5</text:span> Application for competition registration or re-application shall only be considered if made by the Competition Organiser:</text:p>
      <text:list text:style-name="List_20_1" text:continue-numbering="false">
        <text:list-item>
          <text:p text:style-name="List_20_1_Content_First"> Where the Competition Organiser is an individual, the individual must be nominated on the application form.</text:p>
        </text:list-item>
        <text:list-item>
          <text:p text:style-name="List_20_1_Content"> Where the Competition Organiser is a body corporate, an authorised officer of the company must be nominated on the application form and must sign the form ‘for and on behalf of’ the body corporate.</text:p>
        </text:list-item>
        <text:list-item>
          <text:p text:style-name="List_20_1_Content_Last"> Competition registration is not transferable or assignable. Any change of Competition Organiser will require a new registration application.</text:p>
        </text:list-item>
      </text:list>
      <text:p text:style-name="Text_20_body">
<text:span text:style-name="Strong_20_Emphasis">16.6</text:span> The following information must be submitted in the Competition Registration Application:</text:p>
      <text:list text:style-name="List_20_1" text:continue-numbering="false">
        <text:list-item>
          <text:p text:style-name="List_20_1_Content_First"> Full name, address and contact details of the Competition Organiser.</text:p>
        </text:list-item>
        <text:list-item>
          <text:p text:style-name="List_20_1_Content"> Whether it is a new or previously registered competition.</text:p>
        </text:list-item>
        <text:list-item>
          <text:p text:style-name="List_20_1_Content"> Proposed classification of the overall competition (eg. Championship or Competition).</text:p>
        </text:list-item>
        <text:list-item>
          <text:p text:style-name="List_20_1_Content"> Overall competition title.</text:p>
        </text:list-item>
        <text:list-item>
          <text:p text:style-name="List_20_1_Content"> Location and date of competition.</text:p>
        </text:list-item>
        <text:list-item>
          <text:p text:style-name="List_20_1_Content"> Syllabus of events, including dances for each event.</text:p>
        </text:list-item>
        <text:list-item>
          <text:p text:style-name="List_20_1_Content"> Confirmation of insurance cover.</text:p>
        </text:list-item>
        <text:list-item>
          <text:p text:style-name="List_20_1_Content_Last"> Bank account details for the transfer of competition entry and admission fee income.</text:p>
        </text:list-item>
      </text:list>
      <text:p text:style-name="Text_20_body">
<text:span text:style-name="Strong_20_Emphasis">16.7</text:span> In addition to the information disclosed in the official competition registration application - if the information submitted is not clear, the DSA Executive may request additional information in considering the application for competition registration.</text:p>
      <text:p text:style-name="Text_20_body">
<text:span text:style-name="Strong_20_Emphasis">16.8</text:span> Once the competition registration application is submitted, it will be reviewed by the DSA Executive. A competition registration application is not approved until the DSA Executive issues an advice that is it is approved.</text:p>
      <text:p text:style-name="Text_20_body">
<text:span text:style-name="Strong_20_Emphasis">16.9</text:span> Once the application has been approved, the entry system will be opened, and the word ‘Proposed’ will be removed on the DSA calendar. Notification will be provided to the Competition Organiser once the application is approved.</text:p>
      <text:list text:style-name="List_20_1" text:continue-numbering="false">
        <text:list-item>
          <text:p text:style-name="List_20_1_Content_First"> Any change to any word and/or the addition or deletion of a word or words (other than a sponsor’s name or the year of the event) in a previously registered competition title, shall constitute a new competition for which a new competition registration application must be made.</text:p>
        </text:list-item>
        <text:list-item>
          <text:p text:style-name="List_20_1_Content_Last"> A competition registration application may be refused where the competition title does not match the profile of the competi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0::47:37</meta:creation-date>
    <dc:creator>Generated</dc:creator>
    <dc:date>2026-09-10T00::47:37</dc:date>
    <dc:language>en-US</dc:language>
    <meta:editing-cycles>1</meta:editing-cycles>
    <meta:editing-duration>PT0S</meta:editing-duration>
    <dc:title>rules:licensing</dc:title>
  </office:meta>
</office:document-meta>
</file>