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les:fees_and_charges"/><text:bookmark-start text:name="__RefHeading___competition_fees_and_charges_1"/><text:bookmark-start text:name="competition_fees_and_charges"/>Competition Fees and Charges<text:bookmark-end text:name="__RefHeading___competition_fees_and_charges_1"/><text:bookmark-end text:name="competition_fees_and_charges"/></text:h>
      <text:h text:style-name="Heading_20_2" text:outline-level="2"><text:bookmark-start text:name="__RefHeading___event_entry_fees_2"/><text:bookmark-start text:name="event_entry_fees"/>33 EVENT ENTRY FEES<text:bookmark-end text:name="__RefHeading___event_entry_fees_2"/><text:bookmark-end text:name="event_entry_fees"/></text:h>
      <text:p text:style-name="Text_20_body">
<text:span text:style-name="Strong_20_Emphasis">33.1</text:span> All competitions registered with DanceSport Australia utilise a Pay Per Entry system. Competitors will pay an entry fee for each event they enter.</text:p>
      <text:p text:style-name="Text_20_body">
<text:span text:style-name="Strong_20_Emphasis">33.2</text:span> Event entry fees are set by the Competition Organiser.</text:p>
      <text:p text:style-name="Text_20_body">
<text:span text:style-name="Strong_20_Emphasis">33.3</text:span> DSA will retain a service and administration fee of $2.00 per entry, from the event entry fee set by the Competition Organiser.</text:p>
      <text:p text:style-name="Text_20_body">
<text:span text:style-name="Strong_20_Emphasis">33.4</text:span> Event entries are not valid unless paid for in full.</text:p>
      <text:p text:style-name="Text_20_body">
<text:span text:style-name="Strong_20_Emphasis">33.5</text:span> Competition Organisers will charge venue admission fees separately.</text:p>
      <text:p text:style-name="Text_20_body">
<text:span text:style-name="Strong_20_Emphasis">33.6</text:span> Social Day Passes</text:p>
      <text:list text:style-name="List_20_1" text:continue-numbering="false">
        <text:list-item>
          <text:p text:style-name="List_20_1_Content_First"> A Social Day Pass can only be used to participate in Social events.</text:p>
        </text:list-item>
        <text:list-item>
          <text:p text:style-name="List_20_1_Content"> A person holding a Social Day Pass cannot apply for a Day Pass as referred to in Rule 33.7</text:p>
        </text:list-item>
        <text:list-item>
          <text:p text:style-name="List_20_1_Content_Last"> Social Day Passes are issued by the Competition Organiser through the Competition Organiser’s on-line portal.</text:p>
        </text:list-item>
      </text:list>
      <text:p text:style-name="Text_20_body">
<text:span text:style-name="Strong_20_Emphasis">33.7</text:span> Day Passes</text:p>
      <text:list text:style-name="List_20_1" text:continue-numbering="false">
        <text:list-item>
          <text:p text:style-name="List_20_1_Content_First"> A Day Pass can only be used to compete in Under 16 Division and Recreational events.</text:p>
        </text:list-item>
        <text:list-item>
          <text:p text:style-name="List_20_1_Content"> A person holding a Day Pass cannot apply for a Social Day Pass.</text:p>
        </text:list-item>
        <text:list-item>
          <text:p text:style-name="List_20_1_Content_Last"> Day Passes are purchased through the <text:a xlink:type="simple" xlink:href="http://www.dancesport.org.au/" text:style-name="Internet_20_link" text:visited-style-name="Visited_20_Internet_20_Link">dancesport.org.au</text:a> website.</text:p>
        </text:list-item>
      </text:list>
      <text:h text:style-name="Heading_20_2" text:outline-level="2"><text:bookmark-start text:name="__RefHeading___payment_of_income_to_competition_organisers_3"/><text:bookmark-start text:name="payment_of_income_to_competition_organisers"/>34 PAYMENT OF INCOME TO COMPETITION ORGANISERS<text:bookmark-end text:name="__RefHeading___payment_of_income_to_competition_organisers_3"/><text:bookmark-end text:name="payment_of_income_to_competition_organisers"/></text:h>
      <text:p text:style-name="Text_20_body">
<text:span text:style-name="Strong_20_Emphasis">34.1</text:span> The DanceSport Australia PayPal account will be utilized for all income collected through the DSA Competition Entry System (Competition Event Entry Fees and Admission Fees).</text:p>
      <text:p text:style-name="Text_20_body">
<text:span text:style-name="Strong_20_Emphasis">34.2</text:span> Competition income will be transferred to the Competition Organiser’s elected bank account as negotiated with the Competition Organiser.</text:p>
      <text:p text:style-name="Text_20_body">
<text:span text:style-name="Strong_20_Emphasis">34.3</text:span> The following fees will be deducted from income received by DSA on behalf of the Competition Organiser:</text:p>
      <text:list text:style-name="List_20_1" text:continue-numbering="false">
        <text:list-item>
          <text:p text:style-name="List_20_1_Content_First"> DSA Administration Charges ($2.00 per event entry fee); and</text:p>
        </text:list-item>
        <text:list-item>
          <text:p text:style-name="List_20_1_Content_Last"> PayPal Fees.</text:p>
        </text:list-item>
      </text:list>
      <text:p text:style-name="Text_20_body">
<text:span text:style-name="Strong_20_Emphasis">34.4</text:span> A remittance will be provided to the Competition Organiser supplying a detailed breakdown of income received and charges incurred for record keeping purpos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56:40</meta:creation-date>
    <dc:creator>Generated</dc:creator>
    <dc:date>2026-09-10T00::56:40</dc:date>
    <dc:language>en-US</dc:language>
    <meta:editing-cycles>1</meta:editing-cycles>
    <meta:editing-duration>PT0S</meta:editing-duration>
    <dc:title>rules:fees_and_charges</dc:title>
  </office:meta>
</office:document-meta>
</file>