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les:doping"/><text:bookmark-start text:name="__RefHeading___doping_1"/><text:bookmark-start text:name="doping"/>Doping<text:bookmark-end text:name="__RefHeading___doping_1"/><text:bookmark-end text:name="doping"/></text:h>
      <text:h text:style-name="Heading_20_2" text:outline-level="2"><text:bookmark-start text:name="__RefHeading___position_statement_2"/><text:bookmark-start text:name="position_statement"/>45 POSITION STATEMENT<text:bookmark-end text:name="__RefHeading___position_statement_2"/><text:bookmark-end text:name="position_statement"/></text:h>
      <text:p text:style-name="Text_20_body">DanceSport Australia condemns the use of prohibited substances and methods in sport.</text:p>
      <text:p text:style-name="Text_20_body">The DanceSport Australia National Anti-Doping Policy incorporates all the requirements of the Australian Sports Commission and is modelled on the Australian Sports Commission Anti-Doping model for National Sporting Organisations (NSOs).</text:p>
      <text:p text:style-name="Text_20_body">The policy applies to all members of DanceSport Australia including competitors, scrutineers, coaches and adjudicators registered with DanceSport Australia, and includes officials, volunteers, or employees engaged in any official capacity at any registered DanceSport Australia competition.</text:p>
      <text:p text:style-name="Text_20_body">Full details of the DSA National Anti-Doping Policy are provided in a DSA Policy and Procedure document. This document is published on the DSA webs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22::07:06</meta:creation-date>
    <dc:creator>Generated</dc:creator>
    <dc:date>2026-09-09T22::07:06</dc:date>
    <dc:language>en-US</dc:language>
    <meta:editing-cycles>1</meta:editing-cycles>
    <meta:editing-duration>PT0S</meta:editing-duration>
    <dc:title>rules:doping</dc:title>
  </office:meta>
</office:document-meta>
</file>