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definitions"/><text:bookmark-start text:name="__RefHeading___definitions_1"/><text:bookmark-start text:name="definitions"/>Definitions<text:bookmark-end text:name="__RefHeading___definitions_1"/><text:bookmark-end text:name="definitions"/></text:h>
      <text:p text:style-name="Text_20_body">In the <text:a xlink:type="simple" xlink:href="https://dancesport.org.au/dswiki/doku.php?id=rules:general" text:style-name="Internet_20_link" text:visited-style-name="Visited_20_Internet_20_Link">Rules of DanceSport</text:a>, unless otherwise specified, the terms below have the meanings set out against them.</text:p>
      <text:p text:style-name="Text_20_body">Other terms not specifically defined in these rules have the same meaning as in the DSA Constitution.</text:p>
      <text:p text:style-name="Text_20_body"><text:line-break/></text:p>
      <text:h text:style-name="Heading_20_2" text:outline-level="2"><text:bookmark-start text:name="__RefHeading___accredited_adjudicator_2"/><text:bookmark-start text:name="accredited_adjudicator"/>Accredited Adjudicator<text:bookmark-end text:name="__RefHeading___accredited_adjudicator_2"/><text:bookmark-end text:name="accredited_adjudicator"/></text:h>
      <text:p text:style-name="Text_20_body">Means a <text:a xlink:type="simple" xlink:href="#__RefHeading___member_39" text:style-name="Local_20_link" text:visited-style-name="Visited_20_Local_20_Link">DSA Member</text:a> who holds a DSA Adjudicator qualification. DSA Adjudicator Accreditations are in the following levels:</text:p>
      <text:list text:style-name="List_20_1" text:continue-numbering="false">
        <text:list-item>
          <text:p text:style-name="List_20_1_Content_First"> <text:span text:style-name="Strong_20_Emphasis">Level 1</text:span> (Competition)</text:p>
        </text:list-item>
        <text:list-item>
          <text:p text:style-name="List_20_1_Content"> <text:span text:style-name="Strong_20_Emphasis">Level 2</text:span> (Championship)</text:p>
        </text:list-item>
        <text:list-item>
          <text:p text:style-name="List_20_1_Content_Last"> <text:span text:style-name="Strong_20_Emphasis">Level 3</text:span> (National Championship)</text:p>
        </text:list-item>
      </text:list>
      <text:p text:style-name="Text_20_body"><text:line-break/></text:p>
      <text:h text:style-name="Heading_20_2" text:outline-level="2"><text:bookmark-start text:name="__RefHeading___accredited_coach_3"/><text:bookmark-start text:name="accredited_coach"/>Accredited Coach<text:bookmark-end text:name="__RefHeading___accredited_coach_3"/><text:bookmark-end text:name="accredited_coach"/></text:h>
      <text:p text:style-name="Text_20_body">Means a <text:a xlink:type="simple" xlink:href="#__RefHeading___member_39" text:style-name="Local_20_link" text:visited-style-name="Visited_20_Local_20_Link">DSA Member</text:a> who holds a DSA Coach qualification. DSA Coaching Accreditations are in the following levels:</text:p>
      <text:list text:style-name="List_20_1" text:continue-numbering="false">
        <text:list-item>
          <text:p text:style-name="List_20_1_Content_First"> <text:span text:style-name="Strong_20_Emphasis">Level 0</text:span> (Assistant Instructor)</text:p>
        </text:list-item>
        <text:list-item>
          <text:p text:style-name="List_20_1_Content"> <text:span text:style-name="Strong_20_Emphasis">Level 1</text:span> (Instructor)</text:p>
        </text:list-item>
        <text:list-item>
          <text:p text:style-name="List_20_1_Content"> <text:span text:style-name="Strong_20_Emphasis">Level 2</text:span> (Coach)</text:p>
        </text:list-item>
        <text:list-item>
          <text:p text:style-name="List_20_1_Content_Last"> <text:span text:style-name="Strong_20_Emphasis">Level 3</text:span> (Elite Coach)</text:p>
        </text:list-item>
      </text:list>
      <text:p text:style-name="Text_20_body"><text:line-break/></text:p>
      <text:h text:style-name="Heading_20_2" text:outline-level="2"><text:bookmark-start text:name="__RefHeading___ais_4"/><text:bookmark-start text:name="ais"/>AIS<text:bookmark-end text:name="__RefHeading___ais_4"/><text:bookmark-end text:name="ais"/></text:h>
      <text:p text:style-name="Text_20_body">Means the Australian Institute of Sport established by the Australian Sports Commission Act of 1989.</text:p>
      <text:p text:style-name="Text_20_body"><text:line-break/></text:p>
      <text:h text:style-name="Heading_20_2" text:outline-level="2"><text:bookmark-start text:name="__RefHeading___aoc_5"/><text:bookmark-start text:name="aoc"/>AOC<text:bookmark-end text:name="__RefHeading___aoc_5"/><text:bookmark-end text:name="aoc"/></text:h>
      <text:p text:style-name="Text_20_body">Means the Australian Olympic Committee, the National Olympic Committee for Australia recognised by the <text:a xlink:type="simple" xlink:href="#__RefHeading___ioc_35" text:style-name="Local_20_link" text:visited-style-name="Visited_20_Local_20_Link">IOC</text:a>.</text:p>
      <text:p text:style-name="Text_20_body"><text:line-break/></text:p>
      <text:h text:style-name="Heading_20_2" text:outline-level="2"><text:bookmark-start text:name="__RefHeading___asc_6"/><text:bookmark-start text:name="asc"/>ASC<text:bookmark-end text:name="__RefHeading___asc_6"/><text:bookmark-end text:name="asc"/></text:h>
      <text:p text:style-name="Text_20_body">Means the Australian Sports Commission established by the Australian Sports Commission Act 1989.</text:p>
      <text:p text:style-name="Text_20_body"><text:line-break/></text:p>
      <text:h text:style-name="Heading_20_2" text:outline-level="2"><text:bookmark-start text:name="__RefHeading___assistant_instructor_7"/><text:bookmark-start text:name="assistant_instructor"/>Assistant Instructor<text:bookmark-end text:name="__RefHeading___assistant_instructor_7"/><text:bookmark-end text:name="assistant_instructor"/></text:h>
      <text:p text:style-name="Text_20_body">Means a <text:a xlink:type="simple" xlink:href="#__RefHeading___member_39" text:style-name="Local_20_link" text:visited-style-name="Visited_20_Local_20_Link">DSA Member</text:a> who holds a current DSA Assistant Instructor qualification.</text:p>
      <text:p text:style-name="Text_20_body"><text:line-break/></text:p>
      <text:h text:style-name="Heading_20_2" text:outline-level="2"><text:bookmark-start text:name="__RefHeading___athlete_8"/><text:bookmark-start text:name="athlete"/>Athlete<text:bookmark-end text:name="__RefHeading___athlete_8"/><text:bookmark-end text:name="athlete"/></text:h>
      <text:p text:style-name="Text_20_body">Means a person who holds a current DSA Athlete Licence.</text:p>
      <text:p text:style-name="Text_20_body"><text:line-break/></text:p>
      <text:h text:style-name="Heading_20_2" text:outline-level="2"><text:bookmark-start text:name="__RefHeading___australia_9"/><text:bookmark-start text:name="australia"/>Australia<text:bookmark-end text:name="__RefHeading___australia_9"/><text:bookmark-end text:name="australia"/></text:h>
      <text:p text:style-name="Text_20_body">Means all States, Territories and External Territories in Australia.</text:p>
      <text:p text:style-name="Text_20_body"><text:line-break/></text:p>
      <text:h text:style-name="Heading_20_2" text:outline-level="2"><text:bookmark-start text:name="__RefHeading___chairperson_committee_10"/><text:bookmark-start text:name="chairperson_committee"/>Chairperson Committee<text:bookmark-end text:name="__RefHeading___chairperson_committee_10"/><text:bookmark-end text:name="chairperson_committee"/></text:h>
      <text:p text:style-name="Text_20_body">The Chairperson Committee (CC) is a Committee established by the DSA National Board under the DSA Constitution.</text:p>
      <text:p text:style-name="Text_20_body"><text:line-break/></text:p>
      <text:h text:style-name="Heading_20_2" text:outline-level="2"><text:bookmark-start text:name="__RefHeading___chairperson_of_adjudicators_11"/><text:bookmark-start text:name="chairperson_of_adjudicators"/>Chairperson of Adjudicators<text:bookmark-end text:name="__RefHeading___chairperson_of_adjudicators_11"/><text:bookmark-end text:name="chairperson_of_adjudicators"/></text:h>
      <text:p text:style-name="Text_20_body">Is a <text:a xlink:type="simple" xlink:href="#__RefHeading___member_39" text:style-name="Local_20_link" text:visited-style-name="Visited_20_Local_20_Link">DSA Member</text:a> who holds a DSA Chairpersons qualification.</text:p>
      <text:p text:style-name="Text_20_body"><text:line-break/></text:p>
      <text:h text:style-name="Heading_20_2" text:outline-level="2"><text:bookmark-start text:name="__RefHeading___championship_12"/><text:bookmark-start text:name="championship"/>Championship<text:bookmark-end text:name="__RefHeading___championship_12"/><text:bookmark-end text:name="championship"/></text:h>
      <text:p text:style-name="Text_20_body">Means a competition title so designated by DSA.</text:p>
      <text:p text:style-name="Text_20_body"><text:line-break/></text:p>
      <text:h text:style-name="Heading_20_2" text:outline-level="2"><text:bookmark-start text:name="__RefHeading___championship_adjudicator_13"/><text:bookmark-start text:name="championship_adjudicator"/>Championship Adjudicator<text:bookmark-end text:name="__RefHeading___championship_adjudicator_13"/><text:bookmark-end text:name="championship_adjudicator"/></text:h>
      <text:p text:style-name="Text_20_body">Means a <text:a xlink:type="simple" xlink:href="#__RefHeading___member_39" text:style-name="Local_20_link" text:visited-style-name="Visited_20_Local_20_Link">DSA Member</text:a> who holds a DSA Championship Adjudicator qualification.</text:p>
      <text:p text:style-name="Text_20_body"><text:line-break/></text:p>
      <text:h text:style-name="Heading_20_2" text:outline-level="2"><text:bookmark-start text:name="__RefHeading___chief_executive_officer_14"/><text:bookmark-start text:name="chief_executive_officer"/>Chief Executive Officer<text:bookmark-end text:name="__RefHeading___chief_executive_officer_14"/><text:bookmark-end text:name="chief_executive_officer"/></text:h>
      <text:p text:style-name="Text_20_body">The Chief Executive Officer (CEO) means the Chief Executive Officer of DSA.</text:p>
      <text:p text:style-name="Text_20_body"><text:line-break/></text:p>
      <text:h text:style-name="Heading_20_2" text:outline-level="2"><text:bookmark-start text:name="__RefHeading___chief_financial_officer_15"/><text:bookmark-start text:name="chief_financial_officer"/>Chief Financial Officer<text:bookmark-end text:name="__RefHeading___chief_financial_officer_15"/><text:bookmark-end text:name="chief_financial_officer"/></text:h>
      <text:p text:style-name="Text_20_body">The Chief Financial Officer (CFO) means the Chief Financial Officer of DSA.</text:p>
      <text:p text:style-name="Text_20_body"><text:line-break/></text:p>
      <text:h text:style-name="Heading_20_2" text:outline-level="2"><text:bookmark-start text:name="__RefHeading___coach_student_16"/><text:bookmark-start text:name="coach_student"/>Coach/Student<text:bookmark-end text:name="__RefHeading___coach_student_16"/><text:bookmark-end text:name="coach_student"/></text:h>
      <text:p text:style-name="Text_20_body">Means a partnership in which one partner is a current financial DSA registered Accredited Instructor or Coach and the other is a <text:a xlink:type="simple" xlink:href="#__RefHeading___student_67" text:style-name="Local_20_link" text:visited-style-name="Visited_20_Local_20_Link">Student</text:a> who is a current financial registered DSA competitor, and does not hold a Level 1 or higher Coach Accreditation. Students with Level 0 Accreditation must choose to compete either as a Coach or a Student and not both.</text:p>
      <text:p text:style-name="Text_20_body"><text:line-break/></text:p>
      <text:h text:style-name="Heading_20_2" text:outline-level="2"><text:bookmark-start text:name="__RefHeading___competition_17"/><text:bookmark-start text:name="competition"/>Competition<text:bookmark-end text:name="__RefHeading___competition_17"/><text:bookmark-end text:name="competition"/></text:h>
      <text:p text:style-name="Text_20_body">Means a DanceSport program of events conducted under DSA <text:a xlink:type="simple" xlink:href="#__RefHeading___rules_56" text:style-name="Local_20_link" text:visited-style-name="Visited_20_Local_20_Link">Rules</text:a>.</text:p>
      <text:p text:style-name="Text_20_body"><text:line-break/></text:p>
      <text:h text:style-name="Heading_20_2" text:outline-level="2"><text:bookmark-start text:name="__RefHeading___competition_adjudicator_18"/><text:bookmark-start text:name="competition_adjudicator"/>Competition Adjudicator<text:bookmark-end text:name="__RefHeading___competition_adjudicator_18"/><text:bookmark-end text:name="competition_adjudicator"/></text:h>
      <text:p text:style-name="Text_20_body">Means a <text:a xlink:type="simple" xlink:href="#__RefHeading___member_39" text:style-name="Local_20_link" text:visited-style-name="Visited_20_Local_20_Link">DSA Member</text:a> who holds a DSA Competition Adjudicator qualification.</text:p>
      <text:p text:style-name="Text_20_body"><text:line-break/></text:p>
      <text:h text:style-name="Heading_20_2" text:outline-level="2"><text:bookmark-start text:name="__RefHeading___competitor_19"/><text:bookmark-start text:name="competitor"/>Competitor<text:bookmark-end text:name="__RefHeading___competitor_19"/><text:bookmark-end text:name="competitor"/></text:h>
      <text:p text:style-name="Text_20_body">Means a person who enters, or seeks to enter, a <text:a xlink:type="simple" xlink:href="#__RefHeading___competition_17" text:style-name="Local_20_link" text:visited-style-name="Visited_20_Local_20_Link">competition</text:a>.</text:p>
      <text:p text:style-name="Text_20_body"><text:line-break/></text:p>
      <text:h text:style-name="Heading_20_2" text:outline-level="2"><text:bookmark-start text:name="__RefHeading___couple_20"/><text:bookmark-start text:name="couple"/>Couple<text:bookmark-end text:name="__RefHeading___couple_20"/><text:bookmark-end text:name="couple"/></text:h>
      <text:p text:style-name="Text_20_body">Means a team consisting of two people dancing together when competing in any DanceSport Competition. For the purpose of a DanceSport competition, a person may nominate their gender.</text:p>
      <text:p text:style-name="Text_20_body"><text:line-break/></text:p>
      <text:h text:style-name="Heading_20_2" text:outline-level="2"><text:bookmark-start text:name="__RefHeading___cpd_21"/><text:bookmark-start text:name="cpd"/>CPD<text:bookmark-end text:name="__RefHeading___cpd_21"/><text:bookmark-end text:name="cpd"/></text:h>
      <text:p text:style-name="Text_20_body">Means the continuing professional development requirements for accredited members as defined by the DSA Education Committee and/or approved by the DSA National Board.</text:p>
      <text:p text:style-name="Text_20_body"><text:line-break/></text:p>
      <text:h text:style-name="Heading_20_2" text:outline-level="2"><text:bookmark-start text:name="__RefHeading___dance_studio_22"/><text:bookmark-start text:name="dance_studio"/>Dance Studio<text:bookmark-end text:name="__RefHeading___dance_studio_22"/><text:bookmark-end text:name="dance_studio"/></text:h>
      <text:p text:style-name="Text_20_body">Means an institution that is clearly definable as having the following four elements: a dance teacher or teachers, regularly attended premises, a regular group of students and the teaching of dance.</text:p>
      <text:p text:style-name="Text_20_body"><text:line-break/></text:p>
      <text:h text:style-name="Heading_20_2" text:outline-level="2"><text:bookmark-start text:name="__RefHeading___dancesport_23"/><text:bookmark-start text:name="dancesport"/>DanceSport<text:bookmark-end text:name="__RefHeading___dancesport_23"/><text:bookmark-end text:name="dancesport"/></text:h>
      <text:p text:style-name="Text_20_body">Means dance styles performed in competition.</text:p>
      <text:p text:style-name="Text_20_body"><text:line-break/></text:p>
      <text:h text:style-name="Heading_20_2" text:outline-level="2"><text:bookmark-start text:name="__RefHeading___day_pass_24"/><text:bookmark-start text:name="day_pass"/>Day Pass<text:bookmark-end text:name="__RefHeading___day_pass_24"/><text:bookmark-end text:name="day_pass"/></text:h>
      <text:p text:style-name="Text_20_body">Is a temporary registration of a person so that they can experience the introductory DanceSport events in the Under 16 and Recreational Divisions. Competitors cannot hold both a <text:a xlink:type="simple" xlink:href="#__RefHeading___social_day_pass_60" text:style-name="Local_20_link" text:visited-style-name="Visited_20_Local_20_Link">Social Day Pass</text:a> and a Day Pass at the same time. Also see <text:a xlink:type="simple" xlink:href="#__RefHeading___social_day_pass_60" text:style-name="Local_20_link" text:visited-style-name="Visited_20_Local_20_Link">Social Day Pass</text:a>.</text:p>
      <text:p text:style-name="Text_20_body"><text:line-break/></text:p>
      <text:h text:style-name="Heading_20_2" text:outline-level="2"><text:bookmark-start text:name="__RefHeading___divisions_25"/><text:bookmark-start text:name="divisions"/>Divisions<text:bookmark-end text:name="__RefHeading___divisions_25"/><text:bookmark-end text:name="divisions"/></text:h>
      <text:p text:style-name="Text_20_body">Means the following designated categories where registered competitors are grouped together by age group to compete against each other:</text:p>
      <text:list text:style-name="List_20_1" text:continue-numbering="false">
        <text:list-item>
          <text:p text:style-name="LastListParagraph_List_20_1_Content_First"> <text:span text:style-name="Strong_20_Emphasis">Dance Up Division Competitor</text:span> - means a registered competitor who qualifies in the Dance Up Division of DanceSport. Dance Up is restricted to members who are under 18 years of age and have never registered in any other DSA Division previously. Dance Up syllabus and rules apply.</text:p>
        </text:list-item>
      </text:list>
      <text:list text:style-name="List_20_1" text:continue-numbering="false">
        <text:list-item>
          <text:p text:style-name="List_20_1_Content_First"> <text:span text:style-name="Strong_20_Emphasis">Under 16 Division Competitor</text:span> – means a current financial registered competitor who qualifies for the time being to compete in the Under 16 Division which may include the following age sub-divisions:</text:p>
          <text:list text:style-name="Numbering_20_1">
            <text:list-item>
              <text:p text:style-name="Numbering_20_1_Content"> Sub-Juvenile</text:p>
            </text:list-item>
            <text:list-item>
              <text:p text:style-name="Numbering_20_1_Content"> Juvenile</text:p>
            </text:list-item>
            <text:list-item>
              <text:p text:style-name="Numbering_20_1_Content_Last"> Junior</text:p>
            </text:list-item>
          </text:list>
        </text:list-item>
      </text:list>
      <text:list text:style-name="List_20_1" text:continue-numbering="false">
        <text:list-item>
          <text:p text:style-name="List_20_1_Content_First"> <text:span text:style-name="Strong_20_Emphasis">Recreational Division Competitor</text:span> – means a current financial registered competitor who enters or seeks to enter a Recreational Division event within a competition registered with DSA (other than <text:a xlink:type="simple" xlink:href="#__RefHeading___novelty_event_43" text:style-name="Local_20_link" text:visited-style-name="Visited_20_Local_20_Link">Novelty events</text:a>) and is not an Amateur or Professional Division competitor (Recreational restrictions apply). The Recreational Division may include the following age sub-divisions:</text:p>
          <text:list text:style-name="Numbering_20_1">
            <text:list-item>
              <text:p text:style-name="Numbering_20_1_Content"> Under 21</text:p>
            </text:list-item>
            <text:list-item>
              <text:p text:style-name="Numbering_20_1_Content"> Adult</text:p>
            </text:list-item>
            <text:list-item>
              <text:p text:style-name="Numbering_20_1_Content_Last"> Masters 1, 2, 3 and 4</text:p>
            </text:list-item>
          </text:list>
        </text:list-item>
      </text:list>
      <text:list text:style-name="List_20_1" text:continue-numbering="false">
        <text:list-item>
          <text:p text:style-name="List_20_1_Content_First"> <text:span text:style-name="Strong_20_Emphasis">Amateur Division Competitor</text:span> – means a current financial registered competitor who qualifies for the time being to compete in the Amateur Division which may include the following age sub-divisions:</text:p>
          <text:list text:style-name="Numbering_20_1">
            <text:list-item>
              <text:p text:style-name="Numbering_20_1_Content"> Under 21</text:p>
            </text:list-item>
            <text:list-item>
              <text:p text:style-name="Numbering_20_1_Content"> Adult</text:p>
            </text:list-item>
            <text:list-item>
              <text:p text:style-name="Numbering_20_1_Content_Last"> Masters 1, 2, 3 and 4</text:p>
            </text:list-item>
          </text:list>
        </text:list-item>
      </text:list>
      <text:list text:style-name="List_20_1" text:continue-numbering="false">
        <text:list-item>
          <text:p text:style-name="LastListParagraph_List_20_1_Content_First"> <text:span text:style-name="Strong_20_Emphasis">Professional Division Competitor</text:span> – means a current financial registered Professional competitor who enters, or seeks to enter, a Professional Division within a competition registered with DSA.</text:p>
        </text:list-item>
      </text:list>
      <text:p text:style-name="Text_20_body"><text:line-break/></text:p>
      <text:h text:style-name="Heading_20_2" text:outline-level="2"><text:bookmark-start text:name="__RefHeading___doping_26"/><text:bookmark-start text:name="doping"/>Doping<text:bookmark-end text:name="__RefHeading___doping_26"/><text:bookmark-end text:name="doping"/></text:h>
      <text:p text:style-name="Text_20_body">Means the use of a substance or method that is potentially dangerous to health and/or capable of artificially enhancing performance in DanceSports competitions.</text:p>
      <text:p text:style-name="Text_20_body"><text:line-break/></text:p>
      <text:h text:style-name="Heading_20_2" text:outline-level="2"><text:bookmark-start text:name="__RefHeading___dsa_and_dancesport_australia_27"/><text:bookmark-start text:name="dsa_and_dancesport_australia"/>DSA and DanceSport Australia<text:bookmark-end text:name="__RefHeading___dsa_and_dancesport_australia_27"/><text:bookmark-end text:name="dsa_and_dancesport_australia"/></text:h>
      <text:p text:style-name="Text_20_body">Means DanceSport Australia Limited ACN 085 929 835 (a company limited by guarantee) and includes its successors and assigns.</text:p>
      <text:p text:style-name="Text_20_body"><text:line-break/></text:p>
      <text:h text:style-name="Heading_20_2" text:outline-level="2"><text:bookmark-start text:name="__RefHeading___duo_events_28"/><text:bookmark-start text:name="duo_events"/>Duo Events<text:bookmark-end text:name="__RefHeading___duo_events_28"/><text:bookmark-end text:name="duo_events"/></text:h>
      <text:p text:style-name="Text_20_body">Means an event where two individuals of the same gender dance the same choreography.</text:p>
      <text:p text:style-name="Text_20_body"><text:line-break/></text:p>
      <text:h text:style-name="Heading_20_2" text:outline-level="2"><text:bookmark-start text:name="__RefHeading___ethics_committee_29"/><text:bookmark-start text:name="ethics_committee"/>Ethics Committee<text:bookmark-end text:name="__RefHeading___ethics_committee_29"/><text:bookmark-end text:name="ethics_committee"/></text:h>
      <text:p text:style-name="Text_20_body">The Ethics Committee (EC) is a Committee established by the DSA National Board under the DSA Constitution.</text:p>
      <text:p text:style-name="Text_20_body"><text:line-break/></text:p>
      <text:h text:style-name="Heading_20_2" text:outline-level="2"><text:bookmark-start text:name="__RefHeading___event_30"/><text:bookmark-start text:name="event"/>Event<text:bookmark-end text:name="__RefHeading___event_30"/><text:bookmark-end text:name="event"/></text:h>
      <text:p text:style-name="Text_20_body">Means individual events listed within a DanceSports <text:a xlink:type="simple" xlink:href="#__RefHeading___competition_17" text:style-name="Local_20_link" text:visited-style-name="Visited_20_Local_20_Link">competition</text:a> conducted under one overall competition title.</text:p>
      <text:p text:style-name="Text_20_body"><text:line-break/></text:p>
      <text:h text:style-name="Heading_20_2" text:outline-level="2"><text:bookmark-start text:name="__RefHeading___festival_31"/><text:bookmark-start text:name="festival"/>Festival<text:bookmark-end text:name="__RefHeading___festival_31"/><text:bookmark-end text:name="festival"/></text:h>
      <text:p text:style-name="Text_20_body">Means a competition title so designated by DSA.</text:p>
      <text:p text:style-name="Text_20_body"><text:line-break/></text:p>
      <text:h text:style-name="Heading_20_2" text:outline-level="2"><text:bookmark-start text:name="__RefHeading___in_writing_or_written_32"/><text:bookmark-start text:name="in_writing_or_written"/>In writing or written<text:bookmark-end text:name="__RefHeading___in_writing_or_written_32"/><text:bookmark-end text:name="in_writing_or_written"/></text:h>
      <text:p text:style-name="Text_20_body">Means communication via hard copy, email or through the <text:a xlink:type="simple" xlink:href="#__RefHeading___official_dancesport_australia_website_44" text:style-name="Local_20_link" text:visited-style-name="Visited_20_Local_20_Link">official DSA website</text:a>, to the <text:a xlink:type="simple" xlink:href="#__RefHeading___sports_director_62" text:style-name="Local_20_link" text:visited-style-name="Visited_20_Local_20_Link">DSA Sports Director</text:a> or <text:a xlink:type="simple" xlink:href="#__RefHeading___chairperson_of_adjudicators_11" text:style-name="Local_20_link" text:visited-style-name="Visited_20_Local_20_Link">Chairperson of Adjudicators</text:a>.</text:p>
      <text:p text:style-name="Text_20_body"><text:line-break/></text:p>
      <text:h text:style-name="Heading_20_2" text:outline-level="2"><text:bookmark-start text:name="__RefHeading___instructor_33"/><text:bookmark-start text:name="instructor"/>Instructor<text:bookmark-end text:name="__RefHeading___instructor_33"/><text:bookmark-end text:name="instructor"/></text:h>
      <text:p text:style-name="Text_20_body">Means a <text:a xlink:type="simple" xlink:href="#__RefHeading___member_39" text:style-name="Local_20_link" text:visited-style-name="Visited_20_Local_20_Link">DSA Member</text:a> who holds a DSA Instructor qualification.</text:p>
      <text:p text:style-name="Text_20_body"><text:line-break/></text:p>
      <text:h text:style-name="Heading_20_2" text:outline-level="2"><text:bookmark-start text:name="__RefHeading___international_adjudicator_34"/><text:bookmark-start text:name="international_adjudicator"/>International Adjudicator<text:bookmark-end text:name="__RefHeading___international_adjudicator_34"/><text:bookmark-end text:name="international_adjudicator"/></text:h>
      <text:p text:style-name="Text_20_body">Is a person who holds an active accreditation with an international organisation recognised by DSA.</text:p>
      <text:p text:style-name="Text_20_body"><text:line-break/></text:p>
      <text:h text:style-name="Heading_20_2" text:outline-level="2"><text:bookmark-start text:name="__RefHeading___ioc_35"/><text:bookmark-start text:name="ioc"/>IOC<text:bookmark-end text:name="__RefHeading___ioc_35"/><text:bookmark-end text:name="ioc"/></text:h>
      <text:p text:style-name="Text_20_body">Means the International Olympic Committee being an organisation entrusted with the control, development and promotion of the Olympic Games and the Olympic Movement worldwide.</text:p>
      <text:p text:style-name="Text_20_body"><text:line-break/></text:p>
      <text:h text:style-name="Heading_20_2" text:outline-level="2"><text:bookmark-start text:name="__RefHeading___invigilator_36"/><text:bookmark-start text:name="invigilator"/>Invigilator<text:bookmark-end text:name="__RefHeading___invigilator_36"/><text:bookmark-end text:name="invigilator"/></text:h>
      <text:p text:style-name="Text_20_body">An Invigilator at a festival is appointed to monitor the implementation of DSA Rules and report breaches to the Chairperson. The Invigilator may serve as an Adjudicator but may not invigilate and adjudicate at the same time. An Invigilator may not be a registered competitor in any DSA division.</text:p>
      <text:p text:style-name="Text_20_body"><text:line-break/></text:p>
      <text:h text:style-name="Heading_20_2" text:outline-level="2"><text:bookmark-start text:name="__RefHeading___marshall_37"/><text:bookmark-start text:name="marshall"/>Marshall<text:bookmark-end text:name="__RefHeading___marshall_37"/><text:bookmark-end text:name="marshall"/></text:h>
      <text:p text:style-name="Text_20_body">A Marshall is a DSA official responsible for organising competitors in the ‘Marshalling Area’ at a competition in order to ensure that</text:p>
      <text:list text:style-name="List_20_1" text:continue-numbering="false">
        <text:list-item>
          <text:p text:style-name="List_20_1_Content_First"> competitors present match entries received</text:p>
        </text:list-item>
        <text:list-item>
          <text:p text:style-name="List_20_1_Content"> the number of competitors ready to move onto the dancefloor for an event are monitored</text:p>
        </text:list-item>
        <text:list-item>
          <text:p text:style-name="List_20_1_Content"> communication between the ‘Marshalling Area’ and other relevant officials is maintained</text:p>
        </text:list-item>
        <text:list-item>
          <text:p text:style-name="List_20_1_Content_Last"> competitors move to the dancefloor in an orderly fashion when required to do so.</text:p>
        </text:list-item>
      </text:list>
      <text:p text:style-name="Text_20_body"><text:line-break/></text:p>
      <text:h text:style-name="Heading_20_2" text:outline-level="2"><text:bookmark-start text:name="__RefHeading___marketing_committee_38"/><text:bookmark-start text:name="marketing_committee"/>Marketing Committee<text:bookmark-end text:name="__RefHeading___marketing_committee_38"/><text:bookmark-end text:name="marketing_committee"/></text:h>
      <text:p text:style-name="Text_20_body">The Marketing Committee (MC) is a Committee established by the DSA National Board under the DSA Constitution.</text:p>
      <text:p text:style-name="Text_20_body"><text:line-break/></text:p>
      <text:h text:style-name="Heading_20_2" text:outline-level="2"><text:bookmark-start text:name="__RefHeading___member_39"/><text:bookmark-start text:name="member"/>Member<text:bookmark-end text:name="__RefHeading___member_39"/><text:bookmark-end text:name="member"/></text:h>
      <text:p text:style-name="Text_20_body">Means a current financial member in any of the membership categories of DSA as set out in the DSA Constitution.</text:p>
      <text:p text:style-name="Text_20_body"><text:line-break/></text:p>
      <text:h text:style-name="Heading_20_2" text:outline-level="2"><text:bookmark-start text:name="__RefHeading___month_40"/><text:bookmark-start text:name="month"/>Month<text:bookmark-end text:name="__RefHeading___month_40"/><text:bookmark-end text:name="month"/></text:h>
      <text:p text:style-name="Text_20_body">Means calendar month.</text:p>
      <text:p text:style-name="Text_20_body"><text:line-break/></text:p>
      <text:h text:style-name="Heading_20_2" text:outline-level="2"><text:bookmark-start text:name="__RefHeading___national_championship_adjudicator_41"/><text:bookmark-start text:name="national_championship_adjudicator"/>National Championship Adjudicator<text:bookmark-end text:name="__RefHeading___national_championship_adjudicator_41"/><text:bookmark-end text:name="national_championship_adjudicator"/></text:h>
      <text:p text:style-name="Text_20_body">Means a <text:a xlink:type="simple" xlink:href="#__RefHeading___member_39" text:style-name="Local_20_link" text:visited-style-name="Visited_20_Local_20_Link">DSA Member</text:a> who holds a DSA National Adjudicator qualification.</text:p>
      <text:p text:style-name="Text_20_body"><text:line-break/></text:p>
      <text:h text:style-name="Heading_20_2" text:outline-level="2"><text:bookmark-start text:name="__RefHeading___national_office_42"/><text:bookmark-start text:name="national_office"/>National Office<text:bookmark-end text:name="__RefHeading___national_office_42"/><text:bookmark-end text:name="national_office"/></text:h>
      <text:p text:style-name="Text_20_body">Means DSA Head Office as determined by the DSA National Board.</text:p>
      <text:p text:style-name="Text_20_body"><text:line-break/></text:p>
      <text:h text:style-name="Heading_20_2" text:outline-level="2"><text:bookmark-start text:name="__RefHeading___novelty_event_43"/><text:bookmark-start text:name="novelty_event"/>Novelty Event<text:bookmark-end text:name="__RefHeading___novelty_event_43"/><text:bookmark-end text:name="novelty_event"/></text:h>
      <text:p text:style-name="Text_20_body">Means any event other than those requiring competitors to be registered with DSA who are invited to enter an event on the day of competition.</text:p>
      <text:p text:style-name="Text_20_body"><text:line-break/></text:p>
      <text:h text:style-name="Heading_20_2" text:outline-level="2"><text:bookmark-start text:name="__RefHeading___official_dancesport_australia_website_44"/><text:bookmark-start text:name="official_dancesport_australia_website"/>Official DanceSport Australia Website<text:bookmark-end text:name="__RefHeading___official_dancesport_australia_website_44"/><text:bookmark-end text:name="official_dancesport_australia_website"/></text:h>
      <text:p text:style-name="Text_20_body">Means the website <text:a xlink:type="simple" xlink:href="http://www.dancesport.org.au" text:style-name="Internet_20_link" text:visited-style-name="Visited_20_Internet_20_Link">www.dancesport.org.au</text:a></text:p>
      <text:p text:style-name="Text_20_body"><text:line-break/></text:p>
      <text:h text:style-name="Heading_20_2" text:outline-level="2"><text:bookmark-start text:name="__RefHeading___organiser_45"/><text:bookmark-start text:name="organiser"/>Organiser<text:bookmark-end text:name="__RefHeading___organiser_45"/><text:bookmark-end text:name="organiser"/></text:h>
      <text:p text:style-name="Text_20_body">Means the person nominated by a <text:a xlink:type="simple" xlink:href="#__RefHeading___promoter_51" text:style-name="Local_20_link" text:visited-style-name="Visited_20_Local_20_Link">promoter</text:a> who is responsible for the conduct of a DSA <text:a xlink:type="simple" xlink:href="#__RefHeading___registered_competition_53" text:style-name="Local_20_link" text:visited-style-name="Visited_20_Local_20_Link">registered competition</text:a>.</text:p>
      <text:p text:style-name="Text_20_body"><text:line-break/></text:p>
      <text:h text:style-name="Heading_20_2" text:outline-level="2"><text:bookmark-start text:name="__RefHeading___partner_46"/><text:bookmark-start text:name="partner"/>Partner<text:bookmark-end text:name="__RefHeading___partner_46"/><text:bookmark-end text:name="partner"/></text:h>
      <text:p text:style-name="Text_20_body">Means a person combining with another person, for the time being, as a competition partnership.</text:p>
      <text:p text:style-name="Text_20_body"><text:line-break/></text:p>
      <text:h text:style-name="Heading_20_2" text:outline-level="2"><text:bookmark-start text:name="__RefHeading___pro_am_47"/><text:bookmark-start text:name="pro_am"/>Pro/Am<text:bookmark-end text:name="__RefHeading___pro_am_47"/><text:bookmark-end text:name="pro_am"/></text:h>
      <text:p text:style-name="Text_20_body">Means a <text:a xlink:type="simple" xlink:href="#__RefHeading___couple_20" text:style-name="Local_20_link" text:visited-style-name="Visited_20_Local_20_Link">couple</text:a> in which one person is a current financial registered Professional Division competitor and the other person is a current financial registered Under 16 or Amateur Division competitor.</text:p>
      <text:p text:style-name="Text_20_body"><text:line-break/></text:p>
      <text:h text:style-name="Heading_20_2" text:outline-level="2"><text:bookmark-start text:name="__RefHeading___pro_recreational_student_48"/><text:bookmark-start text:name="pro_recreational_student"/>Pro/Recreational Student<text:bookmark-end text:name="__RefHeading___pro_recreational_student_48"/><text:bookmark-end text:name="pro_recreational_student"/></text:h>
      <text:p text:style-name="Text_20_body">Means a partnership in which one partner is a current financial DSA Professional Division competitor and the other is a <text:a xlink:type="simple" xlink:href="#__RefHeading___student_67" text:style-name="Local_20_link" text:visited-style-name="Visited_20_Local_20_Link">Student</text:a> who is a current financial registered DSA competitor in the Recreational Division.</text:p>
      <text:p text:style-name="Text_20_body"><text:line-break/></text:p>
      <text:h text:style-name="Heading_20_2" text:outline-level="2"><text:bookmark-start text:name="__RefHeading___pro_student_49"/><text:bookmark-start text:name="pro_student"/>Pro/Student<text:bookmark-end text:name="__RefHeading___pro_student_49"/><text:bookmark-end text:name="pro_student"/></text:h>
      <text:p text:style-name="Text_20_body">Means a partnership in which one partner is a current financial DSA registered Professional Division competitor and the other is a <text:a xlink:type="simple" xlink:href="#__RefHeading___student_67" text:style-name="Local_20_link" text:visited-style-name="Visited_20_Local_20_Link">Student</text:a> who is a current financial registered DSA competitor and does not hold a Level 1 or higher Coach Accreditation. Students with Level 0 Accreditation must choose to compete either as a Coach or a Student and not both.</text:p>
      <text:p text:style-name="Text_20_body"><text:line-break/></text:p>
      <text:h text:style-name="Heading_20_2" text:outline-level="2"><text:bookmark-start text:name="__RefHeading___professional_division_adjudicator_50"/><text:bookmark-start text:name="professional_division_adjudicator"/>Professional Division Adjudicator<text:bookmark-end text:name="__RefHeading___professional_division_adjudicator_50"/><text:bookmark-end text:name="professional_division_adjudicator"/></text:h>
      <text:p text:style-name="Text_20_body">Is an adjudicator who has notified DSA that they are no longer competing in Professional Division Couple competitions. This retirement does not include <text:a xlink:type="simple" xlink:href="#__RefHeading___pro_am_47" text:style-name="Local_20_link" text:visited-style-name="Visited_20_Local_20_Link">Pro/Am</text:a> competitions.</text:p>
      <text:p text:style-name="Text_20_body"><text:line-break/></text:p>
      <text:h text:style-name="Heading_20_2" text:outline-level="2"><text:bookmark-start text:name="__RefHeading___promoter_51"/><text:bookmark-start text:name="promoter"/>Promoter<text:bookmark-end text:name="__RefHeading___promoter_51"/><text:bookmark-end text:name="promoter"/></text:h>
      <text:p text:style-name="Text_20_body">Means and includes the person, partnership or body corporate who:</text:p>
      <text:list text:style-name="Numbering_20_1" text:continue-numbering="false">
        <text:list-item>
          <text:p text:style-name="Numbering_20_1_Content_First"> is responsible for the financial outcome of a competition (including the payment of prizes and expenses) and/or</text:p>
        </text:list-item>
        <text:list-item>
          <text:p text:style-name="Numbering_20_1_Content"> authorises the issuing of advertisements or invitations to compete in a competition, and/or</text:p>
        </text:list-item>
        <text:list-item>
          <text:p text:style-name="Numbering_20_1_Content_Last"> otherwise claims some proprietary rights in the goodwill attached to a competition title.</text:p>
        </text:list-item>
      </text:list>
      <text:p text:style-name="Text_20_body"><text:line-break/></text:p>
      <text:h text:style-name="Heading_20_2" text:outline-level="2"><text:bookmark-start text:name="__RefHeading___promotional_material_52"/><text:bookmark-start text:name="promotional_material"/>Promotional Material<text:bookmark-end text:name="__RefHeading___promotional_material_52"/><text:bookmark-end text:name="promotional_material"/></text:h>
      <text:p text:style-name="Text_20_body">Means any material, in any medium, produced or authorised by a <text:a xlink:type="simple" xlink:href="#__RefHeading___promoter_51" text:style-name="Local_20_link" text:visited-style-name="Visited_20_Local_20_Link">promoter</text:a> or <text:a xlink:type="simple" xlink:href="#__RefHeading___organiser_45" text:style-name="Local_20_link" text:visited-style-name="Visited_20_Local_20_Link">organiser</text:a> to announce, advertise or promote a <text:a xlink:type="simple" xlink:href="#__RefHeading___registered_competition_53" text:style-name="Local_20_link" text:visited-style-name="Visited_20_Local_20_Link">registered competition</text:a>, including but not limited to flyers, brochures, entry information, posters, programs, competition websites, social media pages and accounts, electronic newsletters, print and digital advertisements, and venue signage.</text:p>
      <text:p text:style-name="Text_20_body"><text:line-break/></text:p>
      <text:h text:style-name="Heading_20_2" text:outline-level="2"><text:bookmark-start text:name="__RefHeading___registered_competition_53"/><text:bookmark-start text:name="registered_competition"/>Registered Competition<text:bookmark-end text:name="__RefHeading___registered_competition_53"/><text:bookmark-end text:name="registered_competition"/></text:h>
      <text:p text:style-name="Text_20_body">Means and includes any competition, championship, cup, trophy, festival or group of competitions organised, promoted and conducted in Australia under one main title or competition name and which is registered in a manner approved by the DSA National Board.</text:p>
      <text:p text:style-name="Text_20_body"><text:line-break/></text:p>
      <text:h text:style-name="Heading_20_2" text:outline-level="2"><text:bookmark-start text:name="__RefHeading___registered_teaching_facility_54"/><text:bookmark-start text:name="registered_teaching_facility"/>Registered Teaching Facility<text:bookmark-end text:name="__RefHeading___registered_teaching_facility_54"/><text:bookmark-end text:name="registered_teaching_facility"/></text:h>
      <text:p text:style-name="Text_20_body">A Registered Teaching Facility (RTF) is a <text:a xlink:type="simple" xlink:href="#__RefHeading___dance_studio_22" text:style-name="Local_20_link" text:visited-style-name="Visited_20_Local_20_Link">dance studio</text:a> and/or teaching institution or registered business that is currently registered by DSA having met the requirements of the Registered Teaching Facility Policy as ratified by the DSA National Board.</text:p>
      <text:p text:style-name="Text_20_body"><text:line-break/></text:p>
      <text:h text:style-name="Heading_20_2" text:outline-level="2"><text:bookmark-start text:name="__RefHeading___registered_training_organisation_55"/><text:bookmark-start text:name="registered_training_organisation"/>Registered Training Organisation<text:bookmark-end text:name="__RefHeading___registered_training_organisation_55"/><text:bookmark-end text:name="registered_training_organisation"/></text:h>
      <text:p text:style-name="Text_20_body">A Registered Training Organisation (RTO) is an organisation registered as such by the Australian Skills Quality Authority (ASQA).</text:p>
      <text:p text:style-name="Text_20_body"><text:line-break/></text:p>
      <text:h text:style-name="Heading_20_2" text:outline-level="2"><text:bookmark-start text:name="__RefHeading___rules_56"/><text:bookmark-start text:name="rules"/>Rules<text:bookmark-end text:name="__RefHeading___rules_56"/><text:bookmark-end text:name="rules"/></text:h>
      <text:p text:style-name="Text_20_body">Means the Rules of DanceSport as amended from time to time, and, unless specifically noted in the context, includes all and any part of the Rules of DanceSport.</text:p>
      <text:p text:style-name="Text_20_body"><text:line-break/></text:p>
      <text:h text:style-name="Heading_20_2" text:outline-level="2"><text:bookmark-start text:name="__RefHeading___scrutineer_57"/><text:bookmark-start text:name="scrutineer"/>Scrutineer<text:bookmark-end text:name="__RefHeading___scrutineer_57"/><text:bookmark-end text:name="scrutineer"/></text:h>
      <text:p text:style-name="Text_20_body">Is a <text:a xlink:type="simple" xlink:href="#__RefHeading___member_39" text:style-name="Local_20_link" text:visited-style-name="Visited_20_Local_20_Link">DSA Member</text:a> who holds a DSA Scrutineers qualification.</text:p>
      <text:p text:style-name="Text_20_body"><text:line-break/></text:p>
      <text:h text:style-name="Heading_20_2" text:outline-level="2"><text:bookmark-start text:name="__RefHeading___showdance_58"/><text:bookmark-start text:name="showdance"/>Showdance<text:bookmark-end text:name="__RefHeading___showdance_58"/><text:bookmark-end text:name="showdance"/></text:h>
      <text:p text:style-name="Text_20_body">Means a choreographed DanceSport performance up to four minutes in length that must remain clearly based on Latin or Standard dances, include recognisable dance content (typically 3–5 dances), and balance technical dancing with theatrical elements such as lifts, storytelling, and presentation.</text:p>
      <text:p text:style-name="Text_20_body"><text:line-break/></text:p>
      <text:h text:style-name="Heading_20_2" text:outline-level="2"><text:bookmark-start text:name="__RefHeading___skating_system_59"/><text:bookmark-start text:name="skating_system"/>Skating System<text:bookmark-end text:name="__RefHeading___skating_system_59"/><text:bookmark-end text:name="skating_system"/></text:h>
      <text:p text:style-name="Text_20_body">Means the approved international system of defining the result of DanceSports competitions.</text:p>
      <text:p text:style-name="Text_20_body"><text:line-break/></text:p>
      <text:h text:style-name="Heading_20_2" text:outline-level="2"><text:bookmark-start text:name="__RefHeading___social_day_pass_60"/><text:bookmark-start text:name="social_day_pass"/>Social Day Pass<text:bookmark-end text:name="__RefHeading___social_day_pass_60"/><text:bookmark-end text:name="social_day_pass"/></text:h>
      <text:p text:style-name="Text_20_body">Is a temporary registration of a person so that they can experience the introductory DanceSport events. Social Day Passes allow users to enter those events that a competition <text:a xlink:type="simple" xlink:href="#__RefHeading___organiser_45" text:style-name="Local_20_link" text:visited-style-name="Visited_20_Local_20_Link">organiser</text:a> has deemed a beginner/grass roots level. Competitors cannot hold both a Social Day Pass and a <text:a xlink:type="simple" xlink:href="#__RefHeading___day_pass_24" text:style-name="Local_20_link" text:visited-style-name="Visited_20_Local_20_Link">Day Pass</text:a> at the same time. Also see <text:a xlink:type="simple" xlink:href="#__RefHeading___day_pass_24" text:style-name="Local_20_link" text:visited-style-name="Visited_20_Local_20_Link">Day Pass</text:a>.</text:p>
      <text:p text:style-name="Text_20_body"><text:line-break/></text:p>
      <text:h text:style-name="Heading_20_2" text:outline-level="2"><text:bookmark-start text:name="__RefHeading___solo_events_61"/><text:bookmark-start text:name="solo_events"/>Solo Events<text:bookmark-end text:name="__RefHeading___solo_events_61"/><text:bookmark-end text:name="solo_events"/></text:h>
      <text:p text:style-name="Text_20_body">Are events where an individual dances on their own and is adjudicated.</text:p>
      <text:p text:style-name="Text_20_body"><text:line-break/></text:p>
      <text:h text:style-name="Heading_20_2" text:outline-level="2"><text:bookmark-start text:name="__RefHeading___sports_director_62"/><text:bookmark-start text:name="sports_director"/>Sports Director<text:bookmark-end text:name="__RefHeading___sports_director_62"/><text:bookmark-end text:name="sports_director"/></text:h>
      <text:p text:style-name="Text_20_body">Refers to a person appointed by the DSA National Board to guide the development of DanceSport competitions, liaise between DSA and competition organisers and supervise the implementation of DSA Rules and Policies as they apply to competitions.</text:p>
      <text:p text:style-name="Text_20_body"><text:line-break/></text:p>
      <text:h text:style-name="Heading_20_2" text:outline-level="2"><text:bookmark-start text:name="__RefHeading___state_chairperson_63"/><text:bookmark-start text:name="state_chairperson"/>State Chairperson<text:bookmark-end text:name="__RefHeading___state_chairperson_63"/><text:bookmark-end text:name="state_chairperson"/></text:h>
      <text:p text:style-name="Text_20_body">Means and includes any person who is elected by the <text:a xlink:type="simple" xlink:href="#__RefHeading___state_committee_64" text:style-name="Local_20_link" text:visited-style-name="Visited_20_Local_20_Link">State Committee</text:a> members, to manage the affairs of the State Committee.</text:p>
      <text:p text:style-name="Text_20_body"><text:line-break/></text:p>
      <text:h text:style-name="Heading_20_2" text:outline-level="2"><text:bookmark-start text:name="__RefHeading___state_committee_64"/><text:bookmark-start text:name="state_committee"/>State Committee<text:bookmark-end text:name="__RefHeading___state_committee_64"/><text:bookmark-end text:name="state_committee"/></text:h>
      <text:p text:style-name="Text_20_body">Means the committee of management of a State established pursuant to the DSA Constitution.</text:p>
      <text:p text:style-name="Text_20_body"><text:line-break/></text:p>
      <text:h text:style-name="Heading_20_2" text:outline-level="2"><text:bookmark-start text:name="__RefHeading___state_committee_member_65"/><text:bookmark-start text:name="state_committee_member"/>State Committee Member<text:bookmark-end text:name="__RefHeading___state_committee_member_65"/><text:bookmark-end text:name="state_committee_member"/></text:h>
      <text:p text:style-name="Text_20_body">Means and includes any person who is elected by the State Members.</text:p>
      <text:p text:style-name="Text_20_body"><text:line-break/></text:p>
      <text:h text:style-name="Heading_20_2" text:outline-level="2"><text:bookmark-start text:name="__RefHeading___state_executive_officer_66"/><text:bookmark-start text:name="state_executive_officer"/>State Executive Officer<text:bookmark-end text:name="__RefHeading___state_executive_officer_66"/><text:bookmark-end text:name="state_executive_officer"/></text:h>
      <text:p text:style-name="Text_20_body">Means a person appointed by the <text:a xlink:type="simple" xlink:href="#__RefHeading___state_committee_64" text:style-name="Local_20_link" text:visited-style-name="Visited_20_Local_20_Link">State Committee</text:a> to carry out secretarial and general administration/management duties as required by the State Committee.</text:p>
      <text:p text:style-name="Text_20_body"><text:line-break/></text:p>
      <text:h text:style-name="Heading_20_2" text:outline-level="2"><text:bookmark-start text:name="__RefHeading___student_67"/><text:bookmark-start text:name="student"/>Student<text:bookmark-end text:name="__RefHeading___student_67"/><text:bookmark-end text:name="student"/></text:h>
      <text:p text:style-name="Text_20_body">Is a person who is a current financial DSA member registered as an Under 16 Division, Recreational Division or Amateur Division competitor and does not hold a Level 1 or higher Coach Accreditation. Students with Level 0 Accreditation must choose to compete either as a Coach or a Student and not both.</text:p>
      <text:p text:style-name="Text_20_body"><text:line-break/></text:p>
      <text:h text:style-name="Heading_20_2" text:outline-level="2"><text:bookmark-start text:name="__RefHeading___style_68"/><text:bookmark-start text:name="style"/>Style<text:bookmark-end text:name="__RefHeading___style_68"/><text:bookmark-end text:name="style"/></text:h>
      <text:p text:style-name="Text_20_body">Means the dance genre or discipline required for a particular event. Styles may include Standard (also referred to as Ballroom), Latin (also referred to as Latin American), New Vogue, Smooth, Rhythm, or any other defined Dance genre.</text:p>
      <text:p text:style-name="Text_20_body"><text:line-break/></text:p>
      <text:h text:style-name="Heading_20_2" text:outline-level="2"><text:bookmark-start text:name="__RefHeading___trainer_69"/><text:bookmark-start text:name="trainer"/>Trainer<text:bookmark-end text:name="__RefHeading___trainer_69"/><text:bookmark-end text:name="trainer"/></text:h>
      <text:p text:style-name="Text_20_body">Is a <text:a xlink:type="simple" xlink:href="#__RefHeading___member_39" text:style-name="Local_20_link" text:visited-style-name="Visited_20_Local_20_Link">DSA Member</text:a> who holds a DSA Trainer qualification.</text:p>
      <text:p text:style-name="Text_20_body"><text:line-break/></text:p>
      <text:h text:style-name="Heading_20_2" text:outline-level="2"><text:bookmark-start text:name="__RefHeading___unregistered_competition_70"/><text:bookmark-start text:name="unregistered_competition"/>Unregistered Competition<text:bookmark-end text:name="__RefHeading___unregistered_competition_70"/><text:bookmark-end text:name="unregistered_competition"/></text:h>
      <text:p text:style-name="Text_20_body">Means a competition that has not been <text:a xlink:type="simple" xlink:href="#__RefHeading___registered_competition_53" text:style-name="Local_20_link" text:visited-style-name="Visited_20_Local_20_Link">registered</text:a> with DSA.</text:p>
      <text:p text:style-name="Text_20_body"><text:line-break/></text:p>
      <text:h text:style-name="Heading_20_2" text:outline-level="2"><text:bookmark-start text:name="__RefHeading___wdsf_71"/><text:bookmark-start text:name="wdsf"/>WDSF<text:bookmark-end text:name="__RefHeading___wdsf_71"/><text:bookmark-end text:name="wdsf"/></text:h>
      <text:p text:style-name="Text_20_body">Means the World DanceSport Federation, of which DSA is a memb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47:17</meta:creation-date>
    <dc:creator>Generated</dc:creator>
    <dc:date>2026-09-10T00::47:17</dc:date>
    <dc:language>en-US</dc:language>
    <meta:editing-cycles>1</meta:editing-cycles>
    <meta:editing-duration>PT0S</meta:editing-duration>
    <dc:title>rules:definitions</dc:title>
  </office:meta>
</office:document-meta>
</file>