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conduct"/><text:bookmark-start text:name="__RefHeading___regulations_for_competitions_1"/><text:bookmark-start text:name="regulations_for_competitions"/>Regulations for Competitions<text:bookmark-end text:name="__RefHeading___regulations_for_competitions_1"/><text:bookmark-end text:name="regulations_for_competitions"/></text:h>
      <text:h text:style-name="Heading_20_2" text:outline-level="2"><text:bookmark-start text:name="__RefHeading___general_regulations_for_all_competitions_2"/><text:bookmark-start text:name="general_regulations_for_all_competitions"/>19 GENERAL REGULATIONS FOR ALL COMPETITIONS<text:bookmark-end text:name="__RefHeading___general_regulations_for_all_competitions_2"/><text:bookmark-end text:name="general_regulations_for_all_competitions"/></text:h>
      <text:p text:style-name="Text_20_body">
<text:span text:style-name="Strong_20_Emphasis">19.1</text:span> Except as specifically approved by DSA National Board, competitions must be conducted over the specified number of dances for the specified Level or Grade.</text:p>
      <text:list text:style-name="List_20_1" text:continue-numbering="false">
        <text:list-item>
          <text:p text:style-name="List_20_1_Content_First"> <text:span text:style-name="Strong_20_Emphasis">(a)</text:span> Applicable to all competitions, the Semi Final and Final must be contested using the same dances.</text:p>
        </text:list-item>
        <text:list-item>
          <text:p text:style-name="List_20_1_Content_Last"> <text:span text:style-name="Strong_20_Emphasis">(b)</text:span> In all program items, heats must not be contested in dances other than those used in the final. The promoter or competition organisers must notify competitors when and if less than the advertised number of dances will be used in the preliminary rounds.</text:p>
        </text:list-item>
      </text:list>
      <text:p text:style-name="Text_20_body">
<text:span text:style-name="Strong_20_Emphasis">19.2</text:span> It is strongly recommended that at least 50% of competitors taking part in any round of a competition be passed through to the next round.</text:p>
      <text:p text:style-name="Text_20_body">
<text:span text:style-name="Strong_20_Emphasis">19.3</text:span> In the final of a competition, when couples are placed in order of merit by the adjudicators, the skating system (or such other system as DSA National Board may determine) shall be used to calculate results.</text:p>
      <text:p text:style-name="Text_20_body">
<text:span text:style-name="Strong_20_Emphasis">19.4</text:span> In all events where a Chairperson of Adjudicators is appointed by the competition organiser, both the Chairperson of Adjudicators and the Scrutineer must hold a DSA Scrutineer’s Registration.</text:p>
      <text:p text:style-name="Text_20_body">
<text:span text:style-name="Strong_20_Emphasis">19.5</text:span> The competition organiser shall accept the advice of the Chairperson of Adjudicators as to the number of heats in each round of competition and the number of couples in a final. Such decisions will always consider any danger to the health and safety of the couples from overcrowding.</text:p>
      <text:p text:style-name="Text_20_body">
<text:span text:style-name="Strong_20_Emphasis">19.6</text:span> A competition organiser must NOT compete on the day of a competition they have organised.</text:p>
      <text:p text:style-name="Text_20_body"><text:line-break/>
</text:p>
      <text:h text:style-name="Heading_20_2" text:outline-level="2"><text:bookmark-start text:name="__RefHeading___regulations_for_dances_3"/><text:bookmark-start text:name="regulations_for_dances"/>20 REGULATIONS FOR DANCES<text:bookmark-end text:name="__RefHeading___regulations_for_dances_3"/><text:bookmark-end text:name="regulations_for_dances"/></text:h>
      <text:p text:style-name="Text_20_body">
<text:span text:style-name="Strong_20_Emphasis">20.1</text:span> Standard events must be conducted using all, or a choice of, the following specified dances, and that this be the order of dances at Open events: - Waltz, Tango, Viennese Waltz, Foxtrot and Quickstep.</text:p>
      <text:p text:style-name="Text_20_body">
**20.1a ** Slow Rhythm is permitted as a subset of the Foxtrot rhythm in Under 16 and Development Division events.</text:p>
      <text:p text:style-name="Text_20_body">
<text:span text:style-name="Strong_20_Emphasis">20.2</text:span> Latin events must be conducted using all, or a choice of, the following specified dances, and that this be the order of dances at Open events: Samba, Cha Cha, Rumba, Paso Doble and Jive.</text:p>
      <text:p text:style-name="Text_20_body">
<text:span text:style-name="Strong_20_Emphasis">20.3</text:span> New Vogue events must be conducted using a choice of recommended dances as listed in <text:a xlink:type="simple" xlink:href="https://dancesport.org.au/dswiki/doku.php?id=rules:competitors#r37_3" text:style-name="Internet_20_link" text:visited-style-name="Visited_20_Internet_20_Link">Rule 37.3</text:a> herein.</text:p>
      <text:p text:style-name="Text_20_body">
<text:span text:style-name="Strong_20_Emphasis">20.4</text:span> Smooth events may include Waltz, Tango, Foxtrot and Viennese Waltz. Competitors must dance 25% of an open routine in closed hold.</text:p>
      <text:p text:style-name="Text_20_body">
<text:span text:style-name="Strong_20_Emphasis">20.5</text:span> Rhythm events may include Cha Cha Cha, Rumba, Swing, Bolero, Mambo.</text:p>
      <text:p text:style-name="Text_20_body">
<text:span text:style-name="Strong_20_Emphasis">20.6</text:span> Combined Style events shall be contested over six (6), eight (8) or ten (10) dances.</text:p>
      <text:p text:style-name="Text_20_body">
<text:span text:style-name="Strong_20_Emphasis">20.7</text:span> There must be an equal number of dances in events that are of Combined Style events from the first round.</text:p>
      <text:p text:style-name="Text_20_body"><text:line-break/>
</text:p>
      <text:h text:style-name="Heading_20_2" text:outline-level="2"><text:bookmark-start text:name="__RefHeading___dances_per_event_4"/><text:bookmark-start text:name="dances_per_event"/>21 DANCES PER EVENT<text:bookmark-end text:name="__RefHeading___dances_per_event_4"/><text:bookmark-end text:name="dances_per_event"/></text:h>
      <text:p text:style-name="Text_20_body">
<text:span text:style-name="Strong_20_Emphasis">21.1</text:span> The number of dances required per event has been set according to the below schedule. Competition Organisers must adhere to the number of dances per event as listed.</text:p>
      <text:p text:style-name="Text_20_body">
<text:span text:style-name="Strong_20_Emphasis">21.2</text:span> Where graded events are offered for Recreational, Amateur and Cross Divisional events, the Competition Organiser may choose to use the same dances across all age groups and grades to assist with scheduling events to run concurrently on the floor.</text:p>
      <text:p text:style-name="Text_20_body">
<text:span text:style-name="Strong_20_Emphasis">21.3</text:span> For Under 16, Recreational, Amateur and Professional Divisions, the following number of dances will apply:</text:p>
      <text:list text:style-name="List_20_1" text:continue-numbering="false">
        <text:list-item>
          <text:p text:style-name="List_20_1_Content_First"> Solo C/B Grade – up to 3 dances</text:p>
        </text:list-item>
        <text:list-item>
          <text:p text:style-name="List_20_1_Content"> Solo Open – up to 5 dances</text:p>
        </text:list-item>
        <text:list-item>
          <text:p text:style-name="List_20_1_Content"> Recreational/Under 16 Lead/Follow – 1 dance</text:p>
        </text:list-item>
        <text:list-item>
          <text:p text:style-name="List_20_1_Content"> Recreational Couples – 2 dances</text:p>
        </text:list-item>
        <text:list-item>
          <text:p text:style-name="List_20_1_Content"> Sub-Juvenile and Juvenile C Grade – 2 dances</text:p>
        </text:list-item>
        <text:list-item>
          <text:p text:style-name="List_20_1_Content"> Sub-Juvenile and Juvenile B Grade – 3 dances</text:p>
        </text:list-item>
        <text:list-item>
          <text:p text:style-name="List_20_1_Content"> Amateur/Junior C Grade – 3 dances</text:p>
        </text:list-item>
        <text:list-item>
          <text:p text:style-name="List_20_1_Content"> Amateur/Junior B Grade – 4 dances</text:p>
        </text:list-item>
        <text:list-item>
          <text:p text:style-name="List_20_1_Content"> Amateur/Sub-Juvenile/Juvenile/Junior Open – 3, 4 or 5 dances (Competition)</text:p>
        </text:list-item>
        <text:list-item>
          <text:p text:style-name="List_20_1_Content"> Amateur/Sub-Juvenile/Juvenile/Junior Open – 4 or 5 dances (Championship and higher)</text:p>
        </text:list-item>
        <text:list-item>
          <text:p text:style-name="List_20_1_Content_Last"> Professional – 5 dances</text:p>
        </text:list-item>
      </text:list>
      <text:p text:style-name="Text_20_body">For Cross Divisional Events, the following number of dances will apply:</text:p>
      <text:list text:style-name="List_20_1" text:continue-numbering="false">
        <text:list-item>
          <text:p text:style-name="List_20_1_Content_First"> Coach/Student events (everything other than Pro/Am) – 1 dance</text:p>
        </text:list-item>
        <text:list-item>
          <text:p text:style-name="List_20_1_Content_Last"> Pro/Am – 1 to 5 dances</text:p>
        </text:list-item>
      </text:list>
      <table:table table:style-name="Table">
        <table:table-column/>
        <table:table-column/>
        <table:table-column/>
        <table:table-column/>
        <table:table-row>
          <table:table-cell office:value-type="string" table:style-name="tableheader">
            <text:p text:style-name="Table_20_Heading"><text:span text:style-name="Strong_20_Emphasis">Sub-Juvenile / Juvenile Age Groups</text:span> </text:p>
          </table:table-cell>
          <table:table-cell office:value-type="string" table:style-name="tableheader"/>
          <table:table-cell office:value-type="string" table:style-name="tableheader">
            <text:p text:style-name="Table_20_Heading"><text:span text:style-name="Strong_20_Emphasis">Junior Age Group</text:span> </text:p>
          </table:table-cell>
          <table:table-cell office:value-type="string" table:style-name="tableheader"/>
        </table:table-row>
        <table:table-row>
          <table:table-cell office:value-type="string" table:style-name="tablecell">
            <text:p text:style-name="tablealignleft">C Grade </text:p>
          </table:table-cell>
          <table:table-cell office:value-type="string" table:style-name="tablecell">
            <text:p text:style-name="tablealignleft">2 dances </text:p>
          </table:table-cell>
          <table:table-cell office:value-type="string" table:style-name="tablecell">
            <text:p text:style-name="tablealignleft">C Grade </text:p>
          </table:table-cell>
          <table:table-cell office:value-type="string" table:style-name="tablecell">
            <text:p text:style-name="tablealignleft">3 dances </text:p>
          </table:table-cell>
        </table:table-row>
        <table:table-row>
          <table:table-cell office:value-type="string" table:style-name="tablecell">
            <text:p text:style-name="tablealignleft">B Grade </text:p>
          </table:table-cell>
          <table:table-cell office:value-type="string" table:style-name="tablecell">
            <text:p text:style-name="tablealignleft">3 dances </text:p>
          </table:table-cell>
          <table:table-cell office:value-type="string" table:style-name="tablecell">
            <text:p text:style-name="tablealignleft">B Grade </text:p>
          </table:table-cell>
          <table:table-cell office:value-type="string" table:style-name="tablecell">
            <text:p text:style-name="tablealignleft">4 dances </text:p>
          </table:table-cell>
        </table:table-row>
        <table:table-row>
          <table:table-cell office:value-type="string" table:style-name="tablecell">
            <text:p text:style-name="tablealignleft">A Grade </text:p>
          </table:table-cell>
          <table:table-cell office:value-type="string" table:style-name="tablecell">
            <text:p text:style-name="tablealignleft">4 dances </text:p>
          </table:table-cell>
          <table:table-cell office:value-type="string" table:style-name="tablecell">
            <text:p text:style-name="tablealignleft">A Grade </text:p>
          </table:table-cell>
          <table:table-cell office:value-type="string" table:style-name="tablecell">
            <text:p text:style-name="tablealignleft">4 dances </text:p>
          </table:table-cell>
        </table:table-row>
        <table:table-row>
          <table:table-cell office:value-type="string" table:style-name="tablecell">
            <text:p text:style-name="tablealignleft">Open </text:p>
          </table:table-cell>
          <table:table-cell office:value-type="string" table:style-name="tablecell">
            <text:p text:style-name="tablealignleft">4 or 5 dances </text:p>
          </table:table-cell>
          <table:table-cell office:value-type="string" table:style-name="tablecell">
            <text:p text:style-name="tablealignleft">Open </text:p>
          </table:table-cell>
          <table:table-cell office:value-type="string" table:style-name="tablecell">
            <text:p text:style-name="tablealignleft">4 or 5 dances </text:p>
          </table:table-cell>
        </table:table-row>
        <table:table-row>
          <table:table-cell office:value-type="string" table:style-name="tablecell">
            <text:p text:style-name="tablealignleft"><text:span text:style-name="Strong_20_Emphasis">Under 21 / Adult Age Groups</text:span> </text:p>
          </table:table-cell>
          <table:table-cell office:value-type="string" table:style-name="tablecell"/>
          <table:table-cell office:value-type="string" table:style-name="tablecell">
            <text:p text:style-name="tablealignleft"><text:span text:style-name="Strong_20_Emphasis">Masters 1 Age Group</text:span> </text:p>
          </table:table-cell>
          <table:table-cell office:value-type="string" table:style-name="tablecell"/>
        </table:table-row>
        <table:table-row>
          <table:table-cell office:value-type="string" table:style-name="tablecell">
            <text:p text:style-name="tablealignleft">C Grade </text:p>
          </table:table-cell>
          <table:table-cell office:value-type="string" table:style-name="tablecell">
            <text:p text:style-name="tablealignleft">3 dances </text:p>
          </table:table-cell>
          <table:table-cell office:value-type="string" table:style-name="tablecell">
            <text:p text:style-name="tablealignleft">C Grade </text:p>
          </table:table-cell>
          <table:table-cell office:value-type="string" table:style-name="tablecell">
            <text:p text:style-name="tablealignleft">3 dances </text:p>
          </table:table-cell>
        </table:table-row>
        <table:table-row>
          <table:table-cell office:value-type="string" table:style-name="tablecell">
            <text:p text:style-name="tablealignleft">B Grade </text:p>
          </table:table-cell>
          <table:table-cell office:value-type="string" table:style-name="tablecell">
            <text:p text:style-name="tablealignleft">4 dances </text:p>
          </table:table-cell>
          <table:table-cell office:value-type="string" table:style-name="tablecell">
            <text:p text:style-name="tablealignleft">B Grade </text:p>
          </table:table-cell>
          <table:table-cell office:value-type="string" table:style-name="tablecell">
            <text:p text:style-name="tablealignleft">4 dances </text:p>
          </table:table-cell>
        </table:table-row>
        <table:table-row>
          <table:table-cell office:value-type="string" table:style-name="tablecell">
            <text:p text:style-name="tablealignleft">A Grade </text:p>
          </table:table-cell>
          <table:table-cell office:value-type="string" table:style-name="tablecell">
            <text:p text:style-name="tablealignleft">4 or 5 dances </text:p>
          </table:table-cell>
          <table:table-cell office:value-type="string" table:style-name="tablecell">
            <text:p text:style-name="tablealignleft">A Grade </text:p>
          </table:table-cell>
          <table:table-cell office:value-type="string" table:style-name="tablecell">
            <text:p text:style-name="tablealignleft">4 or 5 dances </text:p>
          </table:table-cell>
        </table:table-row>
        <table:table-row>
          <table:table-cell office:value-type="string" table:style-name="tablecell">
            <text:p text:style-name="tablealignleft">Open </text:p>
          </table:table-cell>
          <table:table-cell office:value-type="string" table:style-name="tablecell">
            <text:p text:style-name="tablealignleft">5 dances </text:p>
          </table:table-cell>
          <table:table-cell office:value-type="string" table:style-name="tablecell">
            <text:p text:style-name="tablealignleft">Open </text:p>
          </table:table-cell>
          <table:table-cell office:value-type="string" table:style-name="tablecell">
            <text:p text:style-name="tablealignleft">4 or 5 dances </text:p>
          </table:table-cell>
        </table:table-row>
        <table:table-row>
          <table:table-cell office:value-type="string" table:style-name="tablecell">
            <text:p text:style-name="tablealignleft"><text:span text:style-name="Strong_20_Emphasis">Masters 2 / Masters 3 Age Groups</text:span> </text:p>
          </table:table-cell>
          <table:table-cell office:value-type="string" table:style-name="tablecell"/>
          <table:table-cell office:value-type="string" table:style-name="tablecell">
            <text:p text:style-name="tablealignleft"><text:span text:style-name="Strong_20_Emphasis">Masters 4 Age Group</text:span> </text:p>
          </table:table-cell>
          <table:table-cell office:value-type="string" table:style-name="tablecell"/>
        </table:table-row>
        <table:table-row>
          <table:table-cell office:value-type="string" table:style-name="tablecell">
            <text:p text:style-name="tablealignleft">C Grade </text:p>
          </table:table-cell>
          <table:table-cell office:value-type="string" table:style-name="tablecell">
            <text:p text:style-name="tablealignleft">3 dances </text:p>
          </table:table-cell>
          <table:table-cell office:value-type="string" table:style-name="tablecell">
            <text:p text:style-name="tablealignleft">C Grade </text:p>
          </table:table-cell>
          <table:table-cell office:value-type="string" table:style-name="tablecell">
            <text:p text:style-name="tablealignleft">2 dances </text:p>
          </table:table-cell>
        </table:table-row>
        <table:table-row>
          <table:table-cell office:value-type="string" table:style-name="tablecell">
            <text:p text:style-name="tablealignleft">B Grade </text:p>
          </table:table-cell>
          <table:table-cell office:value-type="string" table:style-name="tablecell">
            <text:p text:style-name="tablealignleft">4 dances </text:p>
          </table:table-cell>
          <table:table-cell office:value-type="string" table:style-name="tablecell">
            <text:p text:style-name="tablealignleft">B Grade </text:p>
          </table:table-cell>
          <table:table-cell office:value-type="string" table:style-name="tablecell">
            <text:p text:style-name="tablealignleft">3 dances </text:p>
          </table:table-cell>
        </table:table-row>
        <table:table-row>
          <table:table-cell office:value-type="string" table:style-name="tablecell">
            <text:p text:style-name="tablealignleft">A Grade </text:p>
          </table:table-cell>
          <table:table-cell office:value-type="string" table:style-name="tablecell">
            <text:p text:style-name="tablealignleft">4 or 5 dances </text:p>
          </table:table-cell>
          <table:table-cell office:value-type="string" table:style-name="tablecell">
            <text:p text:style-name="tablealignleft">A Grade </text:p>
          </table:table-cell>
          <table:table-cell office:value-type="string" table:style-name="tablecell">
            <text:p text:style-name="tablealignleft">3 or 4 dances </text:p>
          </table:table-cell>
        </table:table-row>
        <table:table-row>
          <table:table-cell office:value-type="string" table:style-name="tablecell">
            <text:p text:style-name="tablealignleft">Open </text:p>
          </table:table-cell>
          <table:table-cell office:value-type="string" table:style-name="tablecell">
            <text:p text:style-name="tablealignleft">4 or 5 dances </text:p>
          </table:table-cell>
          <table:table-cell office:value-type="string" table:style-name="tablecell">
            <text:p text:style-name="tablealignleft">Open </text:p>
          </table:table-cell>
          <table:table-cell office:value-type="string" table:style-name="tablecell">
            <text:p text:style-name="tablealignleft">4 or 5 dances </text:p>
          </table:table-cell>
        </table:table-row>
      </table:table>
      <text:p text:style-name="Text_20_body">
<text:span text:style-name="Strong_20_Emphasis">21.4</text:span> Applicable only to all 4 &amp; 5 dance events (other than New Vogue) the order of dances shall be:</text:p>
      <table:table table:style-name="Table">
        <table:table-column/>
        <table:table-column/>
        <table:table-column/>
        <table:table-column/>
        <table:table-row>
          <table:table-cell office:value-type="string" table:style-name="tableheader">
            <text:p text:style-name="Table_20_Heading"><text:span text:style-name="Strong_20_Emphasis">Standard</text:span> </text:p>
          </table:table-cell>
          <table:table-cell office:value-type="string" table:style-name="tableheader">
            <text:p text:style-name="Table_20_Heading"><text:span text:style-name="Strong_20_Emphasis">Latin</text:span> </text:p>
          </table:table-cell>
          <table:table-cell office:value-type="string" table:style-name="tableheader">
            <text:p text:style-name="Table_20_Heading"><text:span text:style-name="Strong_20_Emphasis">Smooth</text:span> </text:p>
          </table:table-cell>
          <table:table-cell office:value-type="string" table:style-name="tableheader">
            <text:p text:style-name="Table_20_Heading"><text:span text:style-name="Strong_20_Emphasis">Rhythm</text:span> </text:p>
          </table:table-cell>
        </table:table-row>
        <table:table-row>
          <table:table-cell office:value-type="string" table:style-name="tablecell">
            <text:p text:style-name="tablealignleft">Waltz </text:p>
          </table:table-cell>
          <table:table-cell office:value-type="string" table:style-name="tablecell">
            <text:p text:style-name="tablealignleft">Samba </text:p>
          </table:table-cell>
          <table:table-cell office:value-type="string" table:style-name="tablecell">
            <text:p text:style-name="tablealignleft">Waltz </text:p>
          </table:table-cell>
          <table:table-cell office:value-type="string" table:style-name="tablecell">
            <text:p text:style-name="tablealignleft">Cha Cha Cha </text:p>
          </table:table-cell>
        </table:table-row>
        <table:table-row>
          <table:table-cell office:value-type="string" table:style-name="tablecell">
            <text:p text:style-name="tablealignleft">Tango </text:p>
          </table:table-cell>
          <table:table-cell office:value-type="string" table:style-name="tablecell">
            <text:p text:style-name="tablealignleft">Cha Cha Cha </text:p>
          </table:table-cell>
          <table:table-cell office:value-type="string" table:style-name="tablecell">
            <text:p text:style-name="tablealignleft">Tango </text:p>
          </table:table-cell>
          <table:table-cell office:value-type="string" table:style-name="tablecell">
            <text:p text:style-name="tablealignleft">Rumba </text:p>
          </table:table-cell>
        </table:table-row>
        <table:table-row>
          <table:table-cell office:value-type="string" table:style-name="tablecell">
            <text:p text:style-name="tablealignleft">Viennese Waltz </text:p>
          </table:table-cell>
          <table:table-cell office:value-type="string" table:style-name="tablecell">
            <text:p text:style-name="tablealignleft">Rumba </text:p>
          </table:table-cell>
          <table:table-cell office:value-type="string" table:style-name="tablecell">
            <text:p text:style-name="tablealignleft">Foxtrot </text:p>
          </table:table-cell>
          <table:table-cell office:value-type="string" table:style-name="tablecell">
            <text:p text:style-name="tablealignleft">Swing </text:p>
          </table:table-cell>
        </table:table-row>
        <table:table-row>
          <table:table-cell office:value-type="string" table:style-name="tablecell">
            <text:p text:style-name="tablealignleft">Foxtrot </text:p>
          </table:table-cell>
          <table:table-cell office:value-type="string" table:style-name="tablecell">
            <text:p text:style-name="tablealignleft">Paso Doble </text:p>
          </table:table-cell>
          <table:table-cell office:value-type="string" table:style-name="tablecell">
            <text:p text:style-name="tablealignleft">Viennese Waltz </text:p>
          </table:table-cell>
          <table:table-cell office:value-type="string" table:style-name="tablecell">
            <text:p text:style-name="tablealignleft">Bolero </text:p>
          </table:table-cell>
        </table:table-row>
        <table:table-row>
          <table:table-cell office:value-type="string" table:style-name="tablecell">
            <text:p text:style-name="tablealignleft">Quickstep </text:p>
          </table:table-cell>
          <table:table-cell office:value-type="string" table:style-name="tablecell">
            <text:p text:style-name="tablealignleft">Jive </text:p>
          </table:table-cell>
          <table:table-cell office:value-type="string" table:style-name="tablecell"/>
          <table:table-cell office:value-type="string" table:style-name="tablecell">
            <text:p text:style-name="tablealignleft">Mambo </text:p>
          </table:table-cell>
        </table:table-row>
      </table:table>
      <text:p text:style-name="Text_20_body"><text:line-break/>
</text:p>
      <text:h text:style-name="Heading_20_2" text:outline-level="2"><text:bookmark-start text:name="__RefHeading___music_tempi_5"/><text:bookmark-start text:name="music_tempi"/>22 MUSIC TEMPI<text:bookmark-end text:name="__RefHeading___music_tempi_5"/><text:bookmark-end text:name="music_tempi"/></text:h>
      <text:p text:style-name="Text_20_body">
<text:span text:style-name="Strong_20_Emphasis">22.1</text:span> The recommended tempi for the <text:span text:style-name="Strong_20_Emphasis">Standard</text:span> dances are as follows:</text:p>
      <table:table table:style-name="Table">
        <table:table-column/>
        <table:table-column/>
        <table:table-row>
          <table:table-cell office:value-type="string" table:style-name="tableheader">
            <text:p text:style-name="Table_20_Heading">Waltz </text:p>
          </table:table-cell>
          <table:table-cell office:value-type="string" table:style-name="tableheader">
            <text:p text:style-name="Table_20_Heading">28-30 bars per minute</text:p>
          </table:table-cell>
        </table:table-row>
        <table:table-row>
          <table:table-cell office:value-type="string" table:style-name="tablecell">
            <text:p text:style-name="tablealignleft">Foxtrot </text:p>
          </table:table-cell>
          <table:table-cell office:value-type="string" table:style-name="tablecell">
            <text:p text:style-name="tablealignleft">28-30 bars per minute</text:p>
          </table:table-cell>
        </table:table-row>
        <table:table-row>
          <table:table-cell office:value-type="string" table:style-name="tablecell">
            <text:p text:style-name="tablealignleft">Tango </text:p>
          </table:table-cell>
          <table:table-cell office:value-type="string" table:style-name="tablecell">
            <text:p text:style-name="tablealignleft">31-33 bars per minute</text:p>
          </table:table-cell>
        </table:table-row>
        <table:table-row>
          <table:table-cell office:value-type="string" table:style-name="tablecell">
            <text:p text:style-name="tablealignleft">Viennese Waltz </text:p>
          </table:table-cell>
          <table:table-cell office:value-type="string" table:style-name="tablecell">
            <text:p text:style-name="tablealignleft">58-60 bars per minute</text:p>
          </table:table-cell>
        </table:table-row>
        <table:table-row>
          <table:table-cell office:value-type="string" table:style-name="tablecell">
            <text:p text:style-name="tablealignleft">Quickstep </text:p>
          </table:table-cell>
          <table:table-cell office:value-type="string" table:style-name="tablecell">
            <text:p text:style-name="tablealignleft">50-52 bars per minute</text:p>
          </table:table-cell>
        </table:table-row>
      </table:table>
      <text:p text:style-name="Text_20_body">The recommended tempi for the <text:span text:style-name="Strong_20_Emphasis">Smooth</text:span> dances are as follows:</text:p>
      <table:table table:style-name="Table">
        <table:table-column/>
        <table:table-column/>
        <table:table-row>
          <table:table-cell office:value-type="string" table:style-name="tableheader">
            <text:p text:style-name="Table_20_Heading">Waltz </text:p>
          </table:table-cell>
          <table:table-cell office:value-type="string" table:style-name="tableheader">
            <text:p text:style-name="Table_20_Heading">28-30 bars per minute</text:p>
          </table:table-cell>
        </table:table-row>
        <table:table-row>
          <table:table-cell office:value-type="string" table:style-name="tablecell">
            <text:p text:style-name="tablealignleft">Tango </text:p>
          </table:table-cell>
          <table:table-cell office:value-type="string" table:style-name="tablecell">
            <text:p text:style-name="tablealignleft">28-30 bars per minute</text:p>
          </table:table-cell>
        </table:table-row>
        <table:table-row>
          <table:table-cell office:value-type="string" table:style-name="tablecell">
            <text:p text:style-name="tablealignleft">Foxtrot </text:p>
          </table:table-cell>
          <table:table-cell office:value-type="string" table:style-name="tablecell">
            <text:p text:style-name="tablealignleft">30-32 bars per minute</text:p>
          </table:table-cell>
        </table:table-row>
        <table:table-row>
          <table:table-cell office:value-type="string" table:style-name="tablecell">
            <text:p text:style-name="tablealignleft">Viennese Waltz </text:p>
          </table:table-cell>
          <table:table-cell office:value-type="string" table:style-name="tablecell">
            <text:p text:style-name="tablealignleft">52-54 bars per minute</text:p>
          </table:table-cell>
        </table:table-row>
      </table:table>
      <text:p text:style-name="Text_20_body">
<text:span text:style-name="Strong_20_Emphasis">22.2</text:span> The recommended tempi for the <text:span text:style-name="Strong_20_Emphasis">Latin</text:span> dances are as follows:</text:p>
      <table:table table:style-name="Table">
        <table:table-column/>
        <table:table-column/>
        <table:table-row>
          <table:table-cell office:value-type="string" table:style-name="tableheader">
            <text:p text:style-name="Table_20_Heading">Cha Cha Cha </text:p>
          </table:table-cell>
          <table:table-cell office:value-type="string" table:style-name="tableheader">
            <text:p text:style-name="Table_20_Heading">30-32 bars per minute</text:p>
          </table:table-cell>
        </table:table-row>
        <table:table-row>
          <table:table-cell office:value-type="string" table:style-name="tablecell">
            <text:p text:style-name="tablealignleft">Samba </text:p>
          </table:table-cell>
          <table:table-cell office:value-type="string" table:style-name="tablecell">
            <text:p text:style-name="tablealignleft">48-52 bars per minute</text:p>
          </table:table-cell>
        </table:table-row>
        <table:table-row>
          <table:table-cell office:value-type="string" table:style-name="tablecell">
            <text:p text:style-name="tablealignleft">Rumba </text:p>
          </table:table-cell>
          <table:table-cell office:value-type="string" table:style-name="tablecell">
            <text:p text:style-name="tablealignleft">24-27 bars per minute</text:p>
          </table:table-cell>
        </table:table-row>
        <table:table-row>
          <table:table-cell office:value-type="string" table:style-name="tablecell">
            <text:p text:style-name="tablealignleft">Paso Doble </text:p>
          </table:table-cell>
          <table:table-cell office:value-type="string" table:style-name="tablecell">
            <text:p text:style-name="tablealignleft">56-62 bars per minute</text:p>
          </table:table-cell>
        </table:table-row>
        <table:table-row>
          <table:table-cell office:value-type="string" table:style-name="tablecell">
            <text:p text:style-name="tablealignleft">Jive </text:p>
          </table:table-cell>
          <table:table-cell office:value-type="string" table:style-name="tablecell">
            <text:p text:style-name="tablealignleft">42-44 bars per minute</text:p>
          </table:table-cell>
        </table:table-row>
      </table:table>
      <text:p text:style-name="Text_20_body">The recommended tempi for the <text:span text:style-name="Strong_20_Emphasis">Rhythm</text:span> dances are as follows:</text:p>
      <table:table table:style-name="Table">
        <table:table-column/>
        <table:table-column/>
        <table:table-row>
          <table:table-cell office:value-type="string" table:style-name="tableheader">
            <text:p text:style-name="Table_20_Heading">Cha Cha Cha </text:p>
          </table:table-cell>
          <table:table-cell office:value-type="string" table:style-name="tableheader">
            <text:p text:style-name="Table_20_Heading">30-32 bars per minute</text:p>
          </table:table-cell>
        </table:table-row>
        <table:table-row>
          <table:table-cell office:value-type="string" table:style-name="tablecell">
            <text:p text:style-name="tablealignleft">Rumba </text:p>
          </table:table-cell>
          <table:table-cell office:value-type="string" table:style-name="tablecell">
            <text:p text:style-name="tablealignleft">28-30 bars per minute</text:p>
          </table:table-cell>
        </table:table-row>
        <table:table-row>
          <table:table-cell office:value-type="string" table:style-name="tablecell">
            <text:p text:style-name="tablealignleft">Swing </text:p>
          </table:table-cell>
          <table:table-cell office:value-type="string" table:style-name="tablecell">
            <text:p text:style-name="tablealignleft">34-36 bars per minute</text:p>
          </table:table-cell>
        </table:table-row>
        <table:table-row>
          <table:table-cell office:value-type="string" table:style-name="tablecell">
            <text:p text:style-name="tablealignleft">Bolero </text:p>
          </table:table-cell>
          <table:table-cell office:value-type="string" table:style-name="tablecell">
            <text:p text:style-name="tablealignleft">24-26 bars per minute</text:p>
          </table:table-cell>
        </table:table-row>
        <table:table-row>
          <table:table-cell office:value-type="string" table:style-name="tablecell">
            <text:p text:style-name="tablealignleft">Mambo </text:p>
          </table:table-cell>
          <table:table-cell office:value-type="string" table:style-name="tablecell">
            <text:p text:style-name="tablealignleft">46-48 bars per minute</text:p>
          </table:table-cell>
        </table:table-row>
      </table:table>
      <text:p text:style-name="Text_20_body">
<text:span text:style-name="Strong_20_Emphasis">22.3</text:span> The tempi for the <text:span text:style-name="Strong_20_Emphasis">New Vogue</text:span> dances are as follows:</text:p>
      <table:table table:style-name="Table">
        <table:table-column/>
        <table:table-column/>
        <table:table-row>
          <table:table-cell office:value-type="string" table:style-name="tableheader">
            <text:p text:style-name="Table_20_Heading">Swing Waltz </text:p>
          </table:table-cell>
          <table:table-cell office:value-type="string" table:style-name="tableheader">
            <text:p text:style-name="Table_20_Heading">50-54 bars per minute</text:p>
          </table:table-cell>
        </table:table-row>
        <table:table-row>
          <table:table-cell office:value-type="string" table:style-name="tablecell">
            <text:p text:style-name="tablealignleft">Parma Waltz, Lucille Waltz, Tracie Leigh Waltz </text:p>
          </table:table-cell>
          <table:table-cell office:value-type="string" table:style-name="tablecell">
            <text:p text:style-name="tablealignleft">48-52 bars per minute</text:p>
          </table:table-cell>
        </table:table-row>
        <table:table-row>
          <table:table-cell office:value-type="string" table:style-name="tablecell">
            <text:p text:style-name="tablealignleft">Twilight Waltz </text:p>
          </table:table-cell>
          <table:table-cell office:value-type="string" table:style-name="tablecell">
            <text:p text:style-name="tablealignleft">52-56 bars per minute</text:p>
          </table:table-cell>
        </table:table-row>
        <table:table-row>
          <table:table-cell office:value-type="string" table:style-name="tablecell">
            <text:p text:style-name="tablealignleft">Barclay Blues, Charmaine, Excelsior Schottische, Merrilyn, Carousel </text:p>
          </table:table-cell>
          <table:table-cell office:value-type="string" table:style-name="tablecell">
            <text:p text:style-name="tablealignleft">28-32 bars per minute</text:p>
          </table:table-cell>
        </table:table-row>
        <table:table-row>
          <table:table-cell office:value-type="string" table:style-name="tablecell">
            <text:p text:style-name="tablealignleft">Gypsy Tap, Evening Three Step </text:p>
          </table:table-cell>
          <table:table-cell office:value-type="string" table:style-name="tablecell">
            <text:p text:style-name="tablealignleft">50-56 bars per minute</text:p>
          </table:table-cell>
        </table:table-row>
        <table:table-row>
          <table:table-cell office:value-type="string" table:style-name="tablecell">
            <text:p text:style-name="tablealignleft">La Bomba, Tangoette, Tango Terrific </text:p>
          </table:table-cell>
          <table:table-cell office:value-type="string" table:style-name="tablecell">
            <text:p text:style-name="tablealignleft">28-32 bars per minute</text:p>
          </table:table-cell>
        </table:table-row>
      </table:table>
      <text:p text:style-name="Text_20_body"><text:line-break/>
</text:p>
      <text:h text:style-name="Heading_20_2" text:outline-level="2"><text:bookmark-start text:name="__RefHeading___amounts_of_music_6"/><text:bookmark-start text:name="amounts_of_music"/>23 AMOUNTS OF MUSIC<text:bookmark-end text:name="__RefHeading___amounts_of_music_6"/><text:bookmark-end text:name="amounts_of_music"/></text:h>
      <text:p text:style-name="Text_20_body">
<text:span text:style-name="Strong_20_Emphasis">23.1</text:span> For all Standard, Latin and New Vogue competitions the recommended amounts of music will be: four (4) bar introduction and a minimum of one minute and fifteen seconds (1m 15sec) to a maximum of two minutes (2 min).</text:p>
      <text:p text:style-name="Text_20_body">
<text:span text:style-name="Strong_20_Emphasis">23.2</text:span> For New Vogue Competitions and Championships:</text:p>
      <text:list text:style-name="List_20_1" text:continue-numbering="false">
        <text:list-item>
          <text:p text:style-name="List_20_1_Content_First"> <text:span text:style-name="Strong_20_Emphasis">(a)</text:span> The music used must have a four-bar introduction, clear eight bar and sixteen bar phrases, and be in thirty-two bar choruses. Bar 1 of the repeat chorus must follow immediately from Bar 32.</text:p>
        </text:list-item>
        <text:list-item>
          <text:p text:style-name="List_20_1_Content"> <text:span text:style-name="Strong_20_Emphasis">(b)</text:span> Competitors are required to dance in circular alignment. Competitors must not create a separate alignment or dance up and down the centre of the dance floor.</text:p>
        </text:list-item>
        <text:list-item>
          <text:p text:style-name="List_20_1_Content_Last"> <text:span text:style-name="Strong_20_Emphasis">(c)</text:span> New Vogue adjudicators are not permitted to stand in the centre of the floor for a Semi-final or Final of any New Vogue event.</text:p>
        </text:list-item>
      </text:list>
      <text:p text:style-name="Text_20_body"><text:line-break/>
</text:p>
      <text:h text:style-name="Heading_20_2" text:outline-level="2"><text:bookmark-start text:name="__RefHeading___coach_student_events_7"/><text:bookmark-start text:name="coach_student_events"/>24 COACH/STUDENT EVENTS<text:bookmark-end text:name="__RefHeading___coach_student_events_7"/><text:bookmark-end text:name="coach_student_events"/></text:h>
      <text:p text:style-name="Text_20_body">
<text:span text:style-name="Strong_20_Emphasis">24.1</text:span> Coach/Student and Pro/Student events can only be conducted in the following categories according to the organisers’ requirements for program management.</text:p>
      <text:list text:style-name="List_20_1" text:continue-numbering="false">
        <text:list-item>
          <text:p text:style-name="List_20_1_Content_First"> <text:span text:style-name="Strong_20_Emphasis">(a)</text:span> Coach / Student – where the student is defined in the DEFINITIONS of these rules.</text:p>
        </text:list-item>
        <text:list-item>
          <text:p text:style-name="List_20_1_Content"> <text:span text:style-name="Strong_20_Emphasis">(b)</text:span> Pro / Student – where the student is defined in the DEFINITIONS of these rules.</text:p>
        </text:list-item>
        <text:list-item>
          <text:p text:style-name="List_20_1_Content"> <text:span text:style-name="Strong_20_Emphasis">(c)</text:span> Coach / Amateur – where the student is registered in the Amateur Division.</text:p>
        </text:list-item>
        <text:list-item>
          <text:p text:style-name="List_20_1_Content"> <text:span text:style-name="Strong_20_Emphasis">(d)</text:span> Coach / Recreational – where the student is registered as a Recreational competitor.</text:p>
        </text:list-item>
        <text:list-item>
          <text:p text:style-name="List_20_1_Content_Last"> <text:span text:style-name="Strong_20_Emphasis">(e)</text:span> The student in the above events must wear the number.</text:p>
        </text:list-item>
      </text:list>
      <text:p text:style-name="Text_20_body">
<text:span text:style-name="Strong_20_Emphasis">24.2</text:span> The Coach member of competing partnerships in Coach / Student events must hold a DSA Accreditation.</text:p>
      <text:p text:style-name="Text_20_body">
<text:span text:style-name="Strong_20_Emphasis">24.3</text:span> Competitors in <text:a xlink:type="simple" xlink:href="https://dancesport.org.au/dswiki/doku.php?id=rules:competitors#r39_1" text:style-name="Internet_20_link" text:visited-style-name="Visited_20_Internet_20_Link">Rule 39.1</text:a> may be further sub divided into graded events based on the level of the Recreational Division competitor student of the partnership. Open to include all Levels may also be offered in each category.</text:p>
      <text:p text:style-name="Text_20_body">
<text:span text:style-name="Strong_20_Emphasis">24.4</text:span> Competitors in <text:a xlink:type="simple" xlink:href="https://dancesport.org.au/dswiki/doku.php?id=rules:competitors#r39_1" text:style-name="Internet_20_link" text:visited-style-name="Visited_20_Internet_20_Link">Rule 39.1</text:a> may be further sub divided into Grades C, B and A based on the level of the Amateur Division competitor of the partnership. Open to include all Grades may also be offered in each category.</text:p>
      <text:p text:style-name="Text_20_body">
<text:span text:style-name="Strong_20_Emphasis">24.5</text:span> In events conducted under terms of this Rule, it is the student that is being adjudicated.</text:p>
      <text:p text:style-name="Text_20_body">
<text:span text:style-name="Strong_20_Emphasis">24.6</text:span> The following events are not included in the Coach / Student and Pro / Student category of events     Pro / Am events – as defined in Rule 25.     Individual events in the Recreational Division     Lead / Follow events</text:p>
      <text:p text:style-name="Text_20_body">
<text:span text:style-name="Strong_20_Emphasis">24.7</text:span> In Coach / Student events that are confined to sub-juvenile and juvenile competitors only, then the Restricted Dress and Approved Syllabus regulations, as applicable to this Age Group, are to apply.</text:p>
      <text:p text:style-name="Text_20_body"><text:line-break/>
</text:p>
      <text:h text:style-name="Heading_20_2" text:outline-level="2"><text:bookmark-start text:name="__RefHeading___pro_amateur_events_8"/><text:bookmark-start text:name="pro_amateur_events"/>25 PRO / AMATEUR EVENTS<text:bookmark-end text:name="__RefHeading___pro_amateur_events_8"/><text:bookmark-end text:name="pro_amateur_events"/></text:h>
      <text:p text:style-name="Text_20_body">
<text:span text:style-name="Strong_20_Emphasis">25.1</text:span> The Professional partner must be a current financial DSA registered competitor in the Professional Division.</text:p>
      <text:p text:style-name="Text_20_body">
<text:span text:style-name="Strong_20_Emphasis">25.2</text:span> The Amateur partner must be a current financial DSA registered competitor in the Amateur Division.</text:p>
      <text:p text:style-name="Text_20_body">
<text:span text:style-name="Strong_20_Emphasis">25.3</text:span> Pro / Amateur events are judged as a couple.</text:p>
      <text:p text:style-name="Text_20_body">
<text:span text:style-name="Strong_20_Emphasis">25.4</text:span> Competition organisers may sub-divide this competition into male/female categories and/or grades.</text:p>
      <text:p text:style-name="Text_20_body"><text:line-break/>
</text:p>
      <text:h text:style-name="Heading_20_2" text:outline-level="2"><text:bookmark-start text:name="__RefHeading___formation_championships_9"/><text:bookmark-start text:name="formation_championships"/>26 FORMATION CHAMPIONSHIPS<text:bookmark-end text:name="__RefHeading___formation_championships_9"/><text:bookmark-end text:name="formation_championships"/></text:h>
      <text:p text:style-name="Text_20_body">
<text:span text:style-name="Strong_20_Emphasis">26.1</text:span> Formation competitions must be held in a specific DanceSports style.</text:p>
      <text:p text:style-name="Text_20_body">
<text:span text:style-name="Strong_20_Emphasis">26.2</text:span> Choreography must be style specific except for up to 16 bars that may be freestyle.</text:p>
      <text:p text:style-name="Text_20_body">
<text:span text:style-name="Strong_20_Emphasis">26.3</text:span> Solo work in Standard and New Vogue categories is restricted to eight bars of any one dance used with a maximum of 24 bars over the whole presentation. Lifts are permitted.</text:p>
      <text:p text:style-name="Text_20_body">
<text:span text:style-name="Strong_20_Emphasis">26.4</text:span> In all competitions, teams shall consist of 6 to 8 pairs. No person may dance in more than one team in the same event. At any stage in a competition, team members may be replaced with reserves.</text:p>
      <text:p text:style-name="Text_20_body">
<text:span text:style-name="Strong_20_Emphasis">26.5</text:span> Competitors who compete in the Professional Division of competition are prohibited from dancing in Formation competitions.</text:p>
      <text:p text:style-name="Text_20_body">
<text:span text:style-name="Strong_20_Emphasis">26.6</text:span> No Formation Team shall dance a routine exceeding six (6) minutes including entry and exit. Of these 6 minutes, no more than 4½ minutes shall be judged and the beginning and end of the performance must be clearly identifiable.</text:p>
      <text:p text:style-name="Text_20_body"><text:line-break/>
</text:p>
      <text:h text:style-name="Heading_20_2" text:outline-level="2"><text:bookmark-start text:name="__RefHeading___breach_of_performance_rules_implementation_10"/><text:bookmark-start text:name="breach_of_performance_rules_implementation"/>27 BREACH OF PERFORMANCE RULES – IMPLEMENTATION<text:bookmark-end text:name="__RefHeading___breach_of_performance_rules_implementation_10"/><text:bookmark-end text:name="breach_of_performance_rules_implementation"/></text:h>
      <text:p text:style-name="Text_20_body">
<text:span text:style-name="Strong_20_Emphasis">27.1</text:span> An Invigilator must be appointed for all Championships, National Championships, State Opens and Australian Championships. Such an appointment will be discretionary at other competitions.</text:p>
      <text:list text:style-name="List_20_1" text:continue-numbering="false">
        <text:list-item>
          <text:p text:style-name="List_20_1_Content_First"> <text:span text:style-name="Strong_20_Emphasis">(a)</text:span> The Invigilator shall be responsible for reporting to the Chairperson of Adjudicators any alleged breaches of DSA rules regarding Approved Syllabus, Competition Performance Restrictions and/or Dress Code.</text:p>
        </text:list-item>
        <text:list-item>
          <text:p text:style-name="List_20_1_Content"> <text:span text:style-name="Strong_20_Emphasis">(b)</text:span> An Invigilator shall not during any competition make any report to any person other than the Chairperson of Adjudicators except that, if a Chairperson of Adjudicators has not been appointed, the Invigilator shall report to the organiser.</text:p>
        </text:list-item>
        <text:list-item>
          <text:p text:style-name="List_20_1_Content"> <text:span text:style-name="Strong_20_Emphasis">(c)</text:span> Nothing in this rule shall prevent another person from reporting to the Chairperson of Adjudicators an alleged breach of DSA rules. Such a report shall be submitted in writing and signed by the person making the report at a competition.</text:p>
        </text:list-item>
        <text:list-item>
          <text:p text:style-name="List_20_1_Content_Last"> <text:span text:style-name="Strong_20_Emphasis">(d)</text:span> Nothing in this rule shall prevent a complaint being made regarding a DSA member to DSA.</text:p>
        </text:list-item>
      </text:list>
      <text:p text:style-name="Text_20_body">
<text:span text:style-name="Strong_20_Emphasis">27.2</text:span> The Chairperson of Adjudicators (or if a Chairperson of Adjudicators is not appointed, the competition organiser) is notified of a breach in DSA Rules when:</text:p>
      <text:list text:style-name="List_20_1" text:continue-numbering="false">
        <text:list-item>
          <text:p text:style-name="List_20_1_Content_First"> <text:span text:style-name="Strong_20_Emphasis">(a)</text:span> a Chairperson as appointed under Rule 20, has directly observed a breach in DSA rules,</text:p>
        </text:list-item>
        <text:list-item>
          <text:p text:style-name="List_20_1_Content"> <text:span text:style-name="Strong_20_Emphasis">(b)</text:span> an Adjudicator observing a breach of DSA rules, marks “D” against the competitor(s) number on their judging tablet or informs the Chairperson of Adjudicators directly</text:p>
        </text:list-item>
        <text:list-item>
          <text:p text:style-name="List_20_1_Content_Last"> <text:span text:style-name="Strong_20_Emphasis">(c)</text:span> an Invigilator, as appointed under <text:a xlink:type="simple" xlink:href="https://dancesport.org.au/dswiki/doku.php?id=rules:fees_and_charges#r33" text:style-name="Internet_20_link" text:visited-style-name="Visited_20_Internet_20_Link">Rule 33</text:a>, has observed the breach and informed the Chairperson.</text:p>
        </text:list-item>
      </text:list>
      <text:p text:style-name="Text_20_body">
<text:span text:style-name="Strong_20_Emphasis">27.3</text:span> The Scrutineer will inform the Chairperson of any ‘D’ (Disqualification) arising from Adjudicator markings.</text:p>
      <text:p text:style-name="Text_20_body">
<text:span text:style-name="Strong_20_Emphasis">27.4</text:span> In circumstances where there is no appointed Chairperson, and the competition organiser is unable to complete the procedures of Rule 29, the Scrutineer is responsible for reporting the ‘D’ (Disqualification) to DanceSport Australia through the DSA Executive.</text:p>
      <text:p text:style-name="Text_20_body">
<text:span text:style-name="Strong_20_Emphasis">27.5</text:span> Where a notification of a breach occurs prior to the final of an event, the Chairperson of Adjudicators (and if there is no Chairperson appointed or not available the competition organiser) will make all reasonable efforts to notify the coaches, parents/guardians or competitor(s) concerned of their infringement before the next round of the event.</text:p>
      <text:p text:style-name="Text_20_body">
<text:span text:style-name="Strong_20_Emphasis">27.6</text:span> Only the Chairperson of Adjudicators or competition organiser has the authority to discuss an infringement with the coach, parent/guardian or competitor(s) concerned. Any other adjudicators of the relevant event, (whether they have marked an “D” against the Competitor(s) or not) shall not discuss the infringement with the competitor(s) concerned.</text:p>
      <text:p text:style-name="Text_20_body">
<text:span text:style-name="Strong_20_Emphasis">27.7</text:span> If the same infringement is repeated in a subsequent round other than the final of an event, the Chairperson of Adjudicators (and if there is no Chairperson appointed or not available, the competition organiser), has the power to remove the competitor(s) from the event.</text:p>
      <text:p text:style-name="Text_20_body">
<text:span text:style-name="Strong_20_Emphasis">27.8</text:span> If there are two or more disqualification marks against any couple in the final round of an event, that couple will be placed last in that dance by the Scrutineer on the authorisation of the Chairperson of Adjudicators (and if there is no Chairperson appointed or not available, the competition organiser).</text:p>
      <text:p text:style-name="Text_20_body">
<text:span text:style-name="Strong_20_Emphasis">27.9</text:span> All such “D” markings by adjudicators must be published in the results.</text:p>
      <text:p text:style-name="Text_20_body">
<text:span text:style-name="Strong_20_Emphasis">27.10</text:span> All disqualification actions: that is the removal of competitor’s marks from an event or the reduction to last place in a final must be reported to DSA through the DSA Incident Notification System so that any action required by DSA may be implemented.</text:p>
      <text:list text:style-name="List_20_1" text:continue-numbering="false">
        <text:list-item>
          <text:p text:style-name="LastListParagraph_List_20_1_Content_First"> <text:span text:style-name="Strong_20_Emphasis">(a)</text:span> Where a disqualification is reported for competitor(s), the DSA Executive must notify the Studio of the competitor. In circumstances where a Studio does not exist for that competitor, the DSA Executive must take all reasonable steps to inform the competitor’s coach of the breach.</text:p>
        </text:list-item>
      </text:list>
      <text:p text:style-name="Text_20_body"><text:line-break/>
</text:p>
      <text:h text:style-name="Heading_20_2" text:outline-level="2"><text:bookmark-start text:name="__RefHeading___licenced_instructors_coaches_see_coach_definition_11"/><text:bookmark-start text:name="licenced_instructors_coaches_see_coach_definition"/>28 LICENCED INSTRUCTORS &amp; COACHES (see ‘Coach’ definition)<text:bookmark-end text:name="__RefHeading___licenced_instructors_coaches_see_coach_definition_11"/><text:bookmark-end text:name="licenced_instructors_coaches_see_coach_definition"/></text:h>
      <text:p text:style-name="Text_20_body">
<text:span text:style-name="Strong_20_Emphasis">28.1</text:span> DSA members undertake not to act as an Instructor or Coach in any of the DanceSports styles, in Australia, unless they hold a current valid Instructor/Coach registration, or are otherwise exempted under these rules from holding a DSA Instructor/Coach registration.</text:p>
      <text:p text:style-name="Text_20_body">
<text:span text:style-name="Strong_20_Emphasis">28.2</text:span> DanceSport members are encouraged to engage current financial registered DSA Instructors and/or Coaches for the teaching of DanceSport.</text:p>
      <text:p text:style-name="Text_20_body">
<text:span text:style-name="Strong_20_Emphasis">28.3</text:span> A DSA Instructor/Coach registration shall only be granted to persons who hold a current valid Instructor/Coach Certification/Accreditation and a current and valid Working With Children and Working With Vulnerable People clearance in their relevant State of registration.</text:p>
      <text:p text:style-name="Text_20_body">
<text:span text:style-name="Strong_20_Emphasis">28.4</text:span> Overseas visitors who are resident in Australia for less than 3 months in a calendar year, are exempted from holding a DSA Coach registration, providing that they comply in all other respects with these rules.</text:p>
      <text:p text:style-name="Text_20_body">
<text:span text:style-name="Strong_20_Emphasis">28.5</text:span> DSA members who wish to act as a Coach in any of the DanceSports styles in another country are exempted from holding a DSA Coach registration provided they hold a coach or trainer registration with either the WDSF or member body in that country.</text:p>
      <text:p text:style-name="Text_20_body">
<text:span text:style-name="Strong_20_Emphasis">28.6</text:span> An Instructor/Coach registration shall not be refused to any applicant who meets the requirements of accreditation and who is a member or has submitted a valid application for membership of DSA (along with the required fee), providing that they are not currently serving a suspension or have lost their accreditation through disciplinary action.</text:p>
      <text:p text:style-name="Text_20_body">
<text:span text:style-name="Strong_20_Emphasis">28.7</text:span> It is a condition of a DSA accreditation that an accredited member shall not undermine DSA’s accreditation system by offering to accredit persons as DanceSport Instructors or Coaches without the authorization of the DSA Academy and the strict enforcement of guidelines set.</text:p>
      <text:p text:style-name="Text_20_body">
<text:span text:style-name="Strong_20_Emphasis">28.8</text:span> A DSA registered Instructor/Coach shall not advertise their services by using the image or likeness of a particular competitor or couple, unless the competitor or couple has given their written permission for the use of their image.</text:p>
      <text:p text:style-name="Text_20_body"><text:line-break/>
</text:p>
      <text:h text:style-name="Heading_20_2" text:outline-level="2"><text:bookmark-start text:name="__RefHeading___duties_adjudicators_chairperson_of_adjudicators_and_scrutineers_12"/><text:bookmark-start text:name="duties_adjudicators_chairperson_of_adjudicators_and_scrutineers"/>29 DUTIES – ADJUDICATORS, CHAIRPERSON OF ADJUDICATORS AND SCRUTINEERS<text:bookmark-end text:name="__RefHeading___duties_adjudicators_chairperson_of_adjudicators_and_scrutineers_12"/><text:bookmark-end text:name="duties_adjudicators_chairperson_of_adjudicators_and_scrutineers"/></text:h>
      <text:p text:style-name="Text_20_body">
<text:span text:style-name="Strong_20_Emphasis">29.1</text:span> DSA Adjudicators, Chairpersons and Scrutineers must hold the relevant and current qualifications required to fulfil their role and must hold a current and valid Working With Children and Working With Vulnerable People clearance in their relevant State of registration.</text:p>
      <text:p text:style-name="Text_20_body">
<text:span text:style-name="Strong_20_Emphasis">29.2</text:span> Adjudicators are required to conform with the DSA Code of Conduct and act under the direction of the Chairperson of Adjudicators (or if a Chairperson is not appointed, then the Competition Organiser or their representative) whilst undertaking adjudicating duties.</text:p>
      <text:p text:style-name="Text_20_body">
<text:span text:style-name="Strong_20_Emphasis">29.3</text:span> The Chairperson of Adjudicators is responsible for upholding the DSA Policies and ensuring that the competition adheres to DSA Rules.</text:p>
      <text:p text:style-name="Text_20_body">
<text:span text:style-name="Strong_20_Emphasis">29.4</text:span> The Chairperson of Adjudicators is responsible for the correct interpretation of the adjudicators’ marks and for making decisions on points of question/conflict that arise during the conduct of a competition. It is their duty to agree with the competition organiser the number of competitors to be passed forward to the next round, however the final decision remains with the Chairperson.</text:p>
      <text:p text:style-name="Text_20_body">
<text:span text:style-name="Strong_20_Emphasis">29.5</text:span> The Chairperson of Adjudicators shall agree with the competition organiser on the number of heats in each round of competition, and the number of competitors in a final, except that the Chairperson of Adjudicators may limit the number of competitors in any heat or final if they believe that there could be any danger to the health and safety of the competitors caused by overcrowding.</text:p>
      <text:p text:style-name="Text_20_body">
<text:span text:style-name="Strong_20_Emphasis">29.6</text:span> The Chairperson of Adjudicators must not act in any other official capacity other than adjudicator, at any Championship or National Championship, for example compere, marshall, scrutineer.</text:p>
      <text:p text:style-name="Text_20_body">
<text:span text:style-name="Strong_20_Emphasis">29.7</text:span> The Chairperson of Adjudicators may serve in a voting capacity to replace an existing panel member if required and must be an accredited National Championship adjudicator in the relevant style.</text:p>
      <text:p text:style-name="Text_20_body">
<text:span text:style-name="Strong_20_Emphasis">29.8</text:span> Only the Chairperson of Adjudicators, Scrutineer/s and competition organizer shall have access to the marks whilst the competition is in progress. At the conclusion of the competition the competition marks may be posted online.</text:p>
      <text:p text:style-name="Text_20_body">
<text:span text:style-name="Strong_20_Emphasis">29.9</text:span> Both the Chairperson of Adjudicators (if one is appointed) and the Scrutineer must hold a DSA Scrutineer’s Licence.</text:p>
      <text:p text:style-name="Text_20_body">
<text:span text:style-name="Strong_20_Emphasis">29.10</text:span> The Scrutineer is responsible for the correct recording of the marks. It is their duty to take instruction only from the Chairperson of Adjudicators (and if a Chairperson of Adjudicators is not appointed or not available, the competition organiser).</text:p>
      <text:p text:style-name="Text_20_body">
<text:span text:style-name="Strong_20_Emphasis">29.11</text:span> The Scrutineer may not act as Chairperson of Adjudicators.</text:p>
      <text:p text:style-name="Text_20_body">
<text:span text:style-name="Strong_20_Emphasis">29.12</text:span> A person who is competing at a competition may not officiate as a Scrutineer at that event.</text:p>
      <text:p text:style-name="Text_20_body">
<text:span text:style-name="Strong_20_Emphasis">29.13</text:span> A person who is officiating as a Scrutineer at a competition may not also officiate in any other capacity.</text:p>
      <text:p text:style-name="Text_20_body"><text:line-break/>
</text:p>
      <text:h text:style-name="Heading_20_2" text:outline-level="2"><text:bookmark-start text:name="__RefHeading___role_of_the_invigilator_13"/><text:bookmark-start text:name="role_of_the_invigilator"/>30 ROLE OF THE INVIGILATOR<text:bookmark-end text:name="__RefHeading___role_of_the_invigilator_13"/><text:bookmark-end text:name="role_of_the_invigilator"/></text:h>
      <text:p text:style-name="Text_20_body">
<text:span text:style-name="Strong_20_Emphasis">30.1</text:span> An Invigilator is required to meet the requirements of Rule 29.1 and the following:</text:p>
      <text:list text:style-name="List_20_1" text:continue-numbering="false">
        <text:list-item>
          <text:p text:style-name="List_20_1_Content_First"> <text:span text:style-name="Strong_20_Emphasis">(a)</text:span> monitor the implementation of DSA Rules and to prepare and submit reports as required by DSA.</text:p>
        </text:list-item>
        <text:list-item>
          <text:p text:style-name="List_20_1_Content"> <text:span text:style-name="Strong_20_Emphasis">(b)</text:span> monitor all rounds of all events that require competitors to perform according to a restricted syllabus and to report any violations to the Chairperson of Adjudicators.</text:p>
        </text:list-item>
        <text:list-item>
          <text:p text:style-name="List_20_1_Content_Last"> <text:span text:style-name="Strong_20_Emphasis">(c)</text:span> ensure that competitors dance in their assigned heats and that all couples are on the floor for their heat.</text:p>
        </text:list-item>
      </text:list>
      <text:p text:style-name="Text_20_body">
<text:span text:style-name="Strong_20_Emphasis">30.2</text:span> Check the competition dress of all athletes before the start of the first round if possible or during the first round and ensure that all are in accordance with DSA Dress Codes, and if any violation of the DSA Dress Code is detected, to provide this information to the Chairperson of Adjudicators and/or the competition organiser if a Chairperson is not appointed.</text:p>
      <text:p text:style-name="Text_20_body">
<text:span text:style-name="Strong_20_Emphasis">30.3</text:span> The Invigilator may serve as an Adjudicator but may not invigilate and adjudicate at the same time.</text:p>
      <text:p text:style-name="Text_20_body">
<text:span text:style-name="Strong_20_Emphasis">30.4</text:span> All infractions of DSA Rules reported to the Chairperson must be documented according to DSA requirements in the DSA Incident System.</text:p>
      <text:p text:style-name="Text_20_body">
<text:span text:style-name="Strong_20_Emphasis">30.5</text:span> An Invigilator will not communicate any details of any infringement to any competitor or DSA official other than the Chairperson of Adjudicator, and/or the competition organiser.</text:p>
      <text:p text:style-name="Text_20_body">
<text:span text:style-name="Strong_20_Emphasis">30.6</text:span> An Invigilator may not be a registered competitor in any DSA division and must hold a current and valid Working With Children and Working With Vulnerable People clearance in their relevant State of registration.</text:p>
      <text:p text:style-name="Text_20_body"><text:line-break/>
</text:p>
      <text:h text:style-name="Heading_20_2" text:outline-level="2"><text:bookmark-start text:name="__RefHeading___dsa_sports_director_14"/><text:bookmark-start text:name="dsa_sports_director"/>31 DSA SPORTS DIRECTOR<text:bookmark-end text:name="__RefHeading___dsa_sports_director_14"/><text:bookmark-end text:name="dsa_sports_director"/></text:h>
      <text:p text:style-name="Text_20_body">
<text:span text:style-name="Strong_20_Emphasis">31.1</text:span> The DSA Sports Director is appointed by DSA National Board to liaise between DSA, its officials, members and Competition Organisers to develop and supervise the implementation of DSA Rules and Policies as they apply to competitions and sport development.</text:p>
      <text:p text:style-name="Text_20_body">
<text:span text:style-name="Strong_20_Emphasis">31.2</text:span> When present at an event the DSA Sports Director will carry out duties as outlined in Rule 20 and 34 and the following:</text:p>
      <text:list text:style-name="List_20_1" text:continue-numbering="false">
        <text:list-item>
          <text:p text:style-name="List_20_1_Content_First"> <text:span text:style-name="Strong_20_Emphasis">(a)</text:span> Ensure scrutineering and adjudication is carried out according to DSA Rules.</text:p>
        </text:list-item>
        <text:list-item>
          <text:p text:style-name="List_20_1_Content_Last"> <text:span text:style-name="Strong_20_Emphasis">(b)</text:span> Advise the Competition Organiser on matters of procedure and polic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47:38</meta:creation-date>
    <dc:creator>Generated</dc:creator>
    <dc:date>2026-09-10T00::47:38</dc:date>
    <dc:language>en-US</dc:language>
    <meta:editing-cycles>1</meta:editing-cycles>
    <meta:editing-duration>PT0S</meta:editing-duration>
    <dc:title>rules:conduct</dc:title>
  </office:meta>
</office:document-meta>
</file>