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ules:appendix3_syllabus"/><text:bookmark-start text:name="__RefHeading___appendix_3_approved_syllabus_1"/><text:bookmark-start text:name="appendix_3_approved_syllabus"/>Appendix 3 — Approved Syllabus<text:bookmark-end text:name="__RefHeading___appendix_3_approved_syllabus_1"/><text:bookmark-end text:name="appendix_3_approved_syllabus"/></text:h>
      <text:h text:style-name="Heading_20_2" text:outline-level="2"><text:bookmark-start text:name="__RefHeading___approved_syllabus_2"/><text:bookmark-start text:name="approved_syllabus"/>APPROVED SYLLABUS<text:bookmark-end text:name="__RefHeading___approved_syllabus_2"/><text:bookmark-end text:name="approved_syllabus"/></text:h>
      <text:p text:style-name="Text_20_body">SUB-JUVENILE AND JUVENILE – ALL EVENTS</text:p>
      <text:p text:style-name="Text_20_body">JUNIOR – LEAD / FOLLOW EVENTS AND SOLO B &amp; C GRADE</text:p>
      <text:p text:style-name="Text_20_body">UNDER 21, ADULT AND MASTERS - RECREATIONAL</text:p>
      <text:h text:style-name="Heading_20_2" text:outline-level="2"><text:bookmark-start text:name="__RefHeading___standard_style_3"/><text:bookmark-start text:name="standard_style"/>STANDARD STYLE<text:bookmark-end text:name="__RefHeading___standard_style_3"/><text:bookmark-end text:name="standard_style"/></text:h>
      <text:p text:style-name="Text_20_body"><text:span text:style-name="Strong_20_Emphasis">The approved technique books for the syllabus are:</text:span></text:p>
      <text:p text:style-name="Text_20_body">1. The Ballroom Technique - Imperial Society of Teachers of Dancing</text:p>
      <text:p text:style-name="Text_20_body">2. The Technique of Ballroom Dancing - Guy Howard</text:p>
      <text:p text:style-name="Text_20_body">3. The Viennese Waltz Technique - Imperial Society of Teachers of Dancing</text:p>
      <text:p text:style-name="Text_20_body">4. The Viennese Waltz - Neville Boyd OAM</text:p>
      <text:p text:style-name="Text_20_body">5. WDSF Technique Books - Waltz, Tango, Viennese Waltz, Foxtrot, Quickstep</text:p>
      <text:p text:style-name="Text_20_body"><text:span text:style-name="Strong_20_Emphasis">The following Rules apply to all dances</text:span></text:p>
      <text:p text:style-name="Text_20_body">1. All technical details of figures should be sort from the technique books above.</text:p>
      <text:p text:style-name="Text_20_body">2. The basic timings are given, any alternative timings must be listed in the technique books for that figure.</text:p>
      <text:p text:style-name="Text_20_body">3. Any changes allowed to the figures are given in the NOTES below the figure.</text:p>
      <text:p text:style-name="Text_20_body">4. Figures must be danced in their entirety; figures cannot be freely cut into parts for use. A figure can’t be added to or parts taken away, unless specifically allowed in the NOTES.</text:p>
      <text:p text:style-name="Text_20_body">5. Standardised holds, body positions and variations to these listed in the technique books must be used.</text:p>
      <text:p text:style-name="Text_20_body">6. Precedes &amp; Follows listed in technique books must be adhered to.</text:p>
      <text:p text:style-name="Text_20_body">7. Only the listed figures on the Approved Syllabus can be used.</text:p>
      <text:p text:style-name="Text_20_body"><text:span text:style-name="Strong_20_Emphasis">Key to following figures</text:span></text:p>
      <text:list text:style-name="List_20_1" text:continue-numbering="false">
        <text:list-item>
          <text:p text:style-name="List_20_1_Content_First"> Figures in BLACK are in both ISTD and WDSF technique books and Syllabus</text:p>
        </text:list-item>
        <text:list-item>
          <text:p text:style-name="List_20_1_Content"> Figures in RED are only in ISTD technique book and Syllabus</text:p>
        </text:list-item>
        <text:list-item>
          <text:p text:style-name="List_20_1_Content_Last"> Figures in BLUE are only in WDSF technique book and Syllabus</text:p>
        </text:list-item>
      </text:list>
      <text:h text:style-name="Heading_20_2" text:outline-level="2"><text:bookmark-start text:name="__RefHeading___waltz_4"/><text:bookmark-start text:name="waltz"/>WALTZ<text:bookmark-end text:name="__RefHeading___waltz_4"/><text:bookmark-end text:name="waltz"/></text:h>
      <text:p text:style-name="Text_20_body">1. Closed Changes 24. Weave from Promenade Position</text:p>
      <text:p text:style-name="Text_20_body">2. Natural Turn 25. Turning Lock Left</text:p>
      <text:p text:style-name="Text_20_body">3. Reverse Turn 26. Turning Lock Right</text:p>
      <text:p text:style-name="Text_20_body">4. Natural Spin Turn 27. Open Impetus Turn</text:p>
      <text:p text:style-name="Text_20_body">5. Whisk 28. Left Whisk</text:p>
      <text:p text:style-name="Text_20_body">6. Chasse from Promenade Position 29. Contra Check</text:p>
      <text:p text:style-name="Text_20_body">7. Outside Change 30. Fallaway Reverse and Slip Pivot</text:p>
      <text:p text:style-name="Text_20_body">8. Natural Hesitation Change 31. Fallaway Whisk</text:p>
      <text:p text:style-name="Text_20_body">9. Reverse Corte 32. Hover Corte</text:p>
      <text:p text:style-name="Text_20_body">10. Double Reverse Spin 33. Open Natural Turn</text:p>
      <text:p text:style-name="Text_20_body">11. Back Whisk 34. Running Weave from PP</text:p>
      <text:p text:style-name="Text_20_body">12. Progressive Chasse to Right 35. Running Spin Turn</text:p>
      <text:p text:style-name="Text_20_body">13. Basic Weave 36. Overturned Running Spin Turn</text:p>
      <text:p text:style-name="Text_20_body">14. Reverse Pivot 37. Running Cross Chasse</text:p>
      <text:p text:style-name="Text_20_body">15. Closed Impetus Turn 38. Curved Feather</text:p>
      <text:p text:style-name="Text_20_body">16. Closed Telemark 39. Running Finish</text:p>
      <text:p text:style-name="Text_20_body">17. Open Telemark 40. Outside Swivel</text:p>
      <text:p text:style-name="Text_20_body">18. Cross Hesitation 41. Progressive Chasse to Left</text:p>
      <text:p text:style-name="Text_20_body">19. Wing 42. Bounce Fallaway Weave Ending</text:p>
      <text:p text:style-name="Text_20_body">20. Closed Wing 43. Quick Open Reverse</text:p>
      <text:p text:style-name="Text_20_body">21. Outside Spin</text:p>
      <text:p text:style-name="Text_20_body">22. Drag Hesitation</text:p>
      <text:p text:style-name="Text_20_body">23. Backward Lock</text:p>
      <text:h text:style-name="Heading_20_2" text:outline-level="2"><text:bookmark-start text:name="__RefHeading___tango_5"/><text:bookmark-start text:name="tango"/>TANGO<text:bookmark-end text:name="__RefHeading___tango_5"/><text:bookmark-end text:name="tango"/></text:h>
      <text:p text:style-name="Text_20_body">1. Walks 24. Four Step Change</text:p>
      <text:p text:style-name="Text_20_body">2. Progressive Side Step 25. Oversway</text:p>
      <text:p text:style-name="Text_20_body">3. Progressive Link 26. The Chase</text:p>
      <text:p text:style-name="Text_20_body">4. Open Reverse Turn, Lady outside 27. Fallaway Reverse and Slip Pivot</text:p>
      <text:p text:style-name="Text_20_body">5. Open finish 28. Five Step</text:p>
      <text:p text:style-name="Text_20_body">6. Closed Promenade 29. Contra Check</text:p>
      <text:p text:style-name="Text_20_body">7. Open Promenade 30. Whisk</text:p>
      <text:p text:style-name="Text_20_body">8. Back Corte 31. Back Whisk</text:p>
      <text:p text:style-name="Text_20_body">9. Basic Reverse Turn 32. Mini Five Step</text:p>
      <text:p text:style-name="Text_20_body">10. Rock Turn 33. Quick Open Reverse</text:p>
      <text:p text:style-name="Text_20_body">11. Rock Back on LF 34. Telemark to PP</text:p>
      <text:p text:style-name="Text_20_body">12. Rock Back on RF 35. Outside Spin</text:p>
      <text:p text:style-name="Text_20_body">13. Open Reverse Turn, Lady in line 36. Reverse Pivot</text:p>
      <text:p text:style-name="Text_20_body">14. Progressive Side Step Reverse Turn 37. IN - OUT</text:p>
      <text:p text:style-name="Text_20_body">15. Natural Twist Turn</text:p>
      <text:p text:style-name="Text_20_body">16. Natural Promenade Turn</text:p>
      <text:p text:style-name="Text_20_body">17. Back Open Promenade</text:p>
      <text:p text:style-name="Text_20_body">18. Promenade Link</text:p>
      <text:p text:style-name="Text_20_body">19. Four Step</text:p>
      <text:p text:style-name="Text_20_body">20. Fallaway Four Step</text:p>
      <text:p text:style-name="Text_20_body">21. Fallaway Promenade</text:p>
      <text:p text:style-name="Text_20_body">22. Outside Swivels</text:p>
      <text:p text:style-name="Text_20_body">23. Brush Tap</text:p>
      <text:h text:style-name="Heading_20_2" text:outline-level="2"><text:bookmark-start text:name="__RefHeading___foxtrot_6"/><text:bookmark-start text:name="foxtrot"/>FOXTROT<text:bookmark-end text:name="__RefHeading___foxtrot_6"/><text:bookmark-end text:name="foxtrot"/></text:h>
      <text:p text:style-name="Text_20_body">1. Feather Step 22. Hover Cross</text:p>
      <text:p text:style-name="Text_20_body">2. Three Step 23. Curved Feather to Back Feather</text:p>
      <text:p text:style-name="Text_20_body">3. Natural Turn 24. Open Impetus</text:p>
      <text:p text:style-name="Text_20_body">4. Reverse Turn (Including Feather Finish) 25. Hover Telemark to Promenade Position</text:p>
      <text:p text:style-name="Text_20_body">5. Change of Direction 26. Fallaway Reverse and Slip Pivot</text:p>
      <text:p text:style-name="Text_20_body">6. Basic Weave 27. Natural Hover Telemark</text:p>
      <text:p text:style-name="Text_20_body">7. Reverse Wave 28. Bounce Fallaway with Weave Ending</text:p>
      <text:p text:style-name="Text_20_body">8. Closed Impetus Turn and Feather Finish 29. Outside Spin</text:p>
      <text:p text:style-name="Text_20_body">9. Natural Weave 30. Heel Pull Finish</text:p>
      <text:p text:style-name="Text_20_body">10. Weave from Promenade Position 31. Whisk</text:p>
      <text:p text:style-name="Text_20_body">11. Hover Feather 32. Back Whisk</text:p>
      <text:p text:style-name="Text_20_body">12. Hover Telemark 33. Double Reverse Spin</text:p>
      <text:p text:style-name="Text_20_body">13. Natural Telemark 34. Curved Three Step</text:p>
      <text:p text:style-name="Text_20_body">14. Natural Twist Turn 35. Curved Feather from PP</text:p>
      <text:p text:style-name="Text_20_body">15. Top Spin 36. Quick Open Reverse</text:p>
      <text:p text:style-name="Text_20_body">16. Double Reverse Spin 37. Extended Reverse Weave</text:p>
      <text:p text:style-name="Text_20_body">17. Closed Telemark 38. Reverse Pivot</text:p>
      <text:p text:style-name="Text_20_body">18. Open Telemark and Feather Ending 39. Hover Corte</text:p>
      <text:p text:style-name="Text_20_body">19. Open Natural Turn 40. Progressive Chasse</text:p>
      <text:p text:style-name="Text_20_body">20. Outside Swivel</text:p>
      <text:p text:style-name="Text_20_body">21. Natural Zig Zag from Promenade Position</text:p>
      <text:h text:style-name="Heading_20_2" text:outline-level="2"><text:bookmark-start text:name="__RefHeading___quickstep_7"/><text:bookmark-start text:name="quickstep"/>QUICKSTEP<text:bookmark-end text:name="__RefHeading___quickstep_7"/><text:bookmark-end text:name="quickstep"/></text:h>
      <text:p text:style-name="Text_20_body">1. Quarter Turn to Right 25. The V6</text:p>
      <text:p text:style-name="Text_20_body">2. Quarter Turn to Left 26. Running Right Turn</text:p>
      <text:p text:style-name="Text_20_body">3. Natural Turn 27. Open Natural Turn</text:p>
      <text:p text:style-name="Text_20_body">4. Natural Turn with Hesitation 28. Open Impetus</text:p>
      <text:p text:style-name="Text_20_body">5. Natural Spin Turn 29. Closed Telemark</text:p>
      <text:p text:style-name="Text_20_body">6. Progressive Chasse 30. Open Telemark</text:p>
      <text:p text:style-name="Text_20_body">7. Forward Lock 31. Wing</text:p>
      <text:p text:style-name="Text_20_body">8. Back Lock 32. Six Quick Run</text:p>
      <text:p text:style-name="Text_20_body">9. Chasse Reverse Turn 33. Rumba Cross</text:p>
      <text:p text:style-name="Text_20_body">10. Running Finish 34. Tipsy to Right</text:p>
      <text:p text:style-name="Text_20_body">11. Natural Pivot Turn 35. Tipsy to Left</text:p>
      <text:p text:style-name="Text_20_body">12. Tipple Chasse to Right 36. Hover Corte</text:p>
      <text:p text:style-name="Text_20_body">13. Zig Zag and Back Lock 37. Outside Change</text:p>
      <text:p text:style-name="Text_20_body">14. Reverse Pivot 38. Outside Spin</text:p>
      <text:p text:style-name="Text_20_body">15. Cross Chasse 39. Natural Pivot</text:p>
      <text:p text:style-name="Text_20_body">16. Double Reverse Spin 40. Whisk</text:p>
      <text:p text:style-name="Text_20_body">17. Change of Direction 41. Back Whisk</text:p>
      <text:p text:style-name="Text_20_body">18. Progressive Chasse to Right 42. Natural Turing Lock</text:p>
      <text:p text:style-name="Text_20_body">19. Closed Impetus Turn 43. Running Cross Chasse</text:p>
      <text:p text:style-name="Text_20_body">20. Natural Turn and Back Lock 44. Weave From PP (see Waltz)</text:p>
      <text:p text:style-name="Text_20_body">21. Quick Open Reverse 45. Natural Fallaway Turn (see Waltz)</text:p>
      <text:p text:style-name="Text_20_body">22. Cross Swivel 46. Running Spin Turn (see Waltz)</text:p>
      <text:p text:style-name="Text_20_body">23. Fish Tail</text:p>
      <text:p text:style-name="Text_20_body">24. Four Quick Run</text:p>
      <text:h text:style-name="Heading_20_2" text:outline-level="2"><text:bookmark-start text:name="__RefHeading___viennese_waltz_8"/><text:bookmark-start text:name="viennese_waltz"/>VIENNESE WALTZ<text:bookmark-end text:name="__RefHeading___viennese_waltz_8"/><text:bookmark-end text:name="viennese_waltz"/></text:h>
      <text:p text:style-name="Text_20_body">1. Natural Turn</text:p>
      <text:p text:style-name="Text_20_body">2. Reverse Turn</text:p>
      <text:p text:style-name="Text_20_body">3. Forward Change Steps - Natural to Reverse</text:p>
      <text:p text:style-name="Text_20_body">4. Forward Change Steps – Reverse to Natural</text:p>
      <text:p text:style-name="Text_20_body">5. Backward Change Steps – Natural to Reverse</text:p>
      <text:p text:style-name="Text_20_body">6. Backward Change Steps – Reverse to Natural</text:p>
      <text:p text:style-name="Text_20_body">7. Reverse Fleckerl</text:p>
      <text:p text:style-name="Text_20_body">8. Natural Fleckerl</text:p>
      <text:p text:style-name="Text_20_body">9. Contra Check</text:p>
      <text:h text:style-name="Heading_20_2" text:outline-level="2"><text:bookmark-start text:name="__RefHeading___latin_american_style_9"/><text:bookmark-start text:name="latin_american_style"/>LATIN AMERICAN STYLE<text:bookmark-end text:name="__RefHeading___latin_american_style_9"/><text:bookmark-end text:name="latin_american_style"/></text:h>
      <text:p text:style-name="Text_20_body"><text:span text:style-name="Strong_20_Emphasis">The approved technique books for the syllabus are:</text:span></text:p>
      <text:p text:style-name="Text_20_body">1. Latin American Dancing - Imperial Society of Teachers of Dancing</text:p>
      <text:p text:style-name="Text_20_body">2. The Laird Technique of Latin Dancing - Walter Laird</text:p>
      <text:p text:style-name="Text_20_body">3. WDSF Technique Books - Samba, Cha Cha Cha, Rumba, Paso Doble &amp; Jive</text:p>
      <text:p text:style-name="Text_20_body"><text:span text:style-name="Strong_20_Emphasis">The following Rules apply to all dances</text:span></text:p>
      <text:p text:style-name="Text_20_body">1. All technical details of figures should be sort from the technique books above.</text:p>
      <text:p text:style-name="Text_20_body">2. The basic timings are given, any alternative timings must be listed in the technique books for that figure.</text:p>
      <text:p text:style-name="Text_20_body">3. Any changes allowed to the figures are given in the NOTES below the figure.</text:p>
      <text:p text:style-name="Text_20_body">4. Figures must be danced in their entirety, figures cannot be freely cut into parts for use. A figure can’t be added to or parts taken away, unless specifically allowed in the NOTES.</text:p>
      <text:p text:style-name="Text_20_body">5. Standardised holds, body positions and variations to these listed in the technique books must be used.</text:p>
      <text:p text:style-name="Text_20_body">6. Precedes &amp; Follows listed in technique books must be adhered to.</text:p>
      <text:p text:style-name="Text_20_body">7. Only the listed figures on the Approved Syllabus can be used.</text:p>
      <text:p text:style-name="Text_20_body"><text:span text:style-name="Strong_20_Emphasis">Key to following figures</text:span></text:p>
      <text:list text:style-name="List_20_1" text:continue-numbering="false">
        <text:list-item>
          <text:p text:style-name="List_20_1_Content_First"> Figures in BLACK are in both ISTD &amp; WDSF technique books &amp; Syllabus</text:p>
        </text:list-item>
        <text:list-item>
          <text:p text:style-name="List_20_1_Content"> Figures in RED are only in ISTD technique book &amp; Syllabus</text:p>
        </text:list-item>
        <text:list-item>
          <text:p text:style-name="List_20_1_Content_Last"> Figures in BLUE are only in WDSF technique book &amp; Syllabus</text:p>
        </text:list-item>
      </text:list>
      <text:h text:style-name="Heading_20_2" text:outline-level="2"><text:bookmark-start text:name="__RefHeading___cha_cha_cha_10"/><text:bookmark-start text:name="cha_cha_cha"/>CHA CHA CHA<text:bookmark-end text:name="__RefHeading___cha_cha_cha_10"/><text:bookmark-end text:name="cha_cha_cha"/></text:h>
      <text:p text:style-name="Text_20_body">1. Basic Movements-Closed, Open, In Place 17. Aida</text:p>
      <text:p text:style-name="Text_20_body">2. Spot Turns – to Right, to Left 18. Spiral</text:p>
      <text:p text:style-name="Text_20_body">3. Underarm Turns - to Right, to Left 19. Cuban Break - Left Foot, Right Foot, Split</text:p>
      <text:p text:style-name="Text_20_body">4. Switch Turns – to Right, to Left 20. Sweetheart</text:p>
      <text:p text:style-name="Text_20_body">5. New York – to Left Side Position, 21. Curl<text:line-break/>
to Right Side Position</text:p>
      <text:p text:style-name="Text_20_body">22. Hip Twist Spiral</text:p>
      <text:p text:style-name="Text_20_body">6. Hand to Hand – to Left Side Position,<text:line-break/>
to Right Side Position 23. Turkish Towel</text:p>
      <text:p text:style-name="Text_20_body">7. Fan 24. Foot Changes</text:p>
      <text:p text:style-name="Text_20_body">8. Hockey Stick 25. Reverse Top</text:p>
      <text:p text:style-name="Text_20_body">9. Alemana 26. Opening Out from Reverse Top</text:p>
      <text:p text:style-name="Text_20_body">10. Three Cha Cha Cha’s 27. Rope Spinning</text:p>
      <text:p text:style-name="Text_20_body">11. Natural Top 28. Follow My Leader</text:p>
      <text:p text:style-name="Text_20_body">12. Natural Opening Out Movement 29. Side Step to Left, to Right</text:p>
      <text:p text:style-name="Text_20_body">13. Shoulder to Shoulder – 30. There and Back<text:line-break/>
to Right Side, to Left Side</text:p>
      <text:p text:style-name="Text_20_body">31. Chase</text:p>
      <text:p text:style-name="Text_20_body">14. Time Steps</text:p>
      <text:p text:style-name="Text_20_body">32. Syncopated Open Hip Twist</text:p>
      <text:p text:style-name="Text_20_body">15. Cross Basic</text:p>
      <text:p text:style-name="Text_20_body">33. Continuous Overturned Loc</text:p>
      <text:p text:style-name="Text_20_body">16. Hip Twists – Closed, Open, Advanced</text:p>
      <text:p text:style-name="Text_20_body">34. Swivels</text:p>
      <text:p text:style-name="Text_20_body">35. Walks &amp; Whisks</text:p>
      <text:h text:style-name="Heading_20_2" text:outline-level="2"><text:bookmark-start text:name="__RefHeading___samba_11"/><text:bookmark-start text:name="samba"/>SAMBA<text:bookmark-end text:name="__RefHeading___samba_11"/><text:bookmark-end text:name="samba"/></text:h>
      <text:p text:style-name="Text_20_body">1. Basic Movement - Natural, Reverse, Side, Alternative</text:p>
      <text:p text:style-name="Text_20_body">2. Whisks to Left, to Right</text:p>
      <text:p text:style-name="Text_20_body">3. Samba Walks - Promenade, Side, Stationary</text:p>
      <text:p text:style-name="Text_20_body">4. BotaFogos –Travelling Forward, Back, Criss Cross (Shadow), Promenade Position to Counter Promenade Position, Contra</text:p>
      <text:p text:style-name="Text_20_body">5. Volta Movements - Travelling Volta’s to Right, Left, Solo Spot, Criss Cross, Shadow Travelling, Maypole, Shadow Circular, Roundabout to R, to L.</text:p>
      <text:p text:style-name="Text_20_body">6. Rocks - Closed, Open, Back</text:p>
      <text:p text:style-name="Text_20_body">7. Progressive Basic Movement</text:p>
      <text:p text:style-name="Text_20_body">8. Reverse Turn</text:p>
      <text:p text:style-name="Text_20_body">9. Natural Roll</text:p>
      <text:p text:style-name="Text_20_body">10. Corta Jaca</text:p>
      <text:p text:style-name="Text_20_body">11. Foot Changes</text:p>
      <text:p text:style-name="Text_20_body">12. Plait</text:p>
      <text:p text:style-name="Text_20_body">13. Argentine Crosses</text:p>
      <text:p text:style-name="Text_20_body">14. Samba Locks</text:p>
      <text:p text:style-name="Text_20_body">15. Promenade to Counter Promenade Runs</text:p>
      <text:p text:style-name="Text_20_body">16. Cruzado Walks and Locks</text:p>
      <text:p text:style-name="Text_20_body">17. Rolling off the Arm</text:p>
      <text:p text:style-name="Text_20_body">18. Three Step Turn</text:p>
      <text:p text:style-name="Text_20_body">19. Rhythm Bounce on LF, on RF</text:p>
      <text:p text:style-name="Text_20_body">20. Reverse Roll</text:p>
      <text:p text:style-name="Text_20_body">21. Side Samba Chasse</text:p>
      <text:p text:style-name="Text_20_body">22. Continuous Cruzados Locks</text:p>
      <text:p text:style-name="Text_20_body">23. Same Position Corta Jaca</text:p>
      <text:p text:style-name="Text_20_body">24. Carioca Runs</text:p>
      <text:h text:style-name="Heading_20_2" text:outline-level="2"><text:bookmark-start text:name="__RefHeading___rumba_12"/><text:bookmark-start text:name="rumba"/>RUMBA<text:bookmark-end text:name="__RefHeading___rumba_12"/><text:bookmark-end text:name="rumba"/></text:h>
      <text:p text:style-name="Text_20_body">1. Basic Movements – Closed,Open,<text:line-break/>
In Place, Alternative 17. Hip Twists – Closed, Open, Advanced</text:p>
      <text:p text:style-name="Text_20_body">2. Progressive Walks Forward or Back, 18. Spiral<text:line-break/>
Forward in Right Shadow (kiki),<text:line-break/>
Forward in R or L Side Position 19. Cuban Rocks</text:p>
      <text:p text:style-name="Text_20_body">3. Spot Turns – to Left, Right 20. Opening out to Right and Left</text:p>
      <text:p text:style-name="Text_20_body">4. Switch Turns –to Right, Left 21. Curl</text:p>
      <text:p text:style-name="Text_20_body">5. Under Arm Turns - Right, Left 22. Opening out from Reverse Top</text:p>
      <text:p text:style-name="Text_20_body">6. New York – to Left Side or Right-Side Position 23. Sliding Doors</text:p>
      <text:p text:style-name="Text_20_body">7. Hand to Hand – to Right Side, to Left Side 24. Rope Spinning</text:p>
      <text:p text:style-name="Text_20_body">8. Alemana 25. Three Almena’s</text:p>
      <text:p text:style-name="Text_20_body">9. Fan 26. Continuous Hip Twists</text:p>
      <text:p text:style-name="Text_20_body">10. Hockey Stick 27. Circular Hip Twists</text:p>
      <text:p text:style-name="Text_20_body">11. Natural Top 28. Fencing</text:p>
      <text:p text:style-name="Text_20_body">12. Natural Opening Movement 29. Three Threes</text:p>
      <text:p text:style-name="Text_20_body">13. Side Step to Right or Left 30. Syncopated Open Hip Twist</text:p>
      <text:p text:style-name="Text_20_body">14. Cucarachas RF or LF 31. Advanced Sliding Doors</text:p>
      <text:p text:style-name="Text_20_body">15. Shoulder to Shoulder – Left Side or Right Side 32. Swivels</text:p>
      <text:p text:style-name="Text_20_body">16. Reverse Top Aida 33. Overturned Basic</text:p>
      <text:h text:style-name="Heading_20_2" text:outline-level="2"><text:bookmark-start text:name="__RefHeading___paso_doble_13"/><text:bookmark-start text:name="paso_doble"/>PASO DOBLE<text:bookmark-end text:name="__RefHeading___paso_doble_13"/><text:bookmark-end text:name="paso_doble"/></text:h>
      <text:p text:style-name="Text_20_body">1. Basic Movement 24. Twists</text:p>
      <text:p text:style-name="Text_20_body">2. Sur Place 25. La Passé</text:p>
      <text:p text:style-name="Text_20_body">3. Appel 26. Banderillas</text:p>
      <text:p text:style-name="Text_20_body">4. Chasses to Right, Left. (including Elevations) 27. Fallaway Reverse Turn</text:p>
      <text:p text:style-name="Text_20_body">5. Deplacement 28. Open Telemark</text:p>
      <text:p text:style-name="Text_20_body">6. Attack 29. Chasse Cape</text:p>
      <text:p text:style-name="Text_20_body">7. Separation 30. Travelling Spins from Promenade Position</text:p>
      <text:p text:style-name="Text_20_body">8. Huit 31. Travelling Spins from Counter</text:p>
      <text:p text:style-name="Text_20_body">Promenade Position</text:p>
      <text:p text:style-name="Text_20_body">9. Promenade to Counter Promenade</text:p>
      <text:p text:style-name="Text_20_body">32. Spanish Line in Inverted Open Promenade</text:p>
      <text:p text:style-name="Text_20_body">10. Promenade Position or Open Counter Promenade Position</text:p>
      <text:p text:style-name="Text_20_body">11. Promenade Close 33. Flamenco Taps</text:p>
      <text:p text:style-name="Text_20_body">12. Promenade Link 34. Fregolina (also Farol)</text:p>
      <text:p text:style-name="Text_20_body">13. Separation with Lady’s Caping Walks</text:p>
      <text:p text:style-name="Text_20_body">14. Fallaway Ending to Separation</text:p>
      <text:p text:style-name="Text_20_body">15. Syncopated Separation</text:p>
      <text:p text:style-name="Text_20_body">16. Sixteen</text:p>
      <text:p text:style-name="Text_20_body">17. Grand Circle</text:p>
      <text:p text:style-name="Text_20_body">18. Ecart (Fallaway Whisk)</text:p>
      <text:p text:style-name="Text_20_body">19. Methods of Changing Feet</text:p>
      <text:p text:style-name="Text_20_body">20. Left Foot Variation</text:p>
      <text:p text:style-name="Text_20_body">21. Coup de Pique</text:p>
      <text:p text:style-name="Text_20_body">22. Drag</text:p>
      <text:p text:style-name="Text_20_body">23. Twist Turn</text:p>
      <text:h text:style-name="Heading_20_2" text:outline-level="2"><text:bookmark-start text:name="__RefHeading___jive_14"/><text:bookmark-start text:name="jive"/>JIVE<text:bookmark-end text:name="__RefHeading___jive_14"/><text:bookmark-end text:name="jive"/></text:h>
      <text:p text:style-name="Text_20_body">1. Basic in Place 25. Miami Special</text:p>
      <text:p text:style-name="Text_20_body">2. Fallaway Rock 26. Chugging</text:p>
      <text:p text:style-name="Text_20_body">3. Change of Place Right to Left 27. Catapult</text:p>
      <text:p text:style-name="Text_20_body">4. Change of Place Left to Right 28. Change of Place from R to L with Double Spin</text:p>
      <text:p text:style-name="Text_20_body">5. Link 29. Rock to Simple Spin</text:p>
      <text:p text:style-name="Text_20_body">6. Whip 30. Sugar Push</text:p>
      <text:p text:style-name="Text_20_body">7. Whip Throwaway 31. Ball Change</text:p>
      <text:p text:style-name="Text_20_body">8. Walks - Slow, Quick</text:p>
      <text:p text:style-name="Text_20_body">9. American Spin</text:p>
      <text:p text:style-name="Text_20_body">10. Windmill</text:p>
      <text:p text:style-name="Text_20_body">11. Spanish Arms</text:p>
      <text:p text:style-name="Text_20_body">12. Stop to Go</text:p>
      <text:p text:style-name="Text_20_body">13. Shoulder Spin</text:p>
      <text:p text:style-name="Text_20_body">14. Change of Hands behind back</text:p>
      <text:p text:style-name="Text_20_body">15. Fallaway Throwaway</text:p>
      <text:p text:style-name="Text_20_body">16. Curly Whip</text:p>
      <text:p text:style-name="Text_20_body">17. Simple Spin</text:p>
      <text:p text:style-name="Text_20_body">18. Reverse Whip</text:p>
      <text:p text:style-name="Text_20_body">19. Rolling off the arm</text:p>
      <text:p text:style-name="Text_20_body">20. Chicken Walks</text:p>
      <text:p text:style-name="Text_20_body">21. Toe Heel Swivel</text:p>
      <text:p text:style-name="Text_20_body">22. Stalking Walks, Flicks and Break</text:p>
      <text:p text:style-name="Text_20_body">23. Hip Bump (Left Shoulder Shove)</text:p>
      <text:p text:style-name="Text_20_body">24. Mooch</text:p>
      <text:h text:style-name="Heading_20_2" text:outline-level="2"><text:bookmark-start text:name="__RefHeading___new_vogue_15"/><text:bookmark-start text:name="new_vogue"/>NEW VOGUE<text:bookmark-end text:name="__RefHeading___new_vogue_15"/><text:bookmark-end text:name="new_vogue"/></text:h>
      <text:p text:style-name="Text_20_body"><text:span text:style-name="Strong_20_Emphasis">The approved technique books for the syllabus are:</text:span></text:p>
      <text:p text:style-name="Text_20_body">1. New Vogue Sequence Dancing - Neville Boyd OAM</text:p>
      <text:p text:style-name="Text_20_body">2. Revised Technique of the New Vogue Championship Dances - Russ Hesketh</text:p>
      <text:p text:style-name="Text_20_body"><text:span text:style-name="Strong_20_Emphasis">Notes</text:span></text:p>
      <text:p text:style-name="Text_20_body">1. DSA recognises that there re differences between techniques now accepted and that such differences are matters of opinion.</text:p>
      <text:p text:style-name="Text_20_body">2. DSA has not attempted to judge one method as being preferable to the other and further accepts that such judgement will remain the prerogative of the Coaches and Dancers.</text:p>
      <text:p text:style-name="Text_20_body">3. Relative to both Competitions and Championships in;</text:p>
      <text:list text:style-name="List_20_1" text:continue-numbering="false">
        <text:list-item>
          <text:p text:style-name="List_20_1_Content_First"> Recreational Division - All age groups</text:p>
        </text:list-item>
        <text:list-item>
          <text:p text:style-name="List_20_1_Content"> Sub-Juvenile and Juvenile – All Events</text:p>
        </text:list-item>
        <text:list-item>
          <text:p text:style-name="List_20_1_Content"> Junior - Events that are being judged as lead/follow events</text:p>
        </text:list-item>
        <text:list-item>
          <text:p text:style-name="List_20_1_Content_Last"> Competitors MUST adhere to the holds as printed in the publications accepted by DSA</text:p>
        </text:list-item>
      </text:list>
      <text:p text:style-name="Text_20_body">4. Relative to both Competitions and Championships, competitors are permitted a reasonable relaxation of hold for the purpose of style and expression. The Technique (e.g. alignment, timing, positions of feet, amount of turn etc) must be maintained in all instances.</text:p>
      <text:p text:style-name="Text_20_body">5. Reasonable relaxation allows for a release or relocation of the hand contact whilst retaining the general line or shape of categorised hold. It does NOT extend to the adoption of a different hold or the use of “NO HOLD” where a hold is described as part of the technique in the publications accepted as reference manuals by DS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3::05:38</meta:creation-date>
    <dc:creator>Generated</dc:creator>
    <dc:date>2026-09-10T03::05:38</dc:date>
    <dc:language>en-US</dc:language>
    <meta:editing-cycles>1</meta:editing-cycles>
    <meta:editing-duration>PT0S</meta:editing-duration>
    <dc:title>rules:appendix3_syllabus</dc:title>
  </office:meta>
</office:document-meta>
</file>