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les:appendix2_adult_dress"/><text:bookmark-start text:name="__RefHeading___dress_restrictions_under_21_adult_masters_recreational_dress_1"/><text:bookmark-start text:name="dress_restrictions_under_21_adult_masters_recreational_dress"/>Dress Restrictions — Under 21, Adult, Masters &amp; Recreational Dress<text:bookmark-end text:name="__RefHeading___dress_restrictions_under_21_adult_masters_recreational_dress_1"/><text:bookmark-end text:name="dress_restrictions_under_21_adult_masters_recreational_dress"/></text:h>
      <text:h text:style-name="Heading_20_2" text:outline-level="2"><text:bookmark-start text:name="__RefHeading___under_21_adult_masters_and_recreational_division_2"/><text:bookmark-start text:name="under_21_adult_masters_and_recreational_division"/>UNDER 21, ADULT, MASTERS AND RECREATIONAL DIVISION<text:bookmark-end text:name="__RefHeading___under_21_adult_masters_and_recreational_division_2"/><text:bookmark-end text:name="under_21_adult_masters_and_recreational_division"/></text:h>
      <text:h text:style-name="Heading_20_2" text:outline-level="2"><text:bookmark-start text:name="__RefHeading___restrictions_on_competitor_dress_3"/><text:bookmark-start text:name="restrictions_on_competitor_dress"/>RESTRICTIONS ON COMPETITOR DRESS<text:bookmark-end text:name="__RefHeading___restrictions_on_competitor_dress_3"/><text:bookmark-end text:name="restrictions_on_competitor_dress"/></text:h>
      <text:h text:style-name="Heading_20_2" text:outline-level="2"><text:bookmark-start text:name="__RefHeading___introduction_4"/><text:bookmark-start text:name="introduction"/>INTRODUCTION<text:bookmark-end text:name="__RefHeading___introduction_4"/><text:bookmark-end text:name="introduction"/></text:h>
      <text:p text:style-name="Text_20_body">1.1 Competitor dress restrictions are based on the following guideline principles.</text:p>
      <text:p text:style-name="Text_20_body">1.2 DanceSport has important artistic elements, which grooming and dress should enhance but not dominate.</text:p>
      <text:list text:style-name="List_20_1" text:continue-numbering="false">
        <text:list-item>
          <text:p text:style-name="List_20_1_Content_First"> Further dress restrictions are imposed on competitors to ensure that:</text:p>
        </text:list-item>
        <text:list-item>
          <text:p text:style-name="List_20_1_Content"> Entry into competition should be as accessible to as many people as possible.</text:p>
        </text:list-item>
        <text:list-item>
          <text:p text:style-name="List_20_1_Content"> The cost of entry should be as affordable as possible relative to the minimum standard of dress required for competition.</text:p>
        </text:list-item>
        <text:list-item>
          <text:p text:style-name="List_20_1_Content"> At the outset, the emphasis for competitors should be on ability, not dress. As competitors move through the grades more emphasis is given to grooming and dress but never to the exclusion of ability.</text:p>
        </text:list-item>
        <text:list-item>
          <text:p text:style-name="List_20_1_Content"> During the formative period of their introduction to DanceSport, new competitors and in particular sub-juvenile and juvenile competitors (as well as parents and coaches), should have virtually no other consideration than to develop their technical ability.</text:p>
        </text:list-item>
        <text:list-item>
          <text:p text:style-name="List_20_1_Content_Last"> The health of competitors does not suffer due to inappropriate footwear.</text:p>
        </text:list-item>
      </text:list>
      <text:h text:style-name="Heading_20_2" text:outline-level="2"><text:bookmark-start text:name="__RefHeading___general_provisions_5"/><text:bookmark-start text:name="general_provisions"/>GENERAL PROVISIONS<text:bookmark-end text:name="__RefHeading___general_provisions_5"/><text:bookmark-end text:name="general_provisions"/></text:h>
      <text:p text:style-name="Text_20_body">2.1 Competitors who breach the competition dress regulations while competing in a DanceSport Australia registered competition event are liable for disqualification from the event.</text:p>
      <text:p text:style-name="Text_20_body">2.2 The attention of competitors, parents and/or coaches is particularly drawn to these regulations, and to the fact that a breach of these rules is unfair to other competitors who have abided by the dress regulations.</text:p>
      <text:p text:style-name="Text_20_body">2.3 Competitors in Junior, Under 21, Adult and Masters must comply with these Dress Regulations.</text:p>
      <text:p text:style-name="Text_20_body">2.4 Competitors in all Recreational Division events must comply with the <text:span text:style-name="Strong_20_Emphasis">Dress Regulations</text:span> section for <text:span text:style-name="Strong_20_Emphasis">Recreational Division Restricted Dress.</text:span></text:p>
      <text:p text:style-name="Text_20_body">2.5 Formation Teams have the following dress restrictions:</text:p>
      <text:p text:style-name="Text_20_body">(a) For Standard and New Vogue, the men’s attire must be MIDNIGHT BLUE or BLACK</text:p>
      <text:p text:style-name="Text_20_body">(b) For Latin, the men’s attire may include colours, but all mean must have the same colour of attire.</text:p>
      <text:p text:style-name="Text_20_body">(c) No props allowed</text:p>
      <text:h text:style-name="Heading_20_2" text:outline-level="2"><text:bookmark-start text:name="__RefHeading___application_of_this_policy_6"/><text:bookmark-start text:name="application_of_this_policy"/>APPLICATION OF THIS POLICY<text:bookmark-end text:name="__RefHeading___application_of_this_policy_6"/><text:bookmark-end text:name="application_of_this_policy"/></text:h>
      <text:p text:style-name="Text_20_body">3.1 It is the responsibility of both parents and coaches to ensure that competitors adhere to and understand these dress regulations.</text:p>
      <text:p text:style-name="Text_20_body">3.2 It is the responsibility of the competition organiser of any DSA Registered competition to remind competitors of their obligations to adhere to the dress regulations.</text:p>
      <text:p text:style-name="Text_20_body">3.3 During the course of any competition event, it is the responsibility of the Chairperson of Adjudicators to inform any competitors that do not comply with these regulations.</text:p>
      <text:p text:style-name="Text_20_body">3.4 Competitors who do not comply with the regulations must be informed and will not be permitted to compete in the next round of competition if they are unable to meet these regulations.</text:p>
      <text:h text:style-name="Heading_20_2" text:outline-level="2"><text:bookmark-start text:name="__RefHeading___under_21_adult_masters_all_grades_and_professional_7"/><text:bookmark-start text:name="under_21_adult_masters_all_grades_and_professional"/>UNDER 21, ADULT, MASTERS ALL GRADES AND PROFESSIONAL<text:bookmark-end text:name="__RefHeading___under_21_adult_masters_all_grades_and_professional_7"/><text:bookmark-end text:name="under_21_adult_masters_all_grades_and_professional"/></text:h>
      <text:h text:style-name="Heading_20_2" text:outline-level="2"><text:bookmark-start text:name="__RefHeading___ladies_latin_8"/><text:bookmark-start text:name="ladies_latin"/>LADIES – LATIN<text:bookmark-end text:name="__RefHeading___ladies_latin_8"/><text:bookmark-end text:name="ladies_latin"/></text:h>
      <text:h text:style-name="Heading_20_2" text:outline-level="2"><text:bookmark-start text:name="__RefHeading___competition_dress_9"/><text:bookmark-start text:name="competition_dress"/>COMPETITION DRESS<text:bookmark-end text:name="__RefHeading___competition_dress_9"/><text:bookmark-end text:name="competition_dress"/></text:h>
      <text:list text:style-name="List_20_1" text:continue-numbering="false">
        <text:list-item>
          <text:p text:style-name="List_20_1_Content_First"> The cut of the dress should be of a style and cut not to offend.</text:p>
        </text:list-item>
        <text:list-item>
          <text:p text:style-name="List_20_1_Content"> No high panties or tangas</text:p>
        </text:list-item>
        <text:list-item>
          <text:p text:style-name="List_20_1_Content"> When standing the skirt should cover the panties completely</text:p>
        </text:list-item>
        <text:list-item>
          <text:p text:style-name="List_20_1_Content_Last"> It is preferable that the panties show as little as possible whilst dancing</text:p>
        </text:list-item>
      </text:list>
      <text:h text:style-name="Heading_20_2" text:outline-level="2"><text:bookmark-start text:name="__RefHeading___shoes_10"/><text:bookmark-start text:name="shoes"/>SHOES<text:bookmark-end text:name="__RefHeading___shoes_10"/><text:bookmark-end text:name="shoes"/></text:h>
      <text:list text:style-name="List_20_1" text:continue-numbering="false">
        <text:list-item>
          <text:p text:style-name="List_20_1_Content_First"> Ladies Latin sandal</text:p>
        </text:list-item>
        <text:list-item>
          <text:p text:style-name="List_20_1_Content_Last"> Soles and heels should be in good repair and not cause any damage to the dance floor</text:p>
        </text:list-item>
      </text:list>
      <text:h text:style-name="Heading_20_2" text:outline-level="2"><text:bookmark-start text:name="__RefHeading___jewellery_11"/><text:bookmark-start text:name="jewellery"/>JEWELLERY<text:bookmark-end text:name="__RefHeading___jewellery_11"/><text:bookmark-end text:name="jewellery"/></text:h>
      <text:list text:style-name="List_20_1" text:continue-numbering="false">
        <text:list-item>
          <text:p text:style-name="LastListParagraph_List_20_1_Content_First"> The Chairperson can ask the competitor to remove any item of jewellery if it presents danger to the dancer or to other competitors</text:p>
        </text:list-item>
      </text:list>
      <text:h text:style-name="Heading_20_2" text:outline-level="2"><text:bookmark-start text:name="__RefHeading___men_latin_12"/><text:bookmark-start text:name="men_latin"/>MEN – LATIN<text:bookmark-end text:name="__RefHeading___men_latin_12"/><text:bookmark-end text:name="men_latin"/></text:h>
      <text:h text:style-name="Heading_20_2" text:outline-level="2"><text:bookmark-start text:name="__RefHeading___attire_13"/><text:bookmark-start text:name="attire"/>ATTIRE<text:bookmark-end text:name="__RefHeading___attire_13"/><text:bookmark-end text:name="attire"/></text:h>
      <text:list text:style-name="List_20_1" text:continue-numbering="false">
        <text:list-item>
          <text:p text:style-name="List_20_1_Content_First"> BLACK trousers preferred</text:p>
        </text:list-item>
        <text:list-item>
          <text:p text:style-name="List_20_1_Content"> Any colour shirt or top</text:p>
        </text:list-item>
        <text:list-item>
          <text:p text:style-name="List_20_1_Content_Last"> No singlets allowed</text:p>
        </text:list-item>
      </text:list>
      <text:h text:style-name="Heading_20_2" text:outline-level="2"><text:bookmark-start text:name="__RefHeading___shoes_14"/><text:bookmark-start text:name="shoes1"/>SHOES<text:bookmark-end text:name="__RefHeading___shoes_14"/><text:bookmark-end text:name="shoes1"/></text:h>
      <text:list text:style-name="List_20_1" text:continue-numbering="false">
        <text:list-item>
          <text:p text:style-name="List_20_1_Content_First"> Men’s Latin shoes</text:p>
        </text:list-item>
        <text:list-item>
          <text:p text:style-name="List_20_1_Content_Last"> Soles and heels should be in good repair and not cause any damage to the dance floor</text:p>
        </text:list-item>
      </text:list>
      <text:h text:style-name="Heading_20_2" text:outline-level="2"><text:bookmark-start text:name="__RefHeading___jewellery_15"/><text:bookmark-start text:name="jewellery1"/>JEWELLERY<text:bookmark-end text:name="__RefHeading___jewellery_15"/><text:bookmark-end text:name="jewellery1"/></text:h>
      <text:list text:style-name="List_20_1" text:continue-numbering="false">
        <text:list-item>
          <text:p text:style-name="LastListParagraph_List_20_1_Content_First"> The Chairperson can ask the competitor to remove any item of jewellery if it presents danger to the dancer or to other competitors</text:p>
        </text:list-item>
      </text:list>
      <text:h text:style-name="Heading_20_2" text:outline-level="2"><text:bookmark-start text:name="__RefHeading___ladies_standard_and_new_vogue_16"/><text:bookmark-start text:name="ladies_standard_and_new_vogue"/>LADIES – STANDARD AND NEW VOGUE<text:bookmark-end text:name="__RefHeading___ladies_standard_and_new_vogue_16"/><text:bookmark-end text:name="ladies_standard_and_new_vogue"/></text:h>
      <text:h text:style-name="Heading_20_2" text:outline-level="2"><text:bookmark-start text:name="__RefHeading___competition_dress_17"/><text:bookmark-start text:name="competition_dress1"/>COMPETITION DRESS<text:bookmark-end text:name="__RefHeading___competition_dress_17"/><text:bookmark-end text:name="competition_dress1"/></text:h>
      <text:list text:style-name="List_20_1" text:continue-numbering="false">
        <text:list-item>
          <text:p text:style-name="LastListParagraph_List_20_1_Content_First"> The cut of the dress should be of a style and cut not to offend.</text:p>
        </text:list-item>
      </text:list>
      <text:h text:style-name="Heading_20_2" text:outline-level="2"><text:bookmark-start text:name="__RefHeading___shoes_18"/><text:bookmark-start text:name="shoes2"/>SHOES<text:bookmark-end text:name="__RefHeading___shoes_18"/><text:bookmark-end text:name="shoes2"/></text:h>
      <text:list text:style-name="List_20_1" text:continue-numbering="false">
        <text:list-item>
          <text:p text:style-name="List_20_1_Content_First"> Ladies Ballroom shoe</text:p>
        </text:list-item>
        <text:list-item>
          <text:p text:style-name="List_20_1_Content_Last"> Soles and heels should be in good repair and not cause any damage to the dance floor</text:p>
        </text:list-item>
      </text:list>
      <text:h text:style-name="Heading_20_2" text:outline-level="2"><text:bookmark-start text:name="__RefHeading___jewellery_19"/><text:bookmark-start text:name="jewellery2"/>JEWELLERY<text:bookmark-end text:name="__RefHeading___jewellery_19"/><text:bookmark-end text:name="jewellery2"/></text:h>
      <text:list text:style-name="List_20_1" text:continue-numbering="false">
        <text:list-item>
          <text:p text:style-name="LastListParagraph_List_20_1_Content_First"> The Chairperson can ask the competitor to remove any item of jewellery if it presents danger to the dancer or to other competitors</text:p>
        </text:list-item>
      </text:list>
      <text:h text:style-name="Heading_20_2" text:outline-level="2"><text:bookmark-start text:name="__RefHeading___men_standard_and_new_vogue_20"/><text:bookmark-start text:name="men_standard_and_new_vogue"/>MEN – STANDARD AND NEW VOGUE<text:bookmark-end text:name="__RefHeading___men_standard_and_new_vogue_20"/><text:bookmark-end text:name="men_standard_and_new_vogue"/></text:h>
      <text:h text:style-name="Heading_20_2" text:outline-level="2"><text:bookmark-start text:name="__RefHeading___attire_21"/><text:bookmark-start text:name="attire1"/>ATTIRE<text:bookmark-end text:name="__RefHeading___attire_21"/><text:bookmark-end text:name="attire1"/></text:h>
      <text:list text:style-name="List_20_1" text:continue-numbering="false">
        <text:list-item>
          <text:p text:style-name="List_20_1_Content_First"> Tail Suit in BLACK, MIDNIGHT BLUE or GREY will all the accessories (dress shirt, bow tie, studs etc)</text:p>
        </text:list-item>
        <text:list-item>
          <text:p text:style-name="List_20_1_Content"> Lounge or Dinner Suit in BLACK or DARK GREY with conventional shirt and tie</text:p>
        </text:list-item>
        <text:list-item>
          <text:p text:style-name="List_20_1_Content_Last"> BLACK trouser with conventional BLACK or WHITE long sleeved shirt, tie and BLACK vest</text:p>
        </text:list-item>
      </text:list>
      <text:h text:style-name="Heading_20_2" text:outline-level="2"><text:bookmark-start text:name="__RefHeading___shoes_22"/><text:bookmark-start text:name="shoes3"/>SHOES<text:bookmark-end text:name="__RefHeading___shoes_22"/><text:bookmark-end text:name="shoes3"/></text:h>
      <text:list text:style-name="List_20_1" text:continue-numbering="false">
        <text:list-item>
          <text:p text:style-name="List_20_1_Content_First"> Men’s Ballroom shoes</text:p>
        </text:list-item>
        <text:list-item>
          <text:p text:style-name="List_20_1_Content_Last"> Soles and heels should be in good repair and not cause any damage to the dance floor</text:p>
        </text:list-item>
      </text:list>
      <text:p text:style-name="Text_20_body"><text:span text:style-name="Strong_20_Emphasis">Note</text:span>:</text:p>
      <text:list text:style-name="List_20_1" text:continue-numbering="false">
        <text:list-item>
          <text:p text:style-name="LastListParagraph_List_20_1_Content_First"> Competitors competing in a WDSF event, must comply with the WDSF Dress Rules in force at the time.</text:p>
        </text:list-item>
      </text:list>
      <text:p text:style-name="Text_20_body"><text:span text:style-name="Strong_20_Emphasis">RESTRICTED DRESS FOR ALL</text:span></text:p>
      <text:h text:style-name="Heading_20_2" text:outline-level="2"><text:bookmark-start text:name="__RefHeading___recreational_division_competitors_23"/><text:bookmark-start text:name="recreational_division_competitors"/>RECREATIONAL DIVISION COMPETITORS<text:bookmark-end text:name="__RefHeading___recreational_division_competitors_23"/><text:bookmark-end text:name="recreational_division_competitors"/></text:h>
      <text:p text:style-name="Text_20_body"><text:span text:style-name="Strong_20_Emphasis">UNDER 21, ADULT, MASTERS</text:span></text:p>
      <text:h text:style-name="Heading_20_2" text:outline-level="2"><text:bookmark-start text:name="__RefHeading___ladies_standard_latin_and_new_vogue_24"/><text:bookmark-start text:name="ladies_standard_latin_and_new_vogue"/>LADIES – STANDARD, LATIN AND NEW VOGUE<text:bookmark-end text:name="__RefHeading___ladies_standard_latin_and_new_vogue_24"/><text:bookmark-end text:name="ladies_standard_latin_and_new_vogue"/></text:h>
      <text:h text:style-name="Heading_20_2" text:outline-level="2"><text:bookmark-start text:name="__RefHeading___dress_all_styles_25"/><text:bookmark-start text:name="dress_all_styles"/>DRESS (ALL STYLES)<text:bookmark-end text:name="__RefHeading___dress_all_styles_25"/><text:bookmark-end text:name="dress_all_styles"/></text:h>
      <text:list text:style-name="List_20_1" text:continue-numbering="false">
        <text:list-item>
          <text:p text:style-name="List_20_1_Content_First"> The wearing of competition dress is NOT allowed</text:p>
        </text:list-item>
        <text:list-item>
          <text:p text:style-name="List_20_1_Content_Last"> Ready-made street wear must be worn</text:p>
        </text:list-item>
      </text:list>
      <text:h text:style-name="Heading_20_2" text:outline-level="2"><text:bookmark-start text:name="__RefHeading___fabric_26"/><text:bookmark-start text:name="fabric"/>FABRIC<text:bookmark-end text:name="__RefHeading___fabric_26"/><text:bookmark-end text:name="fabric"/></text:h>
      <text:list text:style-name="List_20_1" text:continue-numbering="false">
        <text:list-item>
          <text:p text:style-name="LastListParagraph_List_20_1_Content_First"> No metallic or diamante sequin materials are allowed</text:p>
        </text:list-item>
      </text:list>
      <text:h text:style-name="Heading_20_2" text:outline-level="2"><text:bookmark-start text:name="__RefHeading___decoration_27"/><text:bookmark-start text:name="decoration"/>DECORATION<text:bookmark-end text:name="__RefHeading___decoration_27"/><text:bookmark-end text:name="decoration"/></text:h>
      <text:list text:style-name="List_20_1" text:continue-numbering="false">
        <text:list-item>
          <text:p text:style-name="List_20_1_Content_First"> No decoration allowed (No rhinestones, sequins, feathers, fringe, lace applications, pearls, etc)</text:p>
        </text:list-item>
        <text:list-item>
          <text:p text:style-name="List_20_1_Content_Last"> No arm floats allowed</text:p>
        </text:list-item>
      </text:list>
      <text:h text:style-name="Heading_20_2" text:outline-level="2"><text:bookmark-start text:name="__RefHeading___shoes_28"/><text:bookmark-start text:name="shoes4"/>SHOES<text:bookmark-end text:name="__RefHeading___shoes_28"/><text:bookmark-end text:name="shoes4"/></text:h>
      <text:list text:style-name="List_20_1" text:continue-numbering="false">
        <text:list-item>
          <text:p text:style-name="List_20_1_Content_First"> Normal day wear or dance shoes may be worn</text:p>
        </text:list-item>
        <text:list-item>
          <text:p text:style-name="List_20_1_Content_Last"> Soles and heels should be in good repair and not cause any damage to the dance floor</text:p>
        </text:list-item>
      </text:list>
      <text:h text:style-name="Heading_20_2" text:outline-level="2"><text:bookmark-start text:name="__RefHeading___hairstyles_and_general_make-up_29"/><text:bookmark-start text:name="hairstyles_and_general_make-up"/>HAIRSTYLES AND GENERAL MAKE-UP<text:bookmark-end text:name="__RefHeading___hairstyles_and_general_make-up_29"/><text:bookmark-end text:name="hairstyles_and_general_make-up"/></text:h>
      <text:list text:style-name="List_20_1" text:continue-numbering="false">
        <text:list-item>
          <text:p text:style-name="List_20_1_Content_First"> Sensible choice of hairstyle to be used</text:p>
        </text:list-item>
        <text:list-item>
          <text:p text:style-name="List_20_1_Content"> No diamantes or similar, to be used on hair.</text:p>
        </text:list-item>
        <text:list-item>
          <text:p text:style-name="List_20_1_Content"> No hairpiece, comb clip or any other item in or on hair</text:p>
        </text:list-item>
        <text:list-item>
          <text:p text:style-name="List_20_1_Content"> No hat cap or hair covering</text:p>
        </text:list-item>
        <text:list-item>
          <text:p text:style-name="List_20_1_Content_Last"> For neatness hair can be tied with a rubber band, elastic or with what is commonly recognised as a scrunchy</text:p>
        </text:list-item>
      </text:list>
      <text:h text:style-name="Heading_20_2" text:outline-level="2"><text:bookmark-start text:name="__RefHeading___jewellery_30"/><text:bookmark-start text:name="jewellery3"/>JEWELLERY<text:bookmark-end text:name="__RefHeading___jewellery_30"/><text:bookmark-end text:name="jewellery3"/></text:h>
      <text:list text:style-name="List_20_1" text:continue-numbering="false">
        <text:list-item>
          <text:p text:style-name="List_20_1_Content_First"> Earrings if worn, must be plain gold or silver studs</text:p>
        </text:list-item>
        <text:list-item>
          <text:p text:style-name="List_20_1_Content"> No evening dress earrings to be worn</text:p>
        </text:list-item>
        <text:list-item>
          <text:p text:style-name="List_20_1_Content_Last"> No diamante jewellery, bangles, or necklaces to be worn</text:p>
        </text:list-item>
      </text:list>
      <text:h text:style-name="Heading_20_2" text:outline-level="2"><text:bookmark-start text:name="__RefHeading___mens_standard_latin_and_new_vogue_31"/><text:bookmark-start text:name="mens_standard_latin_and_new_vogue"/>MENS – STANDARD, LATIN AND NEW VOGUE<text:bookmark-end text:name="__RefHeading___mens_standard_latin_and_new_vogue_31"/><text:bookmark-end text:name="mens_standard_latin_and_new_vogue"/></text:h>
      <text:h text:style-name="Heading_20_2" text:outline-level="2"><text:bookmark-start text:name="__RefHeading___attire_all_styles_32"/><text:bookmark-start text:name="attire_all_styles"/>ATTIRE (ALL STYLES)<text:bookmark-end text:name="__RefHeading___attire_all_styles_32"/><text:bookmark-end text:name="attire_all_styles"/></text:h>
      <text:list text:style-name="List_20_1" text:continue-numbering="false">
        <text:list-item>
          <text:p text:style-name="List_20_1_Content_First"> To be classified as general daywear, e.g. trousers and shirt</text:p>
        </text:list-item>
        <text:list-item>
          <text:p text:style-name="List_20_1_Content"> The wearing of Latin style trousers is allowed</text:p>
        </text:list-item>
        <text:list-item>
          <text:p text:style-name="List_20_1_Content_Last"> NO singlets allowed</text:p>
        </text:list-item>
      </text:list>
      <text:h text:style-name="Heading_20_2" text:outline-level="2"><text:bookmark-start text:name="__RefHeading___shoes_33"/><text:bookmark-start text:name="shoes5"/>SHOES<text:bookmark-end text:name="__RefHeading___shoes_33"/><text:bookmark-end text:name="shoes5"/></text:h>
      <text:list text:style-name="List_20_1" text:continue-numbering="false">
        <text:list-item>
          <text:p text:style-name="List_20_1_Content_First"> Normal day wear or dance shows may be worn</text:p>
        </text:list-item>
        <text:list-item>
          <text:p text:style-name="List_20_1_Content_Last"> Soles and heels should be in good repair and not cause any damage to the dance floo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1::21:44</meta:creation-date>
    <dc:creator>Generated</dc:creator>
    <dc:date>2026-09-10T01::21:44</dc:date>
    <dc:language>en-US</dc:language>
    <meta:editing-cycles>1</meta:editing-cycles>
    <meta:editing-duration>PT0S</meta:editing-duration>
    <dc:title>rules:appendix2_adult_dress</dc:title>
  </office:meta>
</office:document-meta>
</file>