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069c06d7f22115e3551d4ab16ab2f74.jpeg"/>
  <manifest:file-entry manifest:media-type="image/jpeg" manifest:full-path="Pictures/0c3c3f4c765e216becd095e1b869bacf.jpeg"/>
  <manifest:file-entry manifest:media-type="image/jpeg" manifest:full-path="Pictures/ae4ba5bb4b27d3891b00adbe54703b81.jpeg"/>
  <manifest:file-entry manifest:media-type="image/jpeg" manifest:full-path="Pictures/ca539a31b3bf1441658aecff5f0eb2ec.jpeg"/>
  <manifest:file-entry manifest:media-type="image/jpeg" manifest:full-path="Pictures/a9ad33bdef2cb2584ac54ccba7edc4c2.jpeg"/>
  <manifest:file-entry manifest:media-type="image/jpeg" manifest:full-path="Pictures/ce4bdaa79250bc82998819450f324e7d.jpeg"/>
  <manifest:file-entry manifest:media-type="image/jpeg" manifest:full-path="Pictures/ea0c67b55b5e29f346121ca68e9f22b6.jpeg"/>
  <manifest:file-entry manifest:media-type="image/jpeg" manifest:full-path="Pictures/2e2de165d21ab3bd8491ded2212a6dc8.jpeg"/>
  <manifest:file-entry manifest:media-type="image/jpeg" manifest:full-path="Pictures/1b2be4d6a7c7d0ba08e53020480e5538.jpeg"/>
  <manifest:file-entry manifest:media-type="image/jpeg" manifest:full-path="Pictures/944c52c51f7a063359daa66c6b3b1a41.jpeg"/>
  <manifest:file-entry manifest:media-type="image/jpeg" manifest:full-path="Pictures/ea47ab148716f7cbaf03db4decb97fd7.jpeg"/>
  <manifest:file-entry manifest:media-type="image/jpeg" manifest:full-path="Pictures/e599ab5ab058c18cbef52a64c00347f3.jpeg"/>
  <manifest:file-entry manifest:media-type="image/jpeg" manifest:full-path="Pictures/d4c0e29d037e975db77d640be671817f.jpeg"/>
  <manifest:file-entry manifest:media-type="image/jpeg" manifest:full-path="Pictures/59cdf9fd4ae2b8e4c2cb8903dd8721fd.jpeg"/>
  <manifest:file-entry manifest:media-type="image/jpeg" manifest:full-path="Pictures/ec601a02f3cd375a9a8c451dc1b44e09.jpeg"/>
  <manifest:file-entry manifest:media-type="image/jpeg" manifest:full-path="Pictures/1c59892cd285ff1e135377c5c326baa6.jpeg"/>
  <manifest:file-entry manifest:media-type="image/jpeg" manifest:full-path="Pictures/32870272ae4356aa01c0dd73f8e723a3.jpeg"/>
  <manifest:file-entry manifest:media-type="image/jpeg" manifest:full-path="Pictures/1f4471c87e60921157c0a6cb0c61c852.jpeg"/>
  <manifest:file-entry manifest:media-type="image/jpeg" manifest:full-path="Pictures/a98ee3dc622974eed5eab5552b4553b6.jpeg"/>
  <manifest:file-entry manifest:media-type="image/jpeg" manifest:full-path="Pictures/bef45634b53ace39d0af90e13b696bc0.jpeg"/>
  <manifest:file-entry manifest:media-type="image/jpeg" manifest:full-path="Pictures/6ced854875f5d09e910517acbe790955.jpeg"/>
  <manifest:file-entry manifest:media-type="image/jpeg" manifest:full-path="Pictures/4ebe9a4cb3af4d75d91e54e8a76dcb11.jpeg"/>
  <manifest:file-entry manifest:media-type="image/jpeg" manifest:full-path="Pictures/a7fd1211c77892dceca8f9c25044568d.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les:appendix1_under16_dress"/><text:bookmark-start text:name="__RefHeading___appendix_1_under_16_sub-juvenile_juvenile_dress_restrictions_1"/><text:bookmark-start text:name="appendix_1_under_16_sub-juvenile_juvenile_dress_restrictions"/>Appendix 1 — Under 16 (Sub-Juvenile &amp; Juvenile) Dress Restrictions<text:bookmark-end text:name="__RefHeading___appendix_1_under_16_sub-juvenile_juvenile_dress_restrictions_1"/><text:bookmark-end text:name="appendix_1_under_16_sub-juvenile_juvenile_dress_restrictions"/></text:h>
      <text:h text:style-name="Heading_20_2" text:outline-level="2"><text:bookmark-start text:name="__RefHeading___under_16_division_sub-juvenile_and_juvenile_2"/><text:bookmark-start text:name="under_16_division_sub-juvenile_and_juvenile"/>UNDER 16 DIVISION – SUB-JUVENILE AND JUVENILE<text:bookmark-end text:name="__RefHeading___under_16_division_sub-juvenile_and_juvenile_2"/><text:bookmark-end text:name="under_16_division_sub-juvenile_and_juvenile"/></text:h>
      <text:h text:style-name="Heading_20_2" text:outline-level="2"><text:bookmark-start text:name="__RefHeading___dress_restrictions_3"/><text:bookmark-start text:name="dress_restrictions"/>DRESS RESTRICTIONS<text:bookmark-end text:name="__RefHeading___dress_restrictions_3"/><text:bookmark-end text:name="dress_restrictions"/></text:h>
      <text:h text:style-name="Heading_20_2" text:outline-level="2"><text:bookmark-start text:name="__RefHeading___introduction_4"/><text:bookmark-start text:name="introduction"/>INTRODUCTION<text:bookmark-end text:name="__RefHeading___introduction_4"/><text:bookmark-end text:name="introduction"/></text:h>
      <text:p text:style-name="Text_20_body">1.1 Competitor dress restrictions are based on the following guideline principles.</text:p>
      <text:p text:style-name="Text_20_body">1.2 DanceSport has important artistic elements, which grooming and dress should enhance but not dominate.</text:p>
      <text:list text:style-name="List_20_1" text:continue-numbering="false">
        <text:list-item>
          <text:p text:style-name="LastListParagraph_List_20_1_Content_First"> Further dress restrictions are imposed on juvenile competitors to ensure that:</text:p>
        </text:list-item>
      </text:list>
      <text:p text:style-name="Text_20_body">1.3.1 Entry into competition should be as accessible to as many people as possible. The cost of entry should be as affordable as possible relative to the minimum standard of dress required for competition.</text:p>
      <text:list text:style-name="List_20_1" text:continue-numbering="false">
        <text:list-item>
          <text:p text:style-name="List_20_1_Content_First"> At the outset, the emphasis for competitors should be on ability, not dress. As competitors move through the grades more emphasis is given to grooming and dress but never to the exclusion of ability.</text:p>
        </text:list-item>
        <text:list-item>
          <text:p text:style-name="List_20_1_Content"> During the formative period of their introduction to DanceSport, new competitors and in particular sub-juvenile and juvenile competitors (as well as parents and coaches), should have virtually no other consideration than to develop their technical ability.</text:p>
        </text:list-item>
        <text:list-item>
          <text:p text:style-name="List_20_1_Content_Last"> The health of sub-juvenile and juvenile competitors does not suffer due to inappropriate footwear.</text:p>
        </text:list-item>
      </text:list>
      <text:p text:style-name="Text_20_body"><text:line-break/></text:p>
      <text:h text:style-name="Heading_20_2" text:outline-level="2"><text:bookmark-start text:name="__RefHeading___general_provisions_5"/><text:bookmark-start text:name="general_provisions"/>GENERAL PROVISIONS<text:bookmark-end text:name="__RefHeading___general_provisions_5"/><text:bookmark-end text:name="general_provisions"/></text:h>
      <text:p text:style-name="Text_20_body">2.1 Competitors in sub-juvenile and juvenile events must comply with all of the dress regulations set out in this document.</text:p>
      <text:p text:style-name="Text_20_body"><text:line-break/>
2.2 The attention of parents and/or coaches of sub-juvenile and juvenile competitors is particularly drawn to these regulations, and to the fact that a breach of these rules is unfair to other competitors who have abided by the dress regulations.</text:p>
      <text:p text:style-name="Text_20_body"><text:line-break/>
2.3 Competitors who breach the competition dress regulations while competing in a DanceSport Australia registered competition event are liable for disqualification from the event.</text:p>
      <text:p text:style-name="Text_20_body"><text:line-break/></text:p>
      <text:h text:style-name="Heading_20_2" text:outline-level="2"><text:bookmark-start text:name="__RefHeading___application_of_this_policy_6"/><text:bookmark-start text:name="application_of_this_policy"/>APPLICATION OF THIS POLICY<text:bookmark-end text:name="__RefHeading___application_of_this_policy_6"/><text:bookmark-end text:name="application_of_this_policy"/></text:h>
      <text:p text:style-name="Text_20_body">3.1 It is the responsibility of both parents and coaches to ensure that competitors adhere to and understand these dress regulations.</text:p>
      <text:p text:style-name="Text_20_body">3.2 It is the responsibility of the competition organiser of any DSA Registered competition to remind competitors of their obligations to adhere to the dress regulations.</text:p>
      <text:p text:style-name="Text_20_body">3.3 During the course of any competition event, it is the responsibility of the Chairperson of Adjudicators to inform any competitors that do not comply with these regulations.</text:p>
      <text:p text:style-name="Text_20_body">3.4 Competitors who do not comply with the regulations must be informed and will not be permitted to compete in the next round of competition if they are unable to meet these regulations.</text:p>
      <text:p text:style-name="Text_20_body"><text:line-break/></text:p>
      <text:h text:style-name="Heading_20_2" text:outline-level="2"><text:bookmark-start text:name="__RefHeading___girls_dresses_standard_latin_and_new_vogue_7"/><text:bookmark-start text:name="girls_dresses_standard_latin_and_new_vogue"/>GIRLS DRESSES – STANDARD, LATIN AND NEW VOGUE<text:bookmark-end text:name="__RefHeading___girls_dresses_standard_latin_and_new_vogue_7"/><text:bookmark-end text:name="girls_dresses_standard_latin_and_new_vogue"/></text:h>
      <text:p text:style-name="Text_20_body">Dresses <text:span text:style-name="Strong_20_Emphasis">MUST NOT</text:span> be decorated in part lace panels, motifs, bows, ribbons, gloves or buttons.</text:p>
      <text:p text:style-name="Text_20_body"><text:line-break/></text:p>
      <text:h text:style-name="Heading_20_2" text:outline-level="2"><text:bookmark-start text:name="__RefHeading___fabrics_allowed_8"/><text:bookmark-start text:name="fabrics_allowed"/>FABRICS – ALLOWED<text:bookmark-end text:name="__RefHeading___fabrics_allowed_8"/><text:bookmark-end text:name="fabrics_allowed"/></text:h>
      <text:p text:style-name="Text_20_body">A combination of fabrics is allowed but <text:span text:style-name="Strong_20_Emphasis">MUST</text:span> be all the same colour or same colour dye match throughout.</text:p>
      <text:p text:style-name="Text_20_body">The following list of fabrics <text:span text:style-name="Strong_20_Emphasis">IS</text:span> allowed:</text:p>
      <text:list text:style-name="List_20_1" text:continue-numbering="false">
        <text:list-item>
          <text:p text:style-name="List_20_1_Content_First"> Dance crepe</text:p>
        </text:list-item>
        <text:list-item>
          <text:p text:style-name="List_20_1_Content"> Nylon</text:p>
        </text:list-item>
        <text:list-item>
          <text:p text:style-name="List_20_1_Content"> Jersey</text:p>
        </text:list-item>
        <text:list-item>
          <text:p text:style-name="List_20_1_Content"> Lycra</text:p>
        </text:list-item>
        <text:list-item>
          <text:p text:style-name="List_20_1_Content"> Stretch satin</text:p>
        </text:list-item>
        <text:list-item>
          <text:p text:style-name="List_20_1_Content"> Organza chiffon</text:p>
        </text:list-item>
        <text:list-item>
          <text:p text:style-name="List_20_1_Content"> Satin chiffon</text:p>
        </text:list-item>
        <text:list-item>
          <text:p text:style-name="List_20_1_Content"> Velvet</text:p>
        </text:list-item>
        <text:list-item>
          <text:p text:style-name="List_20_1_Content_Last"> Stretch mesh and stretch lace are both allowed but this needs to be lined to the sweetheart line or chest area with either nude/tan coloured fabric, or the same-coloured fabric. This does not apply to the sleeves.</text:p>
        </text:list-item>
      </text:list>
      <text:p text:style-name="Text_20_body">The following list of fabrics IS NOT allowed:</text:p>
      <text:list text:style-name="List_20_1" text:continue-numbering="false">
        <text:list-item>
          <text:p text:style-name="List_20_1_Content_First"> Metallic material</text:p>
        </text:list-item>
        <text:list-item>
          <text:p text:style-name="List_20_1_Content"> Lurex</text:p>
        </text:list-item>
        <text:list-item>
          <text:p text:style-name="List_20_1_Content"> Metallic thread</text:p>
        </text:list-item>
        <text:list-item>
          <text:p text:style-name="List_20_1_Content_Last"> Sequin fabric</text:p>
        </text:list-item>
      </text:list>
      <text:p text:style-name="Text_20_body"><text:line-break/></text:p>
      <text:h text:style-name="Heading_20_2" text:outline-level="2"><text:bookmark-start text:name="__RefHeading___dress_style_9"/><text:bookmark-start text:name="dress_style"/>DRESS STYLE<text:bookmark-end text:name="__RefHeading___dress_style_9"/><text:bookmark-end text:name="dress_style"/></text:h>
      <text:p text:style-name="Text_20_body">Dress can consist of any of the following combinations, and must be the same colour:</text:p>
      <text:list text:style-name="List_20_1" text:continue-numbering="false">
        <text:list-item>
          <text:p text:style-name="LastListParagraph_List_20_1_Content_First"> Leotard and skirt</text:p>
        </text:list-item>
      </text:list>
      <text:p text:style-name="Text_20_body"><draw:frame draw:style-name="media" draw:name="0" text:anchor-type="as-char" draw:z-index="0" svg:width="13.282083333333cm" svg:height="10.133541666667cm"><draw:image xlink:href="Pictures/9069c06d7f22115e3551d4ab16ab2f74.jpeg" xlink:type="simple" xlink:show="embed" xlink:actuate="onLoad"/></draw:frame></text:p>
      <text:list text:style-name="List_20_1" text:continue-numbering="false">
        <text:list-item>
          <text:p text:style-name="LastListParagraph_List_20_1_Content_First"> Dress with panties</text:p>
        </text:list-item>
      </text:list>
      <text:p text:style-name="Text_20_body"><draw:frame draw:style-name="media" draw:name="1" text:anchor-type="as-char" draw:z-index="1" svg:width="10.874375cm" svg:height="10.00125cm"><draw:image xlink:href="Pictures/0c3c3f4c765e216becd095e1b869bacf.jpeg" xlink:type="simple" xlink:show="embed" xlink:actuate="onLoad"/></draw:frame></text:p>
      <text:list text:style-name="List_20_1" text:continue-numbering="false">
        <text:list-item>
          <text:p text:style-name="LastListParagraph_List_20_1_Content_First"> Leotard with skirt attached</text:p>
        </text:list-item>
      </text:list>
      <text:p text:style-name="Text_20_body"><draw:frame draw:style-name="media" draw:name="2" text:anchor-type="as-char" draw:z-index="2" svg:width="10.768541666667cm" svg:height="11.641666666667cm"><draw:image xlink:href="Pictures/ae4ba5bb4b27d3891b00adbe54703b81.jpeg" xlink:type="simple" xlink:show="embed" xlink:actuate="onLoad"/></draw:frame></text:p>
      <text:p text:style-name="Text_20_body"><text:line-break/></text:p>
      <text:h text:style-name="Heading_20_2" text:outline-level="2"><text:bookmark-start text:name="__RefHeading___bodice_10"/><text:bookmark-start text:name="bodice"/>BODICE<text:bookmark-end text:name="__RefHeading___bodice_10"/><text:bookmark-end text:name="bodice"/></text:h>
      <text:list text:style-name="List_20_1" text:continue-numbering="false">
        <text:list-item>
          <text:p text:style-name="List_20_1_Content_First"> Length of bodice can be waist or hipline (drop waist – no lower than the widest part of the hip).</text:p>
        </text:list-item>
        <text:list-item>
          <text:p text:style-name="List_20_1_Content"> “V” shape can be used but not be lower than 5cm below waist at sides.</text:p>
        </text:list-item>
        <text:list-item>
          <text:p text:style-name="List_20_1_Content"> Sash or belt not to be more than 5cms to cover join or to attach the skirt, this must be sewn into the garment.</text:p>
        </text:list-item>
        <text:list-item>
          <text:p text:style-name="List_20_1_Content_Last"> Buttons and sashes can be used for fastening purposes only and must be the same colour (no brass or similar buttons).</text:p>
        </text:list-item>
      </text:list>
      <text:p text:style-name="Text_20_body"><text:line-break/></text:p>
      <text:h text:style-name="Heading_20_2" text:outline-level="2"><text:bookmark-start text:name="__RefHeading___neck_lines_-_front_11"/><text:bookmark-start text:name="neck_lines_-_front"/>NECK LINES - FRONT<text:bookmark-end text:name="__RefHeading___neck_lines_-_front_11"/><text:bookmark-end text:name="neck_lines_-_front"/></text:h>
      <text:p text:style-name="Text_20_body">The following <text:span text:style-name="Strong_20_Emphasis">FRONT</text:span> necklines are allowed:</text:p>
      <text:list text:style-name="List_20_1" text:continue-numbering="false">
        <text:list-item>
          <text:p text:style-name="LastListParagraph_List_20_1_Content_First"> High</text:p>
        </text:list-item>
      </text:list>
      <text:p text:style-name="Text_20_body"><draw:frame draw:style-name="media" draw:name="3" text:anchor-type="as-char" draw:z-index="3" svg:width="6.0854166666667cm" style:rel-width="100%" svg:height="3.7041666666667cm" style:rel-height="scale"><draw:image xlink:href="Pictures/ca539a31b3bf1441658aecff5f0eb2ec.jpeg" xlink:type="simple" xlink:show="embed" xlink:actuate="onLoad"/></draw:frame></text:p>
      <text:list text:style-name="List_20_1" text:continue-numbering="false">
        <text:list-item>
          <text:p text:style-name="LastListParagraph_List_20_1_Content_First"> Square</text:p>
        </text:list-item>
      </text:list>
      <text:p text:style-name="Text_20_body"><draw:frame draw:style-name="media" draw:name="4" text:anchor-type="as-char" draw:z-index="4" svg:width="6.19125cm" style:rel-width="100%" svg:height="3.65125cm" style:rel-height="scale"><draw:image xlink:href="Pictures/a9ad33bdef2cb2584ac54ccba7edc4c2.jpeg" xlink:type="simple" xlink:show="embed" xlink:actuate="onLoad"/></draw:frame></text:p>
      <text:list text:style-name="List_20_1" text:continue-numbering="false">
        <text:list-item>
          <text:p text:style-name="LastListParagraph_List_20_1_Content_First"> V Shaped</text:p>
        </text:list-item>
      </text:list>
      <text:p text:style-name="Text_20_body"><draw:frame draw:style-name="media" draw:name="5" text:anchor-type="as-char" draw:z-index="5" svg:width="5.8472916666667cm" style:rel-width="100%" svg:height="3.5983333333333cm" style:rel-height="scale"><draw:image xlink:href="Pictures/ce4bdaa79250bc82998819450f324e7d.jpeg" xlink:type="simple" xlink:show="embed" xlink:actuate="onLoad"/></draw:frame></text:p>
      <text:list text:style-name="List_20_1" text:continue-numbering="false">
        <text:list-item>
          <text:p text:style-name="LastListParagraph_List_20_1_Content_First"> Scooped</text:p>
        </text:list-item>
      </text:list>
      <text:p text:style-name="Text_20_body"><draw:frame draw:style-name="media" draw:name="6" text:anchor-type="as-char" draw:z-index="6" svg:width="5.794375cm" style:rel-width="100%" svg:height="3.1220833333333cm" style:rel-height="scale"><draw:image xlink:href="Pictures/ea0c67b55b5e29f346121ca68e9f22b6.jpeg" xlink:type="simple" xlink:show="embed" xlink:actuate="onLoad"/></draw:frame></text:p>
      <text:list text:style-name="List_20_1" text:continue-numbering="false">
        <text:list-item>
          <text:p text:style-name="LastListParagraph_List_20_1_Content_First"> Boat</text:p>
        </text:list-item>
      </text:list>
      <text:p text:style-name="Text_20_body"><draw:frame draw:style-name="media" draw:name="7" text:anchor-type="as-char" draw:z-index="7" svg:width="6.429375cm" style:rel-width="100%" svg:height="3.3072916666667cm" style:rel-height="scale"><draw:image xlink:href="Pictures/2e2de165d21ab3bd8491ded2212a6dc8.jpeg" xlink:type="simple" xlink:show="embed" xlink:actuate="onLoad"/></draw:frame></text:p>
      <text:list text:style-name="List_20_1" text:continue-numbering="false">
        <text:list-item>
          <text:p text:style-name="LastListParagraph_List_20_1_Content_First"> Sweetheart</text:p>
        </text:list-item>
      </text:list>
      <text:p text:style-name="Text_20_body"><draw:frame draw:style-name="media" draw:name="8" text:anchor-type="as-char" draw:z-index="8" svg:width="12.303125cm" svg:height="3.571875cm"><draw:image xlink:href="Pictures/1b2be4d6a7c7d0ba08e53020480e5538.jpeg" xlink:type="simple" xlink:show="embed" xlink:actuate="onLoad"/></draw:frame></text:p>
      <text:p text:style-name="Text_20_body"><text:line-break/></text:p>
      <text:h text:style-name="Heading_20_2" text:outline-level="2"><text:bookmark-start text:name="__RefHeading___neck_lines_back_12"/><text:bookmark-start text:name="neck_lines_back"/>NECK LINES – BACK<text:bookmark-end text:name="__RefHeading___neck_lines_back_12"/><text:bookmark-end text:name="neck_lines_back"/></text:h>
      <text:p text:style-name="Text_20_body">Back neck lines <text:span text:style-name="Strong_20_Emphasis">CANNOT</text:span> be lower than the bottom of the shoulder blades.</text:p>
      <text:p text:style-name="Text_20_body">The following <text:span text:style-name="Strong_20_Emphasis">BACK</text:span> neck lines are allowed:</text:p>
      <text:list text:style-name="List_20_1" text:continue-numbering="false">
        <text:list-item>
          <text:p text:style-name="LastListParagraph_List_20_1_Content_First"> High</text:p>
        </text:list-item>
      </text:list>
      <text:p text:style-name="Text_20_body"><draw:frame draw:style-name="media" draw:name="9" text:anchor-type="as-char" draw:z-index="9" svg:width="6.0854166666667cm" style:rel-width="100%" svg:height="3.7041666666667cm" style:rel-height="scale"><draw:image xlink:href="Pictures/ca539a31b3bf1441658aecff5f0eb2ec.jpeg" xlink:type="simple" xlink:show="embed" xlink:actuate="onLoad"/></draw:frame></text:p>
      <text:list text:style-name="List_20_1" text:continue-numbering="false">
        <text:list-item>
          <text:p text:style-name="LastListParagraph_List_20_1_Content_First"> Square</text:p>
        </text:list-item>
      </text:list>
      <text:p text:style-name="Text_20_body"><draw:frame draw:style-name="media" draw:name="10" text:anchor-type="as-char" draw:z-index="10" svg:width="6.19125cm" style:rel-width="100%" svg:height="3.65125cm" style:rel-height="scale"><draw:image xlink:href="Pictures/a9ad33bdef2cb2584ac54ccba7edc4c2.jpeg" xlink:type="simple" xlink:show="embed" xlink:actuate="onLoad"/></draw:frame></text:p>
      <text:list text:style-name="List_20_1" text:continue-numbering="false">
        <text:list-item>
          <text:p text:style-name="LastListParagraph_List_20_1_Content_First"> V Shaped</text:p>
        </text:list-item>
      </text:list>
      <text:p text:style-name="Text_20_body"><draw:frame draw:style-name="media" draw:name="11" text:anchor-type="as-char" draw:z-index="11" svg:width="5.8472916666667cm" style:rel-width="100%" svg:height="3.5983333333333cm" style:rel-height="scale"><draw:image xlink:href="Pictures/ce4bdaa79250bc82998819450f324e7d.jpeg" xlink:type="simple" xlink:show="embed" xlink:actuate="onLoad"/></draw:frame></text:p>
      <text:list text:style-name="List_20_1" text:continue-numbering="false">
        <text:list-item>
          <text:p text:style-name="LastListParagraph_List_20_1_Content_First"> Scooped</text:p>
        </text:list-item>
      </text:list>
      <text:p text:style-name="Text_20_body"><draw:frame draw:style-name="media" draw:name="12" text:anchor-type="as-char" draw:z-index="12" svg:width="5.794375cm" style:rel-width="100%" svg:height="3.1220833333333cm" style:rel-height="scale"><draw:image xlink:href="Pictures/ea0c67b55b5e29f346121ca68e9f22b6.jpeg" xlink:type="simple" xlink:show="embed" xlink:actuate="onLoad"/></draw:frame></text:p>
      <text:list text:style-name="List_20_1" text:continue-numbering="false">
        <text:list-item>
          <text:p text:style-name="LastListParagraph_List_20_1_Content_First"> Boat</text:p>
        </text:list-item>
      </text:list>
      <text:p text:style-name="Text_20_body"><draw:frame draw:style-name="media" draw:name="13" text:anchor-type="as-char" draw:z-index="13" svg:width="6.429375cm" style:rel-width="100%" svg:height="3.3072916666667cm" style:rel-height="scale"><draw:image xlink:href="Pictures/2e2de165d21ab3bd8491ded2212a6dc8.jpeg" xlink:type="simple" xlink:show="embed" xlink:actuate="onLoad"/></draw:frame></text:p>
      <text:list text:style-name="List_20_1" text:continue-numbering="false">
        <text:list-item>
          <text:p text:style-name="LastListParagraph_List_20_1_Content_First"> Keyhole – must not be more than 5cm wide and 15cm long adhered with a button or hook.</text:p>
        </text:list-item>
      </text:list>
      <text:p text:style-name="Text_20_body"><draw:frame draw:style-name="media" draw:name="14" text:anchor-type="as-char" draw:z-index="14" svg:width="6.111875cm" style:rel-width="100%" svg:height="4.0216666666667cm" style:rel-height="scale"><draw:image xlink:href="Pictures/944c52c51f7a063359daa66c6b3b1a41.jpeg" xlink:type="simple" xlink:show="embed" xlink:actuate="onLoad"/></draw:frame></text:p>
      <text:h text:style-name="Heading_20_2" text:outline-level="2"><text:bookmark-start text:name="__RefHeading___collars_13"/><text:bookmark-start text:name="collars"/>COLLARS<text:bookmark-end text:name="__RefHeading___collars_13"/><text:bookmark-end text:name="collars"/></text:h>
      <text:p text:style-name="Text_20_body">The following collars are allowed:</text:p>
      <text:list text:style-name="List_20_1" text:continue-numbering="false">
        <text:list-item>
          <text:p text:style-name="LastListParagraph_List_20_1_Content_First"> Simple</text:p>
        </text:list-item>
      </text:list>
      <text:p text:style-name="Text_20_body"><draw:frame draw:style-name="media" draw:name="15" text:anchor-type="as-char" draw:z-index="15" svg:width="5.9002083333333cm" style:rel-width="100%" svg:height="3.9158333333333cm" style:rel-height="scale"><draw:image xlink:href="Pictures/ea47ab148716f7cbaf03db4decb97fd7.jpeg" xlink:type="simple" xlink:show="embed" xlink:actuate="onLoad"/></draw:frame></text:p>
      <text:list text:style-name="List_20_1" text:continue-numbering="false">
        <text:list-item>
          <text:p text:style-name="LastListParagraph_List_20_1_Content_First"> Peter Pan</text:p>
        </text:list-item>
      </text:list>
      <text:p text:style-name="Text_20_body"><draw:frame draw:style-name="media" draw:name="16" text:anchor-type="as-char" draw:z-index="16" svg:width="5.9002083333333cm" style:rel-width="100%" svg:height="3.7041666666667cm" style:rel-height="scale"><draw:image xlink:href="Pictures/e599ab5ab058c18cbef52a64c00347f3.jpeg" xlink:type="simple" xlink:show="embed" xlink:actuate="onLoad"/></draw:frame></text:p>
      <text:list text:style-name="List_20_1" text:continue-numbering="false">
        <text:list-item>
          <text:p text:style-name="LastListParagraph_List_20_1_Content_First"> Chinese</text:p>
        </text:list-item>
      </text:list>
      <text:p text:style-name="Text_20_body"><draw:frame draw:style-name="media" draw:name="17" text:anchor-type="as-char" draw:z-index="17" svg:width="5.87375cm" style:rel-width="100%" svg:height="4.1539583333333cm" style:rel-height="scale"><draw:image xlink:href="Pictures/d4c0e29d037e975db77d640be671817f.jpeg" xlink:type="simple" xlink:show="embed" xlink:actuate="onLoad"/></draw:frame></text:p>
      <text:list text:style-name="List_20_1" text:continue-numbering="false">
        <text:list-item>
          <text:p text:style-name="LastListParagraph_List_20_1_Content_First"> Stand up (Skivvy)</text:p>
        </text:list-item>
      </text:list>
      <text:p text:style-name="Text_20_body"><draw:frame draw:style-name="media" draw:name="18" text:anchor-type="as-char" draw:z-index="18" svg:width="6.0589583333333cm" style:rel-width="100%" svg:height="4.3391666666667cm" style:rel-height="scale"><draw:image xlink:href="Pictures/59cdf9fd4ae2b8e4c2cb8903dd8721fd.jpeg" xlink:type="simple" xlink:show="embed" xlink:actuate="onLoad"/></draw:frame></text:p>
      <text:list text:style-name="List_20_1" text:continue-numbering="false">
        <text:list-item>
          <text:p text:style-name="LastListParagraph_List_20_1_Content_First"> Frill – one frill up to 7.5cm in length (no wire)</text:p>
        </text:list-item>
      </text:list>
      <text:p text:style-name="Text_20_body"><draw:frame draw:style-name="media" draw:name="19" text:anchor-type="as-char" draw:z-index="19" svg:width="5.9795833333333cm" style:rel-width="100%" svg:height="4.048125cm" style:rel-height="scale"><draw:image xlink:href="Pictures/ec601a02f3cd375a9a8c451dc1b44e09.jpeg" xlink:type="simple" xlink:show="embed" xlink:actuate="onLoad"/></draw:frame></text:p>
      <text:p text:style-name="Text_20_body"><text:line-break/></text:p>
      <text:h text:style-name="Heading_20_2" text:outline-level="2"><text:bookmark-start text:name="__RefHeading___sleeves_14"/><text:bookmark-start text:name="sleeves"/>SLEEVES<text:bookmark-end text:name="__RefHeading___sleeves_14"/><text:bookmark-end text:name="sleeves"/></text:h>
      <text:p text:style-name="Text_20_body">The following sleeve styles are allowed:</text:p>
      <text:list text:style-name="List_20_1" text:continue-numbering="false">
        <text:list-item>
          <text:p text:style-name="List_20_1_Content_First"> Long, elbow length or short sleeves</text:p>
        </text:list-item>
        <text:list-item>
          <text:p text:style-name="List_20_1_Content"> Long or short puff sleeves</text:p>
        </text:list-item>
        <text:list-item>
          <text:p text:style-name="List_20_1_Content_Last"> Cap sleeves</text:p>
        </text:list-item>
      </text:list>
      <text:p text:style-name="Text_20_body"><draw:frame draw:style-name="media" draw:name="20" text:anchor-type="as-char" draw:z-index="20" svg:width="15.901458333333cm" svg:height="5.4504166666667cm"><draw:image xlink:href="Pictures/1c59892cd285ff1e135377c5c326baa6.jpeg" xlink:type="simple" xlink:show="embed" xlink:actuate="onLoad"/></draw:frame></text:p>
      <text:p text:style-name="Text_20_body"><draw:frame draw:style-name="media" draw:name="21" text:anchor-type="as-char" draw:z-index="21" svg:width="15.901458333333cm" svg:height="6.2970833333333cm"><draw:image xlink:href="Pictures/32870272ae4356aa01c0dd73f8e723a3.jpeg" xlink:type="simple" xlink:show="embed" xlink:actuate="onLoad"/></draw:frame></text:p>
      <text:p text:style-name="Text_20_body"><text:span text:style-name="Strong_20_Emphasis">Note:</text:span></text:p>
      <text:list text:style-name="List_20_1" text:continue-numbering="false">
        <text:list-item>
          <text:p text:style-name="List_20_1_Content_First"> Both sleeves MUST be the same style and length</text:p>
        </text:list-item>
        <text:list-item>
          <text:p text:style-name="List_20_1_Content"> Sleeves may be transparent</text:p>
        </text:list-item>
        <text:list-item>
          <text:p text:style-name="List_20_1_Content_Last"> Long sleeve may have “V” extension and finger stirrup</text:p>
        </text:list-item>
      </text:list>
      <text:p text:style-name="Text_20_body">The following styles are NOT allowed:</text:p>
      <text:list text:style-name="List_20_1" text:continue-numbering="false">
        <text:list-item>
          <text:p text:style-name="List_20_1_Content_First"> Frills</text:p>
        </text:list-item>
        <text:list-item>
          <text:p text:style-name="List_20_1_Content"> Dolman</text:p>
        </text:list-item>
        <text:list-item>
          <text:p text:style-name="List_20_1_Content"> Tiered</text:p>
        </text:list-item>
        <text:list-item>
          <text:p text:style-name="List_20_1_Content"> Belled</text:p>
        </text:list-item>
        <text:list-item>
          <text:p text:style-name="List_20_1_Content"> Slashed</text:p>
        </text:list-item>
        <text:list-item>
          <text:p text:style-name="List_20_1_Content"> Leg O’Mutton</text:p>
        </text:list-item>
        <text:list-item>
          <text:p text:style-name="List_20_1_Content"> Tulip</text:p>
        </text:list-item>
        <text:list-item>
          <text:p text:style-name="List_20_1_Content"> Princess or</text:p>
        </text:list-item>
        <text:list-item>
          <text:p text:style-name="List_20_1_Content_Last"> Bishop</text:p>
        </text:list-item>
      </text:list>
      <text:p text:style-name="Text_20_body"><text:line-break/></text:p>
      <text:h text:style-name="Heading_20_2" text:outline-level="2"><text:bookmark-start text:name="__RefHeading___skirts_15"/><text:bookmark-start text:name="skirts"/>SKIRTS<text:bookmark-end text:name="__RefHeading___skirts_15"/><text:bookmark-end text:name="skirts"/></text:h>
      <text:p text:style-name="Text_20_body">A skirt must NOT exceed 2 full circles, 4 half circles or inserts of up to 8 quarter circle inserts.</text:p>
      <text:p text:style-name="Text_20_body">The following skirts are allowed:</text:p>
      <text:list text:style-name="List_20_1" text:continue-numbering="false">
        <text:list-item>
          <text:p text:style-name="List_20_1_Content_First"> Single or double circle allowed</text:p>
        </text:list-item>
        <text:list-item>
          <text:p text:style-name="List_20_1_Content"> One underskirt is allowed</text:p>
        </text:list-item>
        <text:list-item>
          <text:p text:style-name="List_20_1_Content"> Hem must be the same length all the way around and must not be more than 5cm below the knee for Standard/New Vogue and not more than 5cm above the knee for Latin American</text:p>
        </text:list-item>
        <text:list-item>
          <text:p text:style-name="List_20_1_Content"> Skirt may be pleated or plain</text:p>
        </text:list-item>
        <text:list-item>
          <text:p text:style-name="List_20_1_Content"> Panel and godets may be used but the volume of the skirt must not exceed 2 full circles (as per above)</text:p>
        </text:list-item>
        <text:list-item>
          <text:p text:style-name="List_20_1_Content"> Crinoline or wire is permitted INSIDE of the hem of both layers of the skirt</text:p>
        </text:list-item>
        <text:list-item>
          <text:p text:style-name="List_20_1_Content_Last"> One frill (no longer than 7.5cm) is allowed at the bottom of the TOP skirt only</text:p>
        </text:list-item>
      </text:list>
      <text:p text:style-name="Text_20_body"><draw:frame draw:style-name="media" draw:name="22" text:anchor-type="as-char" draw:z-index="22" svg:width="15.901458333333cm" svg:height="5.0535416666667cm"><draw:image xlink:href="Pictures/1f4471c87e60921157c0a6cb0c61c852.jpeg" xlink:type="simple" xlink:show="embed" xlink:actuate="onLoad"/></draw:frame></text:p>
      <text:p text:style-name="Text_20_body"><draw:frame draw:style-name="media" draw:name="23" text:anchor-type="as-char" draw:z-index="23" svg:width="15.901458333333cm" svg:height="5.953125cm"><draw:image xlink:href="Pictures/a98ee3dc622974eed5eab5552b4553b6.jpeg" xlink:type="simple" xlink:show="embed" xlink:actuate="onLoad"/></draw:frame></text:p>
      <text:p text:style-name="Text_20_body"><draw:frame draw:style-name="media" draw:name="24" text:anchor-type="as-char" draw:z-index="24" svg:width="15.901458333333cm" svg:height="3.7041666666667cm"><draw:image xlink:href="Pictures/bef45634b53ace39d0af90e13b696bc0.jpeg" xlink:type="simple" xlink:show="embed" xlink:actuate="onLoad"/></draw:frame></text:p>
      <text:p text:style-name="Text_20_body"><text:span text:style-name="Strong_20_Emphasis">Note</text:span>:</text:p>
      <text:p text:style-name="Text_20_body">The following are NOT allowed:</text:p>
      <text:list text:style-name="List_20_1" text:continue-numbering="false">
        <text:list-item>
          <text:p text:style-name="List_20_1_Content_First"> Culottes</text:p>
        </text:list-item>
        <text:list-item>
          <text:p text:style-name="List_20_1_Content"> Jump suits or similar</text:p>
        </text:list-item>
        <text:list-item>
          <text:p text:style-name="List_20_1_Content"> Fringe</text:p>
        </text:list-item>
        <text:list-item>
          <text:p text:style-name="List_20_1_Content"> Feathers</text:p>
        </text:list-item>
        <text:list-item>
          <text:p text:style-name="List_20_1_Content"> Tiered</text:p>
        </text:list-item>
        <text:list-item>
          <text:p text:style-name="List_20_1_Content"> Strips</text:p>
        </text:list-item>
        <text:list-item>
          <text:p text:style-name="List_20_1_Content_Last"> Splits</text:p>
        </text:list-item>
      </text:list>
      <text:p text:style-name="Text_20_body"><text:line-break/></text:p>
      <text:h text:style-name="Heading_20_2" text:outline-level="2"><text:bookmark-start text:name="__RefHeading___shoes_16"/><text:bookmark-start text:name="shoes"/>SHOES<text:bookmark-end text:name="__RefHeading___shoes_16"/><text:bookmark-end text:name="shoes"/></text:h>
      <text:list text:style-name="List_20_1" text:continue-numbering="false">
        <text:list-item>
          <text:p text:style-name="List_20_1_Content_First"> Block or slimline heel to the maximum of 3.5cm</text:p>
        </text:list-item>
        <text:list-item>
          <text:p text:style-name="List_20_1_Content"> Any colour shoes may be worn</text:p>
        </text:list-item>
        <text:list-item>
          <text:p text:style-name="List_20_1_Content"> Roller hook buckles with rhinestones are allowed if they are used to buckle the shoes (<text:span text:style-name="Strong_20_Emphasis">NOT</text:span> as a decoration)</text:p>
        </text:list-item>
        <text:list-item>
          <text:p text:style-name="List_20_1_Content"> High heels are <text:span text:style-name="Strong_20_Emphasis">NOT</text:span> permitted</text:p>
        </text:list-item>
        <text:list-item>
          <text:p text:style-name="List_20_1_Content_Last"> Short bobby socks are allowed</text:p>
        </text:list-item>
      </text:list>
      <text:p text:style-name="Text_20_body"><text:span text:style-name="Strong_20_Emphasis">Note</text:span>: Light effects e.g. glitter is <text:span text:style-name="Strong_20_Emphasis">NOT</text:span> allowed.</text:p>
      <text:p text:style-name="Text_20_body"><text:line-break/></text:p>
      <text:h text:style-name="Heading_20_2" text:outline-level="2"><text:bookmark-start text:name="__RefHeading___hair_styles_17"/><text:bookmark-start text:name="hair_styles"/>HAIR STYLES<text:bookmark-end text:name="__RefHeading___hair_styles_17"/><text:bookmark-end text:name="hair_styles"/></text:h>
      <text:list text:style-name="List_20_1" text:continue-numbering="false">
        <text:list-item>
          <text:p text:style-name="List_20_1_Content_First"> Sensible choice of hairstyle to be used</text:p>
        </text:list-item>
        <text:list-item>
          <text:p text:style-name="List_20_1_Content_Last"> No artificial hair pieces to be worn</text:p>
        </text:list-item>
      </text:list>
      <text:h text:style-name="Heading_20_2" text:outline-level="2"><text:bookmark-start text:name="__RefHeading___hair_decoration_18"/><text:bookmark-start text:name="hair_decoration"/>HAIR DECORATION<text:bookmark-end text:name="__RefHeading___hair_decoration_18"/><text:bookmark-end text:name="hair_decoration"/></text:h>
      <text:list text:style-name="List_20_1" text:continue-numbering="false">
        <text:list-item>
          <text:p text:style-name="LastListParagraph_List_20_1_Content_First"> Small flower can be worn but must be the same colour as the dress</text:p>
        </text:list-item>
      </text:list>
      <text:p text:style-name="Text_20_body"><text:span text:style-name="Strong_20_Emphasis">Note</text:span>: the following is <text:span text:style-name="Strong_20_Emphasis">NOT</text:span> allowed:</text:p>
      <text:list text:style-name="List_20_1" text:continue-numbering="false">
        <text:list-item>
          <text:p text:style-name="List_20_1_Content_First"> Tiaras</text:p>
        </text:list-item>
        <text:list-item>
          <text:p text:style-name="List_20_1_Content"> Headbands</text:p>
        </text:list-item>
        <text:list-item>
          <text:p text:style-name="List_20_1_Content"> Diamante of any description</text:p>
        </text:list-item>
        <text:list-item>
          <text:p text:style-name="List_20_1_Content_Last"> Clips or combs</text:p>
        </text:list-item>
      </text:list>
      <text:p text:style-name="Text_20_body"><text:line-break/></text:p>
      <text:h text:style-name="Heading_20_2" text:outline-level="2"><text:bookmark-start text:name="__RefHeading___decorations_and_accessories_19"/><text:bookmark-start text:name="decorations_and_accessories"/>DECORATIONS AND ACCESSORIES<text:bookmark-end text:name="__RefHeading___decorations_and_accessories_19"/><text:bookmark-end text:name="decorations_and_accessories"/></text:h>
      <text:p text:style-name="Text_20_body">The following items are allowed:</text:p>
      <text:list text:style-name="List_20_1" text:continue-numbering="false">
        <text:list-item>
          <text:p text:style-name="List_20_1_Content_First"> Buttons in the colour of the dress and fabric covered buttons if they are used to button up the dress (<text:span text:style-name="Strong_20_Emphasis">NOT</text:span> a decoration)</text:p>
        </text:list-item>
        <text:list-item>
          <text:p text:style-name="List_20_1_Content_Last"> Only jewellery of a personal or religious nature may be worn</text:p>
        </text:list-item>
      </text:list>
      <text:p text:style-name="Text_20_body">The following items are <text:span text:style-name="Strong_20_Emphasis">NOT</text:span> allowed:</text:p>
      <text:list text:style-name="List_20_1" text:continue-numbering="false">
        <text:list-item>
          <text:p text:style-name="List_20_1_Content_First"> Sequins, beads, brocades, diamante or similar decoration</text:p>
        </text:list-item>
        <text:list-item>
          <text:p text:style-name="List_20_1_Content_Last"> Light effects e.g. glitter, armbands, neckbands and gloves</text:p>
        </text:list-item>
      </text:list>
      <text:p text:style-name="Text_20_body"><text:line-break/></text:p>
      <text:h text:style-name="Heading_20_2" text:outline-level="2"><text:bookmark-start text:name="__RefHeading___make_up_20"/><text:bookmark-start text:name="make_up"/>MAKE UP<text:bookmark-end text:name="__RefHeading___make_up_20"/><text:bookmark-end text:name="make_up"/></text:h>
      <text:list text:style-name="List_20_1" text:continue-numbering="false">
        <text:list-item>
          <text:p text:style-name="List_20_1_Content_First"> Natural looking make up is allowed</text:p>
        </text:list-item>
        <text:list-item>
          <text:p text:style-name="List_20_1_Content"> No artificial eyelashes</text:p>
        </text:list-item>
        <text:list-item>
          <text:p text:style-name="List_20_1_Content"> No artificial fingernails</text:p>
        </text:list-item>
        <text:list-item>
          <text:p text:style-name="List_20_1_Content"> Use of artificial tan may be used to achieve a NATURAL looking tan</text:p>
        </text:list-item>
        <text:list-item>
          <text:p text:style-name="List_20_1_Content_Last"> No glitter or diamantes to be used on face</text:p>
        </text:list-item>
      </text:list>
      <text:p text:style-name="Text_20_body"><text:line-break/></text:p>
      <text:h text:style-name="Heading_20_2" text:outline-level="2"><text:bookmark-start text:name="__RefHeading___jewellery_21"/><text:bookmark-start text:name="jewellery"/>JEWELLERY<text:bookmark-end text:name="__RefHeading___jewellery_21"/><text:bookmark-end text:name="jewellery"/></text:h>
      <text:list text:style-name="List_20_1" text:continue-numbering="false">
        <text:list-item>
          <text:p text:style-name="List_20_1_Content_First"> Jewellery of a personal/religious nature may be worn</text:p>
        </text:list-item>
        <text:list-item>
          <text:p text:style-name="List_20_1_Content_Last"> Simple plain earrings may be worn but must not be decorated in anyway</text:p>
        </text:list-item>
      </text:list>
      <text:p text:style-name="Text_20_body"><text:span text:style-name="Strong_20_Emphasis">Note</text:span>:</text:p>
      <text:list text:style-name="List_20_1" text:continue-numbering="false">
        <text:list-item>
          <text:p text:style-name="LastListParagraph_List_20_1_Content_First"> Competitors competing in a WDSF event, must comply with the WDSF Dress Rules in force at the time.</text:p>
        </text:list-item>
      </text:list>
      <text:p text:style-name="Text_20_body"><text:line-break/></text:p>
      <text:h text:style-name="Heading_20_2" text:outline-level="2"><text:bookmark-start text:name="__RefHeading___boys_standard_latin_and_new_vogue_22"/><text:bookmark-start text:name="boys_standard_latin_and_new_vogue"/>BOYS – STANDARD, LATIN AND NEW VOGUE<text:bookmark-end text:name="__RefHeading___boys_standard_latin_and_new_vogue_22"/><text:bookmark-end text:name="boys_standard_latin_and_new_vogue"/></text:h>
      <text:h text:style-name="Heading_20_2" text:outline-level="2"><text:bookmark-start text:name="__RefHeading___trousers_23"/><text:bookmark-start text:name="trousers"/>TROUSERS<text:bookmark-end text:name="__RefHeading___trousers_23"/><text:bookmark-end text:name="trousers"/></text:h>
      <text:p text:style-name="Text_20_body">The following rules apply to boy’s pants/trousers:</text:p>
      <text:list text:style-name="List_20_1" text:continue-numbering="false">
        <text:list-item>
          <text:p text:style-name="List_20_1_Content_First"> Waist – normal waist or high waisted allowed</text:p>
        </text:list-item>
        <text:list-item>
          <text:p text:style-name="List_20_1_Content"> BLACK colour only is allowed</text:p>
        </text:list-item>
        <text:list-item>
          <text:p text:style-name="List_20_1_Content"> BLACK belt with small buckle allowed (no decoration on buckle)</text:p>
        </text:list-item>
        <text:list-item>
          <text:p text:style-name="List_20_1_Content"> Underfoot strap is optional</text:p>
        </text:list-item>
        <text:list-item>
          <text:p text:style-name="List_20_1_Content"> Satin side strip is optional</text:p>
        </text:list-item>
        <text:list-item>
          <text:p text:style-name="List_20_1_Content_Last"> Satin waist band is optional</text:p>
        </text:list-item>
      </text:list>
      <text:p text:style-name="Text_20_body">The following fabrics are allowed:</text:p>
      <text:list text:style-name="List_20_1" text:continue-numbering="false">
        <text:list-item>
          <text:p text:style-name="List_20_1_Content_First"> Polyester</text:p>
        </text:list-item>
        <text:list-item>
          <text:p text:style-name="List_20_1_Content"> Wool</text:p>
        </text:list-item>
        <text:list-item>
          <text:p text:style-name="List_20_1_Content"> Stretch Helenca</text:p>
        </text:list-item>
        <text:list-item>
          <text:p text:style-name="List_20_1_Content_Last"> Suiting and mohair fabrics allowed</text:p>
        </text:list-item>
      </text:list>
      <text:p text:style-name="Text_20_body"><text:span text:style-name="Strong_20_Emphasis">Note</text:span>: Self-stripe fabric is <text:span text:style-name="Strong_20_Emphasis">NOT</text:span> allowed</text:p>
      <text:p text:style-name="Text_20_body"><draw:frame draw:style-name="media" draw:name="25" text:anchor-type="as-char" draw:z-index="25" svg:width="6.0589583333333cm" style:rel-width="100%" svg:height="10.398125cm" style:rel-height="scale"><draw:image xlink:href="Pictures/6ced854875f5d09e910517acbe790955.jpeg" xlink:type="simple" xlink:show="embed" xlink:actuate="onLoad"/></draw:frame></text:p>
      <text:p text:style-name="Text_20_body"><text:line-break/></text:p>
      <text:h text:style-name="Heading_20_2" text:outline-level="2"><text:bookmark-start text:name="__RefHeading___shirts_all_styles_24"/><text:bookmark-start text:name="shirts_all_styles"/>SHIRTS – ALL STYLES<text:bookmark-end text:name="__RefHeading___shirts_all_styles_24"/><text:bookmark-end text:name="shirts_all_styles"/></text:h>
      <text:p text:style-name="Text_20_body">The following rules apply to boy’s shirts / tops:</text:p>
      <text:list text:style-name="List_20_1" text:continue-numbering="false">
        <text:list-item>
          <text:p text:style-name="List_20_1_Content_First"> Plain WHITE or BLACK long sleeved with usual collar</text:p>
        </text:list-item>
        <text:list-item>
          <text:p text:style-name="List_20_1_Content"> Single or double cuff allowed</text:p>
        </text:list-item>
        <text:list-item>
          <text:p text:style-name="List_20_1_Content"> Shirt must be tucked into trousers / pants</text:p>
        </text:list-item>
        <text:list-item>
          <text:p text:style-name="List_20_1_Content"> Cuff links optional</text:p>
        </text:list-item>
        <text:list-item>
          <text:p text:style-name="List_20_1_Content_Last"> Sleeves NOT to be rolled up</text:p>
        </text:list-item>
      </text:list>
      <text:p text:style-name="Text_20_body"><text:span text:style-name="Strong_20_Emphasis">Note</text:span>: Winged collars T-shirts and extra full sleeves are <text:span text:style-name="Strong_20_Emphasis">NOT</text:span> allowed</text:p>
      <text:p text:style-name="Text_20_body"><draw:frame draw:style-name="media" draw:name="26" text:anchor-type="as-char" draw:z-index="26" svg:width="6.35cm" style:rel-width="100%" svg:height="6.0854166666667cm" style:rel-height="scale"><draw:image xlink:href="Pictures/4ebe9a4cb3af4d75d91e54e8a76dcb11.jpeg" xlink:type="simple" xlink:show="embed" xlink:actuate="onLoad"/></draw:frame></text:p>
      <text:h text:style-name="Heading_20_2" text:outline-level="2"><text:bookmark-start text:name="__RefHeading___optional_latin_shirt_styles_25"/><text:bookmark-start text:name="optional_latin_shirt_styles"/>OPTIONAL LATIN SHIRT STYLES<text:bookmark-end text:name="__RefHeading___optional_latin_shirt_styles_25"/><text:bookmark-end text:name="optional_latin_shirt_styles"/></text:h>
      <text:list text:style-name="List_20_1" text:continue-numbering="false">
        <text:list-item>
          <text:p text:style-name="List_20_1_Content_First"> Skivvy style with Polo or Crew neck allowed</text:p>
        </text:list-item>
        <text:list-item>
          <text:p text:style-name="List_20_1_Content"> Long sleeves</text:p>
        </text:list-item>
        <text:list-item>
          <text:p text:style-name="List_20_1_Content_Last"> BLACK or WHITE colour allowed</text:p>
        </text:list-item>
      </text:list>
      <text:p text:style-name="Text_20_body">The following fabrics are allowed:</text:p>
      <text:list text:style-name="List_20_1" text:continue-numbering="false">
        <text:list-item>
          <text:p text:style-name="List_20_1_Content_First"> Cotton</text:p>
        </text:list-item>
        <text:list-item>
          <text:p text:style-name="List_20_1_Content"> Polycotton</text:p>
        </text:list-item>
        <text:list-item>
          <text:p text:style-name="List_20_1_Content_Last"> Lycra or similar non shine material</text:p>
        </text:list-item>
      </text:list>
      <text:p text:style-name="Text_20_body"><draw:frame draw:style-name="media" draw:name="27" text:anchor-type="as-char" draw:z-index="27" svg:width="13.520208333333cm" svg:height="5.6885416666667cm"><draw:image xlink:href="Pictures/a7fd1211c77892dceca8f9c25044568d.jpeg" xlink:type="simple" xlink:show="embed" xlink:actuate="onLoad"/></draw:frame></text:p>
      <text:h text:style-name="Heading_20_2" text:outline-level="2"><text:bookmark-start text:name="__RefHeading___ties_26"/><text:bookmark-start text:name="ties"/>TIES<text:bookmark-end text:name="__RefHeading___ties_26"/><text:bookmark-end text:name="ties"/></text:h>
      <text:p text:style-name="Text_20_body">The following rules apply for Ties:</text:p>
      <text:list text:style-name="List_20_1" text:continue-numbering="false">
        <text:list-item>
          <text:p text:style-name="List_20_1_Content_First"> Regular BLACK long tie</text:p>
        </text:list-item>
        <text:list-item>
          <text:p text:style-name="List_20_1_Content"> BLACK bow tie</text:p>
        </text:list-item>
        <text:list-item>
          <text:p text:style-name="List_20_1_Content_Last"> Metallic tie clip is allowed</text:p>
        </text:list-item>
      </text:list>
      <text:p text:style-name="Text_20_body"><text:span text:style-name="Strong_20_Emphasis">Note</text:span>: If preferred, no tie is necessary for the Latin American style only</text:p>
      <text:h text:style-name="Heading_20_2" text:outline-level="2"><text:bookmark-start text:name="__RefHeading___shoes_27"/><text:bookmark-start text:name="shoes1"/>SHOES<text:bookmark-end text:name="__RefHeading___shoes_27"/><text:bookmark-end text:name="shoes1"/></text:h>
      <text:p text:style-name="Text_20_body">The following rules apply to Shoes:</text:p>
      <text:list text:style-name="List_20_1" text:continue-numbering="false">
        <text:list-item>
          <text:p text:style-name="List_20_1_Content_First"> Only BLACK leather, patent or suede shoes are allowed</text:p>
        </text:list-item>
        <text:list-item>
          <text:p text:style-name="List_20_1_Content"> Maximum heel size is 2.5cm</text:p>
        </text:list-item>
        <text:list-item>
          <text:p text:style-name="List_20_1_Content_Last"> BLACK socks must be worn</text:p>
        </text:list-item>
      </text:list>
      <text:h text:style-name="Heading_20_2" text:outline-level="2"><text:bookmark-start text:name="__RefHeading___decoration_28"/><text:bookmark-start text:name="decoration"/>DECORATION<text:bookmark-end text:name="__RefHeading___decoration_28"/><text:bookmark-end text:name="decoration"/></text:h>
      <text:list text:style-name="List_20_1" text:continue-numbering="false">
        <text:list-item>
          <text:p text:style-name="LastListParagraph_List_20_1_Content_First"> NO decoration is allowed</text:p>
        </text:list-item>
      </text:list>
      <text:h text:style-name="Heading_20_2" text:outline-level="2"><text:bookmark-start text:name="__RefHeading___hair_styles_29"/><text:bookmark-start text:name="hair_styles1"/>HAIR STYLES<text:bookmark-end text:name="__RefHeading___hair_styles_29"/><text:bookmark-end text:name="hair_styles1"/></text:h>
      <text:list text:style-name="List_20_1" text:continue-numbering="false">
        <text:list-item>
          <text:p text:style-name="List_20_1_Content_First"> Short hair is preferred</text:p>
        </text:list-item>
        <text:list-item>
          <text:p text:style-name="List_20_1_Content_Last"> Long hair must be worn in a ponytail</text:p>
        </text:list-item>
      </text:list>
      <text:h text:style-name="Heading_20_2" text:outline-level="2"><text:bookmark-start text:name="__RefHeading___jewellery_30"/><text:bookmark-start text:name="jewellery1"/>JEWELLERY<text:bookmark-end text:name="__RefHeading___jewellery_30"/><text:bookmark-end text:name="jewellery1"/></text:h>
      <text:list text:style-name="List_20_1" text:continue-numbering="false">
        <text:list-item>
          <text:p text:style-name="LastListParagraph_List_20_1_Content_First"> Jewellery of a personal/religious nature may be worn</text:p>
        </text:list-item>
      </text:list>
      <text:p text:style-name="Text_20_body"><text:span text:style-name="Strong_20_Emphasis">Note</text:span>:</text:p>
      <text:list text:style-name="List_20_1" text:continue-numbering="false">
        <text:list-item>
          <text:p text:style-name="LastListParagraph_List_20_1_Content_First"> Competitors competing in a WDSF event, must comply with the WDSF Dress Rules in force at the time.</text:p>
        </text:list-item>
      </text:list>
      <text:h text:style-name="Heading_20_2" text:outline-level="2"><text:bookmark-start text:name="__RefHeading___under_16_division_junior_31"/><text:bookmark-start text:name="under_16_division_junior"/>UNDER 16 DIVISION – JUNIOR<text:bookmark-end text:name="__RefHeading___under_16_division_junior_31"/><text:bookmark-end text:name="under_16_division_junior"/></text:h>
      <text:h text:style-name="Heading_20_2" text:outline-level="2"><text:bookmark-start text:name="__RefHeading___dress_regulations_32"/><text:bookmark-start text:name="dress_regulations"/>DRESS REGULATIONS<text:bookmark-end text:name="__RefHeading___dress_regulations_32"/><text:bookmark-end text:name="dress_regulations"/></text:h>
      <text:h text:style-name="Heading_20_2" text:outline-level="2"><text:bookmark-start text:name="__RefHeading___girls_dresses_standard_latin_and_new_vogue_33"/><text:bookmark-start text:name="girls_dresses_standard_latin_and_new_vogue1"/>GIRLS DRESSES – STANDARD, LATIN AND NEW VOGUE<text:bookmark-end text:name="__RefHeading___girls_dresses_standard_latin_and_new_vogue_33"/><text:bookmark-end text:name="girls_dresses_standard_latin_and_new_vogue1"/></text:h>
      <text:p text:style-name="Text_20_body"><text:span text:style-name="Strong_20_Emphasis"><text:span text:style-name="underline">DRESS</text:span></text:span>: See Appendix 2 – Same as Under 21, Adult and Masters Regulations</text:p>
      <text:h text:style-name="Heading_20_2" text:outline-level="2"><text:bookmark-start text:name="__RefHeading___boys_latin_34"/><text:bookmark-start text:name="boys_latin"/>BOYS – LATIN<text:bookmark-end text:name="__RefHeading___boys_latin_34"/><text:bookmark-end text:name="boys_latin"/></text:h>
      <text:p text:style-name="Text_20_body"><text:span text:style-name="Strong_20_Emphasis"><text:span text:style-name="underline">ATTIRE</text:span></text:span>: See Appendix 2 – Same as Under 21, Adult and Masters Regulations</text:p>
      <text:h text:style-name="Heading_20_2" text:outline-level="2"><text:bookmark-start text:name="__RefHeading___boys_standard_and_new_vogue_35"/><text:bookmark-start text:name="boys_standard_and_new_vogue"/>BOYS – STANDARD AND NEW VOGUE<text:bookmark-end text:name="__RefHeading___boys_standard_and_new_vogue_35"/><text:bookmark-end text:name="boys_standard_and_new_vogue"/></text:h>
      <text:h text:style-name="Heading_20_2" text:outline-level="2"><text:bookmark-start text:name="__RefHeading___trousers_and_shirt_36"/><text:bookmark-start text:name="trousers_and_shirt"/>TROUSERS AND SHIRT:<text:bookmark-end text:name="__RefHeading___trousers_and_shirt_36"/><text:bookmark-end text:name="trousers_and_shirt"/></text:h>
      <text:list text:style-name="List_20_1" text:continue-numbering="false">
        <text:list-item>
          <text:p text:style-name="List_20_1_Content_First"> BLACK trousers with conventional BLACK or WHITE long-sleeved shirt, tie and black vest</text:p>
        </text:list-item>
        <text:list-item>
          <text:p text:style-name="List_20_1_Content"> Lounge suit in BLACK or DARK GREY with conventional long-sleeved shirt and tie.</text:p>
        </text:list-item>
        <text:list-item>
          <text:p text:style-name="List_20_1_Content"> Metallic tie clip is allowed</text:p>
        </text:list-item>
        <text:list-item>
          <text:p text:style-name="List_20_1_Content"> BLACK trousers and jacket with WHITE dress shirt and WHITE bow tie</text:p>
        </text:list-item>
        <text:list-item>
          <text:p text:style-name="List_20_1_Content_Last"> Jackets with tails is allowed</text:p>
        </text:list-item>
      </text:list>
      <text:h text:style-name="Heading_20_2" text:outline-level="2"><text:bookmark-start text:name="__RefHeading___shoes_37"/><text:bookmark-start text:name="shoes2"/>SHOES<text:bookmark-end text:name="__RefHeading___shoes_37"/><text:bookmark-end text:name="shoes2"/></text:h>
      <text:list text:style-name="List_20_1" text:continue-numbering="false">
        <text:list-item>
          <text:p text:style-name="LastListParagraph_List_20_1_Content_First"> BLACK low-heeled shoes</text:p>
        </text:list-item>
      </text:list>
      <text:h text:style-name="Heading_20_2" text:outline-level="2"><text:bookmark-start text:name="__RefHeading___decoration_38"/><text:bookmark-start text:name="decoration1"/>DECORATION<text:bookmark-end text:name="__RefHeading___decoration_38"/><text:bookmark-end text:name="decoration1"/></text:h>
      <text:list text:style-name="List_20_1" text:continue-numbering="false">
        <text:list-item>
          <text:p text:style-name="LastListParagraph_List_20_1_Content_First"> NO decoration is allowed</text:p>
        </text:list-item>
      </text:list>
      <text:h text:style-name="Heading_20_2" text:outline-level="2"><text:bookmark-start text:name="__RefHeading___hair_styles_39"/><text:bookmark-start text:name="hair_styles2"/>HAIR STYLES<text:bookmark-end text:name="__RefHeading___hair_styles_39"/><text:bookmark-end text:name="hair_styles2"/></text:h>
      <text:list text:style-name="List_20_1" text:continue-numbering="false">
        <text:list-item>
          <text:p text:style-name="List_20_1_Content_First"> Short hair is preferred</text:p>
        </text:list-item>
        <text:list-item>
          <text:p text:style-name="List_20_1_Content_Last"> Long hair must be worn in a ponytail</text:p>
        </text:list-item>
      </text:list>
      <text:p text:style-name="Text_20_body"><text:span text:style-name="Strong_20_Emphasis">Note</text:span>:</text:p>
      <text:list text:style-name="List_20_1" text:continue-numbering="false">
        <text:list-item>
          <text:p text:style-name="LastListParagraph_List_20_1_Content_First"> Competitors competing in a WDSF event, must comply with the WDSF Dress Rules in force at the ti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0::59:05</meta:creation-date>
    <dc:creator>Generated</dc:creator>
    <dc:date>2026-09-10T00::59:05</dc:date>
    <dc:language>en-US</dc:language>
    <meta:editing-cycles>1</meta:editing-cycles>
    <meta:editing-duration>PT0S</meta:editing-duration>
    <dc:title>rules:appendix1_under16_dress</dc:title>
  </office:meta>
</office:document-meta>
</file>